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200/content.xml" manifest:media-type="text/xml"/>
  <manifest:file-entry manifest:full-path="Object 200/settings.xml" manifest:media-type="text/xml"/>
  <manifest:file-entry manifest:full-path="Object 200/" manifest:version="1.4" manifest:media-type="application/vnd.oasis.opendocument.formula"/>
  <manifest:file-entry manifest:full-path="Object 121/content.xml" manifest:media-type="text/xml"/>
  <manifest:file-entry manifest:full-path="Object 121/settings.xml" manifest:media-type="text/xml"/>
  <manifest:file-entry manifest:full-path="Object 121/" manifest:version="1.4" manifest:media-type="application/vnd.oasis.opendocument.formula"/>
  <manifest:file-entry manifest:full-path="Object 2/content.xml" manifest:media-type="text/xml"/>
  <manifest:file-entry manifest:full-path="Object 2/settings.xml" manifest:media-type="text/xml"/>
  <manifest:file-entry manifest:full-path="Object 2/" manifest:version="1.4" manifest:media-type="application/vnd.oasis.opendocument.formula"/>
  <manifest:file-entry manifest:full-path="Object 20/content.xml" manifest:media-type="text/xml"/>
  <manifest:file-entry manifest:full-path="Object 20/settings.xml" manifest:media-type="text/xml"/>
  <manifest:file-entry manifest:full-path="Object 20/" manifest:version="1.4" manifest:media-type="application/vnd.oasis.opendocument.formula"/>
  <manifest:file-entry manifest:full-path="Object 39/content.xml" manifest:media-type="text/xml"/>
  <manifest:file-entry manifest:full-path="Object 39/settings.xml" manifest:media-type="text/xml"/>
  <manifest:file-entry manifest:full-path="Object 39/" manifest:version="1.4" manifest:media-type="application/vnd.oasis.opendocument.formula"/>
  <manifest:file-entry manifest:full-path="Object 156/content.xml" manifest:media-type="text/xml"/>
  <manifest:file-entry manifest:full-path="Object 156/settings.xml" manifest:media-type="text/xml"/>
  <manifest:file-entry manifest:full-path="Object 156/" manifest:version="1.4" manifest:media-type="application/vnd.oasis.opendocument.formula"/>
  <manifest:file-entry manifest:full-path="Object 31/content.xml" manifest:media-type="text/xml"/>
  <manifest:file-entry manifest:full-path="Object 31/settings.xml" manifest:media-type="text/xml"/>
  <manifest:file-entry manifest:full-path="Object 31/" manifest:version="1.4" manifest:media-type="application/vnd.oasis.opendocument.formula"/>
  <manifest:file-entry manifest:full-path="Object 155/content.xml" manifest:media-type="text/xml"/>
  <manifest:file-entry manifest:full-path="Object 155/settings.xml" manifest:media-type="text/xml"/>
  <manifest:file-entry manifest:full-path="Object 155/" manifest:version="1.4" manifest:media-type="application/vnd.oasis.opendocument.formula"/>
  <manifest:file-entry manifest:full-path="Object 32/content.xml" manifest:media-type="text/xml"/>
  <manifest:file-entry manifest:full-path="Object 32/settings.xml" manifest:media-type="text/xml"/>
  <manifest:file-entry manifest:full-path="Object 32/" manifest:version="1.4" manifest:media-type="application/vnd.oasis.opendocument.formula"/>
  <manifest:file-entry manifest:full-path="Object 177/content.xml" manifest:media-type="text/xml"/>
  <manifest:file-entry manifest:full-path="Object 177/settings.xml" manifest:media-type="text/xml"/>
  <manifest:file-entry manifest:full-path="Object 177/" manifest:version="1.4" manifest:media-type="application/vnd.oasis.opendocument.formula"/>
  <manifest:file-entry manifest:full-path="Object 54/settings.xml" manifest:media-type="text/xml"/>
  <manifest:file-entry manifest:full-path="Object 54/content.xml" manifest:media-type="text/xml"/>
  <manifest:file-entry manifest:full-path="Object 54/" manifest:version="1.4" manifest:media-type="application/vnd.oasis.opendocument.formula"/>
  <manifest:file-entry manifest:full-path="Object 9/content.xml" manifest:media-type="text/xml"/>
  <manifest:file-entry manifest:full-path="Object 9/settings.xml" manifest:media-type="text/xml"/>
  <manifest:file-entry manifest:full-path="Object 9/" manifest:version="1.4" manifest:media-type="application/vnd.oasis.opendocument.formula"/>
  <manifest:file-entry manifest:full-path="Object 203/content.xml" manifest:media-type="text/xml"/>
  <manifest:file-entry manifest:full-path="Object 203/settings.xml" manifest:media-type="text/xml"/>
  <manifest:file-entry manifest:full-path="Object 203/" manifest:version="1.4" manifest:media-type="application/vnd.oasis.opendocument.formula"/>
  <manifest:file-entry manifest:full-path="Object 122/content.xml" manifest:media-type="text/xml"/>
  <manifest:file-entry manifest:full-path="Object 122/settings.xml" manifest:media-type="text/xml"/>
  <manifest:file-entry manifest:full-path="Object 122/" manifest:version="1.4" manifest:media-type="application/vnd.oasis.opendocument.formula"/>
  <manifest:file-entry manifest:full-path="Object 1/content.xml" manifest:media-type="text/xml"/>
  <manifest:file-entry manifest:full-path="Object 1/settings.xml" manifest:media-type="text/xml"/>
  <manifest:file-entry manifest:full-path="Object 1/" manifest:version="1.4" manifest:media-type="application/vnd.oasis.opendocument.formula"/>
  <manifest:file-entry manifest:full-path="Object 23/content.xml" manifest:media-type="text/xml"/>
  <manifest:file-entry manifest:full-path="Object 23/settings.xml" manifest:media-type="text/xml"/>
  <manifest:file-entry manifest:full-path="Object 23/" manifest:version="1.4" manifest:media-type="application/vnd.oasis.opendocument.formula"/>
  <manifest:file-entry manifest:full-path="Object 140/content.xml" manifest:media-type="text/xml"/>
  <manifest:file-entry manifest:full-path="Object 140/settings.xml" manifest:media-type="text/xml"/>
  <manifest:file-entry manifest:full-path="Object 140/" manifest:version="1.4" manifest:media-type="application/vnd.oasis.opendocument.formula"/>
  <manifest:file-entry manifest:full-path="Object 41/content.xml" manifest:media-type="text/xml"/>
  <manifest:file-entry manifest:full-path="Object 41/settings.xml" manifest:media-type="text/xml"/>
  <manifest:file-entry manifest:full-path="Object 41/" manifest:version="1.4" manifest:media-type="application/vnd.oasis.opendocument.formula"/>
  <manifest:file-entry manifest:full-path="ObjectReplacements/Object 200" manifest:media-type="application/x-openoffice-gdimetafile;windows_formatname=&quot;GDIMetaFile&quot;"/>
  <manifest:file-entry manifest:full-path="ObjectReplacements/Object 121" manifest:media-type=""/>
  <manifest:file-entry manifest:full-path="ObjectReplacements/Object 2" manifest:media-type=""/>
  <manifest:file-entry manifest:full-path="ObjectReplacements/Object 20" manifest:media-type=""/>
  <manifest:file-entry manifest:full-path="ObjectReplacements/Object 156" manifest:media-type=""/>
  <manifest:file-entry manifest:full-path="ObjectReplacements/Object 31" manifest:media-type=""/>
  <manifest:file-entry manifest:full-path="ObjectReplacements/Object 155" manifest:media-type=""/>
  <manifest:file-entry manifest:full-path="ObjectReplacements/Object 32" manifest:media-type=""/>
  <manifest:file-entry manifest:full-path="ObjectReplacements/Object 203" manifest:media-type="application/x-openoffice-gdimetafile;windows_formatname=&quot;GDIMetaFile&quot;"/>
  <manifest:file-entry manifest:full-path="ObjectReplacements/Object 122" manifest:media-type=""/>
  <manifest:file-entry manifest:full-path="ObjectReplacements/Object 1" manifest:media-type=""/>
  <manifest:file-entry manifest:full-path="ObjectReplacements/Object 23" manifest:media-type=""/>
  <manifest:file-entry manifest:full-path="ObjectReplacements/Object 154" manifest:media-type=""/>
  <manifest:file-entry manifest:full-path="ObjectReplacements/Object 33" manifest:media-type=""/>
  <manifest:file-entry manifest:full-path="ObjectReplacements/Object 120" manifest:media-type=""/>
  <manifest:file-entry manifest:full-path="ObjectReplacements/Object 3" manifest:media-type=""/>
  <manifest:file-entry manifest:full-path="ObjectReplacements/Object 21" manifest:media-type="application/x-openoffice-gdimetafile;windows_formatname=&quot;GDIMetaFile&quot;"/>
  <manifest:file-entry manifest:full-path="ObjectReplacements/Object 153" manifest:media-type=""/>
  <manifest:file-entry manifest:full-path="ObjectReplacements/Object 34" manifest:media-type=""/>
  <manifest:file-entry manifest:full-path="ObjectReplacements/Object 59" manifest:media-type=""/>
  <manifest:file-entry manifest:full-path="ObjectReplacements/Object 206" manifest:media-type="application/x-openoffice-gdimetafile;windows_formatname=&quot;GDIMetaFile&quot;"/>
  <manifest:file-entry manifest:full-path="ObjectReplacements/Object 127" manifest:media-type=""/>
  <manifest:file-entry manifest:full-path="ObjectReplacements/Object 4" manifest:media-type=""/>
  <manifest:file-entry manifest:full-path="ObjectReplacements/Object 26" manifest:media-type="application/x-openoffice-gdimetafile;windows_formatname=&quot;GDIMetaFile&quot;"/>
  <manifest:file-entry manifest:full-path="ObjectReplacements/Object 58" manifest:media-type=""/>
  <manifest:file-entry manifest:full-path="ObjectReplacements/Object 207" manifest:media-type="application/x-openoffice-gdimetafile;windows_formatname=&quot;GDIMetaFile&quot;"/>
  <manifest:file-entry manifest:full-path="ObjectReplacements/Object 126" manifest:media-type=""/>
  <manifest:file-entry manifest:full-path="ObjectReplacements/Object 5" manifest:media-type="application/x-openoffice-gdimetafile;windows_formatname=&quot;GDIMetaFile&quot;"/>
  <manifest:file-entry manifest:full-path="ObjectReplacements/Object 27" manifest:media-type=""/>
  <manifest:file-entry manifest:full-path="ObjectReplacements/Object 152" manifest:media-type=""/>
  <manifest:file-entry manifest:full-path="ObjectReplacements/Object 35" manifest:media-type=""/>
  <manifest:file-entry manifest:full-path="ObjectReplacements/Object 204" manifest:media-type="application/x-openoffice-gdimetafile;windows_formatname=&quot;GDIMetaFile&quot;"/>
  <manifest:file-entry manifest:full-path="ObjectReplacements/Object 125" manifest:media-type=""/>
  <manifest:file-entry manifest:full-path="ObjectReplacements/Object 6" manifest:media-type=""/>
  <manifest:file-entry manifest:full-path="ObjectReplacements/Object 24" manifest:media-type=""/>
  <manifest:file-entry manifest:full-path="ObjectReplacements/Object 151" manifest:media-type=""/>
  <manifest:file-entry manifest:full-path="ObjectReplacements/Object 36" manifest:media-type="application/x-openoffice-gdimetafile;windows_formatname=&quot;GDIMetaFile&quot;"/>
  <manifest:file-entry manifest:full-path="ObjectReplacements/Object 205" manifest:media-type="application/x-openoffice-gdimetafile;windows_formatname=&quot;GDIMetaFile&quot;"/>
  <manifest:file-entry manifest:full-path="ObjectReplacements/Object 124" manifest:media-type=""/>
  <manifest:file-entry manifest:full-path="ObjectReplacements/Object 7" manifest:media-type=""/>
  <manifest:file-entry manifest:full-path="ObjectReplacements/Object 25" manifest:media-type=""/>
  <manifest:file-entry manifest:full-path="ObjectReplacements/Object 150" manifest:media-type=""/>
  <manifest:file-entry manifest:full-path="ObjectReplacements/Object 37" manifest:media-type="application/x-openoffice-gdimetafile;windows_formatname=&quot;GDIMetaFile&quot;"/>
  <manifest:file-entry manifest:full-path="ObjectReplacements/Object 176" manifest:media-type=""/>
  <manifest:file-entry manifest:full-path="ObjectReplacements/Object 55" manifest:media-type=""/>
  <manifest:file-entry manifest:full-path="ObjectReplacements/Object 8" manifest:media-type=""/>
  <manifest:file-entry manifest:full-path="ObjectReplacements/Object 38" manifest:media-type="application/x-openoffice-gdimetafile;windows_formatname=&quot;GDIMetaFile&quot;"/>
  <manifest:file-entry manifest:full-path="ObjectReplacements/Object 177" manifest:media-type=""/>
  <manifest:file-entry manifest:full-path="ObjectReplacements/Object 54" manifest:media-type=""/>
  <manifest:file-entry manifest:full-path="ObjectReplacements/Object 9" manifest:media-type=""/>
  <manifest:file-entry manifest:full-path="ObjectReplacements/Object 39" manifest:media-type="application/x-openoffice-gdimetafile;windows_formatname=&quot;GDIMetaFile&quot;"/>
  <manifest:file-entry manifest:full-path="ObjectReplacements/Object 133" manifest:media-type=""/>
  <manifest:file-entry manifest:full-path="ObjectReplacements/Object 10" manifest:media-type=""/>
  <manifest:file-entry manifest:full-path="ObjectReplacements/Object 132" manifest:media-type=""/>
  <manifest:file-entry manifest:full-path="ObjectReplacements/Object 11" manifest:media-type=""/>
  <manifest:file-entry manifest:full-path="ObjectReplacements/Object 131" manifest:media-type=""/>
  <manifest:file-entry manifest:full-path="ObjectReplacements/Object 12" manifest:media-type=""/>
  <manifest:file-entry manifest:full-path="ObjectReplacements/Object 130" manifest:media-type=""/>
  <manifest:file-entry manifest:full-path="ObjectReplacements/Object 13" manifest:media-type=""/>
  <manifest:file-entry manifest:full-path="ObjectReplacements/Object 137" manifest:media-type=""/>
  <manifest:file-entry manifest:full-path="ObjectReplacements/Object 14" manifest:media-type=""/>
  <manifest:file-entry manifest:full-path="ObjectReplacements/Object 136" manifest:media-type="application/x-openoffice-gdimetafile;windows_formatname=&quot;GDIMetaFile&quot;"/>
  <manifest:file-entry manifest:full-path="ObjectReplacements/Object 15" manifest:media-type=""/>
  <manifest:file-entry manifest:full-path="ObjectReplacements/Object 135" manifest:media-type=""/>
  <manifest:file-entry manifest:full-path="ObjectReplacements/Object 16" manifest:media-type=""/>
  <manifest:file-entry manifest:full-path="ObjectReplacements/Object 134" manifest:media-type="application/x-openoffice-gdimetafile;windows_formatname=&quot;GDIMetaFile&quot;"/>
  <manifest:file-entry manifest:full-path="ObjectReplacements/Object 17" manifest:media-type=""/>
  <manifest:file-entry manifest:full-path="ObjectReplacements/Object 18" manifest:media-type=""/>
  <manifest:file-entry manifest:full-path="ObjectReplacements/Object 19" manifest:media-type=""/>
  <manifest:file-entry manifest:full-path="ObjectReplacements/Object 202" manifest:media-type="application/x-openoffice-gdimetafile;windows_formatname=&quot;GDIMetaFile&quot;"/>
  <manifest:file-entry manifest:full-path="ObjectReplacements/Object 123" manifest:media-type=""/>
  <manifest:file-entry manifest:full-path="ObjectReplacements/Object 22" manifest:media-type=""/>
  <manifest:file-entry manifest:full-path="ObjectReplacements/Object 174" manifest:media-type=""/>
  <manifest:file-entry manifest:full-path="ObjectReplacements/Object 57" manifest:media-type=""/>
  <manifest:file-entry manifest:full-path="ObjectReplacements/Object 208" manifest:media-type="application/x-openoffice-gdimetafile;windows_formatname=&quot;GDIMetaFile&quot;"/>
  <manifest:file-entry manifest:full-path="ObjectReplacements/Object 129" manifest:media-type=""/>
  <manifest:file-entry manifest:full-path="ObjectReplacements/Object 28" manifest:media-type=""/>
  <manifest:file-entry manifest:full-path="ObjectReplacements/Object 175" manifest:media-type=""/>
  <manifest:file-entry manifest:full-path="ObjectReplacements/Object 56" manifest:media-type=""/>
  <manifest:file-entry manifest:full-path="ObjectReplacements/Object 209" manifest:media-type="application/x-openoffice-gdimetafile;windows_formatname=&quot;GDIMetaFile&quot;"/>
  <manifest:file-entry manifest:full-path="ObjectReplacements/Object 128" manifest:media-type=""/>
  <manifest:file-entry manifest:full-path="ObjectReplacements/Object 29" manifest:media-type=""/>
  <manifest:file-entry manifest:full-path="ObjectReplacements/Object 157" manifest:media-type=""/>
  <manifest:file-entry manifest:full-path="ObjectReplacements/Object 30" manifest:media-type=""/>
  <manifest:file-entry manifest:full-path="ObjectReplacements/Object 210" manifest:media-type="application/x-openoffice-gdimetafile;windows_formatname=&quot;GDIMetaFile&quot;"/>
  <manifest:file-entry manifest:full-path="ObjectReplacements/Object 141" manifest:media-type=""/>
  <manifest:file-entry manifest:full-path="ObjectReplacements/Object 40" manifest:media-type="application/x-openoffice-gdimetafile;windows_formatname=&quot;GDIMetaFile&quot;"/>
  <manifest:file-entry manifest:full-path="ObjectReplacements/Object 140" manifest:media-type=""/>
  <manifest:file-entry manifest:full-path="ObjectReplacements/Object 41" manifest:media-type="application/x-openoffice-gdimetafile;windows_formatname=&quot;GDIMetaFile&quot;"/>
  <manifest:file-entry manifest:full-path="ObjectReplacements/Object 143" manifest:media-type=""/>
  <manifest:file-entry manifest:full-path="ObjectReplacements/Object 42" manifest:media-type="application/x-openoffice-gdimetafile;windows_formatname=&quot;GDIMetaFile&quot;"/>
  <manifest:file-entry manifest:full-path="ObjectReplacements/Object 142" manifest:media-type=""/>
  <manifest:file-entry manifest:full-path="ObjectReplacements/Object 43" manifest:media-type="application/x-openoffice-gdimetafile;windows_formatname=&quot;GDIMetaFile&quot;"/>
  <manifest:file-entry manifest:full-path="ObjectReplacements/Object 145" manifest:media-type=""/>
  <manifest:file-entry manifest:full-path="ObjectReplacements/Object 44" manifest:media-type="application/x-openoffice-gdimetafile;windows_formatname=&quot;GDIMetaFile&quot;"/>
  <manifest:file-entry manifest:full-path="ObjectReplacements/Object 144" manifest:media-type=""/>
  <manifest:file-entry manifest:full-path="ObjectReplacements/Object 45" manifest:media-type=""/>
  <manifest:file-entry manifest:full-path="ObjectReplacements/Object 147" manifest:media-type=""/>
  <manifest:file-entry manifest:full-path="ObjectReplacements/Object 46" manifest:media-type=""/>
  <manifest:file-entry manifest:full-path="ObjectReplacements/Object 146" manifest:media-type=""/>
  <manifest:file-entry manifest:full-path="ObjectReplacements/Object 47" manifest:media-type=""/>
  <manifest:file-entry manifest:full-path="ObjectReplacements/Object 149" manifest:media-type=""/>
  <manifest:file-entry manifest:full-path="ObjectReplacements/Object 48" manifest:media-type=""/>
  <manifest:file-entry manifest:full-path="ObjectReplacements/Object 148" manifest:media-type=""/>
  <manifest:file-entry manifest:full-path="ObjectReplacements/Object 49" manifest:media-type=""/>
  <manifest:file-entry manifest:full-path="ObjectReplacements/Object 173" manifest:media-type=""/>
  <manifest:file-entry manifest:full-path="ObjectReplacements/Object 50" manifest:media-type=""/>
  <manifest:file-entry manifest:full-path="ObjectReplacements/Object 172" manifest:media-type="application/x-openoffice-gdimetafile;windows_formatname=&quot;GDIMetaFile&quot;"/>
  <manifest:file-entry manifest:full-path="ObjectReplacements/Object 51" manifest:media-type=""/>
  <manifest:file-entry manifest:full-path="ObjectReplacements/Object 171" manifest:media-type="application/x-openoffice-gdimetafile;windows_formatname=&quot;GDIMetaFile&quot;"/>
  <manifest:file-entry manifest:full-path="ObjectReplacements/Object 52" manifest:media-type=""/>
  <manifest:file-entry manifest:full-path="ObjectReplacements/Object 170" manifest:media-type=""/>
  <manifest:file-entry manifest:full-path="ObjectReplacements/Object 53" manifest:media-type=""/>
  <manifest:file-entry manifest:full-path="ObjectReplacements/Object 161" manifest:media-type=""/>
  <manifest:file-entry manifest:full-path="ObjectReplacements/Object 60" manifest:media-type=""/>
  <manifest:file-entry manifest:full-path="ObjectReplacements/Object 160" manifest:media-type="application/x-openoffice-gdimetafile;windows_formatname=&quot;GDIMetaFile&quot;"/>
  <manifest:file-entry manifest:full-path="ObjectReplacements/Object 61" manifest:media-type=""/>
  <manifest:file-entry manifest:full-path="ObjectReplacements/Object 163" manifest:media-type=""/>
  <manifest:file-entry manifest:full-path="ObjectReplacements/Object 62" manifest:media-type=""/>
  <manifest:file-entry manifest:full-path="ObjectReplacements/Object 162" manifest:media-type=""/>
  <manifest:file-entry manifest:full-path="ObjectReplacements/Object 63" manifest:media-type=""/>
  <manifest:file-entry manifest:full-path="ObjectReplacements/Object 165" manifest:media-type=""/>
  <manifest:file-entry manifest:full-path="ObjectReplacements/Object 64" manifest:media-type=""/>
  <manifest:file-entry manifest:full-path="ObjectReplacements/Object 164" manifest:media-type=""/>
  <manifest:file-entry manifest:full-path="ObjectReplacements/Object 65" manifest:media-type=""/>
  <manifest:file-entry manifest:full-path="ObjectReplacements/Object 167" manifest:media-type=""/>
  <manifest:file-entry manifest:full-path="ObjectReplacements/Object 66" manifest:media-type=""/>
  <manifest:file-entry manifest:full-path="ObjectReplacements/Object 166" manifest:media-type=""/>
  <manifest:file-entry manifest:full-path="ObjectReplacements/Object 67" manifest:media-type=""/>
  <manifest:file-entry manifest:full-path="ObjectReplacements/Object 169" manifest:media-type=""/>
  <manifest:file-entry manifest:full-path="ObjectReplacements/Object 68" manifest:media-type=""/>
  <manifest:file-entry manifest:full-path="ObjectReplacements/Object 168" manifest:media-type=""/>
  <manifest:file-entry manifest:full-path="ObjectReplacements/Object 69" manifest:media-type=""/>
  <manifest:file-entry manifest:full-path="ObjectReplacements/Object 70" manifest:media-type=""/>
  <manifest:file-entry manifest:full-path="ObjectReplacements/Object 71" manifest:media-type=""/>
  <manifest:file-entry manifest:full-path="ObjectReplacements/Object 72" manifest:media-type=""/>
  <manifest:file-entry manifest:full-path="ObjectReplacements/Object 73" manifest:media-type=""/>
  <manifest:file-entry manifest:full-path="ObjectReplacements/Object 74" manifest:media-type=""/>
  <manifest:file-entry manifest:full-path="ObjectReplacements/Object 75" manifest:media-type=""/>
  <manifest:file-entry manifest:full-path="ObjectReplacements/Object 199" manifest:media-type="application/x-openoffice-gdimetafile;windows_formatname=&quot;GDIMetaFile&quot;"/>
  <manifest:file-entry manifest:full-path="ObjectReplacements/Object 76" manifest:media-type="application/x-openoffice-gdimetafile;windows_formatname=&quot;GDIMetaFile&quot;"/>
  <manifest:file-entry manifest:full-path="ObjectReplacements/Object 77" manifest:media-type=""/>
  <manifest:file-entry manifest:full-path="ObjectReplacements/Object 78" manifest:media-type=""/>
  <manifest:file-entry manifest:full-path="ObjectReplacements/Object 79" manifest:media-type=""/>
  <manifest:file-entry manifest:full-path="ObjectReplacements/Object 80" manifest:media-type=""/>
  <manifest:file-entry manifest:full-path="ObjectReplacements/Object 81" manifest:media-type=""/>
  <manifest:file-entry manifest:full-path="ObjectReplacements/Object 82" manifest:media-type=""/>
  <manifest:file-entry manifest:full-path="ObjectReplacements/Object 83" manifest:media-type=""/>
  <manifest:file-entry manifest:full-path="ObjectReplacements/Object 84" manifest:media-type=""/>
  <manifest:file-entry manifest:full-path="ObjectReplacements/Object 85" manifest:media-type=""/>
  <manifest:file-entry manifest:full-path="ObjectReplacements/Object 86" manifest:media-type=""/>
  <manifest:file-entry manifest:full-path="ObjectReplacements/Object 87" manifest:media-type=""/>
  <manifest:file-entry manifest:full-path="ObjectReplacements/Object 88" manifest:media-type=""/>
  <manifest:file-entry manifest:full-path="ObjectReplacements/Object 89" manifest:media-type=""/>
  <manifest:file-entry manifest:full-path="ObjectReplacements/Object 90" manifest:media-type=""/>
  <manifest:file-entry manifest:full-path="ObjectReplacements/Object 91" manifest:media-type=""/>
  <manifest:file-entry manifest:full-path="ObjectReplacements/Object 92" manifest:media-type=""/>
  <manifest:file-entry manifest:full-path="ObjectReplacements/Object 93" manifest:media-type=""/>
  <manifest:file-entry manifest:full-path="ObjectReplacements/Object 94" manifest:media-type=""/>
  <manifest:file-entry manifest:full-path="ObjectReplacements/Object 95" manifest:media-type=""/>
  <manifest:file-entry manifest:full-path="ObjectReplacements/Object 96" manifest:media-type=""/>
  <manifest:file-entry manifest:full-path="ObjectReplacements/Object 97" manifest:media-type=""/>
  <manifest:file-entry manifest:full-path="ObjectReplacements/Object 98" manifest:media-type=""/>
  <manifest:file-entry manifest:full-path="ObjectReplacements/Object 99" manifest:media-type=""/>
  <manifest:file-entry manifest:full-path="ObjectReplacements/Object 100" manifest:media-type=""/>
  <manifest:file-entry manifest:full-path="ObjectReplacements/Object 102" manifest:media-type="application/x-openoffice-gdimetafile;windows_formatname=&quot;GDIMetaFile&quot;"/>
  <manifest:file-entry manifest:full-path="ObjectReplacements/Object 103" manifest:media-type="application/x-openoffice-gdimetafile;windows_formatname=&quot;GDIMetaFile&quot;"/>
  <manifest:file-entry manifest:full-path="ObjectReplacements/Object 104" manifest:media-type="application/x-openoffice-gdimetafile;windows_formatname=&quot;GDIMetaFile&quot;"/>
  <manifest:file-entry manifest:full-path="ObjectReplacements/Object 105" manifest:media-type="application/x-openoffice-gdimetafile;windows_formatname=&quot;GDIMetaFile&quot;"/>
  <manifest:file-entry manifest:full-path="ObjectReplacements/Object 106" manifest:media-type="application/x-openoffice-gdimetafile;windows_formatname=&quot;GDIMetaFile&quot;"/>
  <manifest:file-entry manifest:full-path="ObjectReplacements/Object 107" manifest:media-type="application/x-openoffice-gdimetafile;windows_formatname=&quot;GDIMetaFile&quot;"/>
  <manifest:file-entry manifest:full-path="ObjectReplacements/Object 108" manifest:media-type="application/x-openoffice-gdimetafile;windows_formatname=&quot;GDIMetaFile&quot;"/>
  <manifest:file-entry manifest:full-path="ObjectReplacements/Object 109" manifest:media-type="application/x-openoffice-gdimetafile;windows_formatname=&quot;GDIMetaFile&quot;"/>
  <manifest:file-entry manifest:full-path="ObjectReplacements/Object 110" manifest:media-type=""/>
  <manifest:file-entry manifest:full-path="ObjectReplacements/Object 111" manifest:media-type=""/>
  <manifest:file-entry manifest:full-path="ObjectReplacements/Object 112" manifest:media-type=""/>
  <manifest:file-entry manifest:full-path="ObjectReplacements/Object 113" manifest:media-type=""/>
  <manifest:file-entry manifest:full-path="ObjectReplacements/Object 114" manifest:media-type=""/>
  <manifest:file-entry manifest:full-path="ObjectReplacements/Object 115" manifest:media-type=""/>
  <manifest:file-entry manifest:full-path="ObjectReplacements/Object 116" manifest:media-type=""/>
  <manifest:file-entry manifest:full-path="ObjectReplacements/Object 117" manifest:media-type=""/>
  <manifest:file-entry manifest:full-path="ObjectReplacements/Object 118" manifest:media-type=""/>
  <manifest:file-entry manifest:full-path="ObjectReplacements/Object 119" manifest:media-type=""/>
  <manifest:file-entry manifest:full-path="ObjectReplacements/Object 101" manifest:media-type="application/x-openoffice-gdimetafile;windows_formatname=&quot;GDIMetaFile&quot;"/>
  <manifest:file-entry manifest:full-path="ObjectReplacements/Object 138" manifest:media-type=""/>
  <manifest:file-entry manifest:full-path="ObjectReplacements/Object 139" manifest:media-type=""/>
  <manifest:file-entry manifest:full-path="ObjectReplacements/Object 158" manifest:media-type=""/>
  <manifest:file-entry manifest:full-path="ObjectReplacements/Object 159" manifest:media-type=""/>
  <manifest:file-entry manifest:full-path="ObjectReplacements/Object 178" manifest:media-type=""/>
  <manifest:file-entry manifest:full-path="ObjectReplacements/Object 179" manifest:media-type=""/>
  <manifest:file-entry manifest:full-path="ObjectReplacements/Object 180" manifest:media-type=""/>
  <manifest:file-entry manifest:full-path="ObjectReplacements/Object 181" manifest:media-type=""/>
  <manifest:file-entry manifest:full-path="ObjectReplacements/Object 182" manifest:media-type=""/>
  <manifest:file-entry manifest:full-path="ObjectReplacements/Object 183" manifest:media-type=""/>
  <manifest:file-entry manifest:full-path="ObjectReplacements/Object 184" manifest:media-type=""/>
  <manifest:file-entry manifest:full-path="ObjectReplacements/Object 185" manifest:media-type=""/>
  <manifest:file-entry manifest:full-path="ObjectReplacements/Object 186" manifest:media-type=""/>
  <manifest:file-entry manifest:full-path="ObjectReplacements/Object 187" manifest:media-type=""/>
  <manifest:file-entry manifest:full-path="ObjectReplacements/Object 188" manifest:media-type=""/>
  <manifest:file-entry manifest:full-path="ObjectReplacements/Object 189" manifest:media-type=""/>
  <manifest:file-entry manifest:full-path="ObjectReplacements/Object 190" manifest:media-type="application/x-openoffice-gdimetafile;windows_formatname=&quot;GDIMetaFile&quot;"/>
  <manifest:file-entry manifest:full-path="ObjectReplacements/Object 192" manifest:media-type="application/x-openoffice-gdimetafile;windows_formatname=&quot;GDIMetaFile&quot;"/>
  <manifest:file-entry manifest:full-path="ObjectReplacements/Object 193" manifest:media-type="application/x-openoffice-gdimetafile;windows_formatname=&quot;GDIMetaFile&quot;"/>
  <manifest:file-entry manifest:full-path="Object 154/settings.xml" manifest:media-type="text/xml"/>
  <manifest:file-entry manifest:full-path="Object 154/content.xml" manifest:media-type="text/xml"/>
  <manifest:file-entry manifest:full-path="Object 154/" manifest:version="1.4" manifest:media-type="application/vnd.oasis.opendocument.formula"/>
  <manifest:file-entry manifest:full-path="Object 33/content.xml" manifest:media-type="text/xml"/>
  <manifest:file-entry manifest:full-path="Object 33/settings.xml" manifest:media-type="text/xml"/>
  <manifest:file-entry manifest:full-path="Object 33/" manifest:version="1.4" manifest:media-type="application/vnd.oasis.opendocument.formula"/>
  <manifest:file-entry manifest:full-path="Object 120/content.xml" manifest:media-type="text/xml"/>
  <manifest:file-entry manifest:full-path="Object 120/settings.xml" manifest:media-type="text/xml"/>
  <manifest:file-entry manifest:full-path="Object 120/" manifest:version="1.4" manifest:media-type="application/vnd.oasis.opendocument.formula"/>
  <manifest:file-entry manifest:full-path="Object 3/content.xml" manifest:media-type="text/xml"/>
  <manifest:file-entry manifest:full-path="Object 3/settings.xml" manifest:media-type="text/xml"/>
  <manifest:file-entry manifest:full-path="Object 3/" manifest:version="1.4" manifest:media-type="application/vnd.oasis.opendocument.formula"/>
  <manifest:file-entry manifest:full-path="Object 21/Configurations2/" manifest:media-type="application/vnd.sun.xml.ui.configuration"/>
  <manifest:file-entry manifest:full-path="Object 21/content.xml" manifest:media-type="text/xml"/>
  <manifest:file-entry manifest:full-path="Object 21/settings.xml" manifest:media-type="text/xml"/>
  <manifest:file-entry manifest:full-path="Object 21/" manifest:version="1.4" manifest:media-type="application/vnd.oasis.opendocument.formula"/>
  <manifest:file-entry manifest:full-path="Object 59/content.xml" manifest:media-type="text/xml"/>
  <manifest:file-entry manifest:full-path="Object 59/settings.xml" manifest:media-type="text/xml"/>
  <manifest:file-entry manifest:full-path="Object 59/" manifest:version="1.4" manifest:media-type="application/vnd.oasis.opendocument.formula"/>
  <manifest:file-entry manifest:full-path="Object 206/settings.xml" manifest:media-type="text/xml"/>
  <manifest:file-entry manifest:full-path="Object 206/content.xml" manifest:media-type="text/xml"/>
  <manifest:file-entry manifest:full-path="Object 206/" manifest:version="1.4" manifest:media-type="application/vnd.oasis.opendocument.formula"/>
  <manifest:file-entry manifest:full-path="Object 127/content.xml" manifest:media-type="text/xml"/>
  <manifest:file-entry manifest:full-path="Object 127/settings.xml" manifest:media-type="text/xml"/>
  <manifest:file-entry manifest:full-path="Object 127/" manifest:version="1.4" manifest:media-type="application/vnd.oasis.opendocument.formula"/>
  <manifest:file-entry manifest:full-path="Object 4/content.xml" manifest:media-type="text/xml"/>
  <manifest:file-entry manifest:full-path="Object 4/settings.xml" manifest:media-type="text/xml"/>
  <manifest:file-entry manifest:full-path="Object 4/" manifest:version="1.4" manifest:media-type="application/vnd.oasis.opendocument.formula"/>
  <manifest:file-entry manifest:full-path="Object 26/content.xml" manifest:media-type="text/xml"/>
  <manifest:file-entry manifest:full-path="Object 26/settings.xml" manifest:media-type="text/xml"/>
  <manifest:file-entry manifest:full-path="Object 26/" manifest:version="1.4" manifest:media-type="application/vnd.oasis.opendocument.formula"/>
  <manifest:file-entry manifest:full-path="Object 153/content.xml" manifest:media-type="text/xml"/>
  <manifest:file-entry manifest:full-path="Object 153/settings.xml" manifest:media-type="text/xml"/>
  <manifest:file-entry manifest:full-path="Object 153/" manifest:version="1.4" manifest:media-type="application/vnd.oasis.opendocument.formula"/>
  <manifest:file-entry manifest:full-path="Object 34/content.xml" manifest:media-type="text/xml"/>
  <manifest:file-entry manifest:full-path="Object 34/settings.xml" manifest:media-type="text/xml"/>
  <manifest:file-entry manifest:full-path="Object 34/" manifest:version="1.4" manifest:media-type="application/vnd.oasis.opendocument.formula"/>
  <manifest:file-entry manifest:full-path="Object 58/settings.xml" manifest:media-type="text/xml"/>
  <manifest:file-entry manifest:full-path="Object 58/content.xml" manifest:media-type="text/xml"/>
  <manifest:file-entry manifest:full-path="Object 58/" manifest:version="1.4" manifest:media-type="application/vnd.oasis.opendocument.formula"/>
  <manifest:file-entry manifest:full-path="Object 207/content.xml" manifest:media-type="text/xml"/>
  <manifest:file-entry manifest:full-path="Object 207/settings.xml" manifest:media-type="text/xml"/>
  <manifest:file-entry manifest:full-path="Object 207/" manifest:version="1.4" manifest:media-type="application/vnd.oasis.opendocument.formula"/>
  <manifest:file-entry manifest:full-path="Object 126/content.xml" manifest:media-type="text/xml"/>
  <manifest:file-entry manifest:full-path="Object 126/settings.xml" manifest:media-type="text/xml"/>
  <manifest:file-entry manifest:full-path="Object 126/" manifest:version="1.4" manifest:media-type="application/vnd.oasis.opendocument.formula"/>
  <manifest:file-entry manifest:full-path="Object 5/content.xml" manifest:media-type="text/xml"/>
  <manifest:file-entry manifest:full-path="Object 5/settings.xml" manifest:media-type="text/xml"/>
  <manifest:file-entry manifest:full-path="Object 5/" manifest:version="1.4" manifest:media-type="application/vnd.oasis.opendocument.formula"/>
  <manifest:file-entry manifest:full-path="Object 27/content.xml" manifest:media-type="text/xml"/>
  <manifest:file-entry manifest:full-path="Object 27/settings.xml" manifest:media-type="text/xml"/>
  <manifest:file-entry manifest:full-path="Object 27/" manifest:version="1.4" manifest:media-type="application/vnd.oasis.opendocument.formula"/>
  <manifest:file-entry manifest:full-path="Object 152/content.xml" manifest:media-type="text/xml"/>
  <manifest:file-entry manifest:full-path="Object 152/settings.xml" manifest:media-type="text/xml"/>
  <manifest:file-entry manifest:full-path="Object 152/" manifest:version="1.4" manifest:media-type="application/vnd.oasis.opendocument.formula"/>
  <manifest:file-entry manifest:full-path="Object 35/content.xml" manifest:media-type="text/xml"/>
  <manifest:file-entry manifest:full-path="Object 35/settings.xml" manifest:media-type="text/xml"/>
  <manifest:file-entry manifest:full-path="Object 35/" manifest:version="1.4" manifest:media-type="application/vnd.oasis.opendocument.formula"/>
  <manifest:file-entry manifest:full-path="Object 204/content.xml" manifest:media-type="text/xml"/>
  <manifest:file-entry manifest:full-path="Object 204/settings.xml" manifest:media-type="text/xml"/>
  <manifest:file-entry manifest:full-path="Object 204/" manifest:version="1.4" manifest:media-type="application/vnd.oasis.opendocument.formula"/>
  <manifest:file-entry manifest:full-path="Object 125/content.xml" manifest:media-type="text/xml"/>
  <manifest:file-entry manifest:full-path="Object 125/settings.xml" manifest:media-type="text/xml"/>
  <manifest:file-entry manifest:full-path="Object 125/" manifest:version="1.4" manifest:media-type="application/vnd.oasis.opendocument.formula"/>
  <manifest:file-entry manifest:full-path="Object 6/settings.xml" manifest:media-type="text/xml"/>
  <manifest:file-entry manifest:full-path="Object 6/content.xml" manifest:media-type="text/xml"/>
  <manifest:file-entry manifest:full-path="Object 6/" manifest:version="1.4" manifest:media-type="application/vnd.oasis.opendocument.formula"/>
  <manifest:file-entry manifest:full-path="Object 24/settings.xml" manifest:media-type="text/xml"/>
  <manifest:file-entry manifest:full-path="Object 24/content.xml" manifest:media-type="text/xml"/>
  <manifest:file-entry manifest:full-path="Object 24/" manifest:version="1.4" manifest:media-type="application/vnd.oasis.opendocument.formula"/>
  <manifest:file-entry manifest:full-path="Object 151/settings.xml" manifest:media-type="text/xml"/>
  <manifest:file-entry manifest:full-path="Object 151/content.xml" manifest:media-type="text/xml"/>
  <manifest:file-entry manifest:full-path="Object 151/" manifest:version="1.4" manifest:media-type="application/vnd.oasis.opendocument.formula"/>
  <manifest:file-entry manifest:full-path="Object 36/content.xml" manifest:media-type="text/xml"/>
  <manifest:file-entry manifest:full-path="Object 36/settings.xml" manifest:media-type="text/xml"/>
  <manifest:file-entry manifest:full-path="Object 36/" manifest:version="1.4" manifest:media-type="application/vnd.oasis.opendocument.formula"/>
  <manifest:file-entry manifest:full-path="Object 205/content.xml" manifest:media-type="text/xml"/>
  <manifest:file-entry manifest:full-path="Object 205/settings.xml" manifest:media-type="text/xml"/>
  <manifest:file-entry manifest:full-path="Object 205/" manifest:version="1.4" manifest:media-type="application/vnd.oasis.opendocument.formula"/>
  <manifest:file-entry manifest:full-path="Object 124/content.xml" manifest:media-type="text/xml"/>
  <manifest:file-entry manifest:full-path="Object 124/settings.xml" manifest:media-type="text/xml"/>
  <manifest:file-entry manifest:full-path="Object 124/" manifest:version="1.4" manifest:media-type="application/vnd.oasis.opendocument.formula"/>
  <manifest:file-entry manifest:full-path="Object 7/content.xml" manifest:media-type="text/xml"/>
  <manifest:file-entry manifest:full-path="Object 7/settings.xml" manifest:media-type="text/xml"/>
  <manifest:file-entry manifest:full-path="Object 7/" manifest:version="1.4" manifest:media-type="application/vnd.oasis.opendocument.formula"/>
  <manifest:file-entry manifest:full-path="Object 25/settings.xml" manifest:media-type="text/xml"/>
  <manifest:file-entry manifest:full-path="Object 25/content.xml" manifest:media-type="text/xml"/>
  <manifest:file-entry manifest:full-path="Object 25/" manifest:version="1.4" manifest:media-type="application/vnd.oasis.opendocument.formula"/>
  <manifest:file-entry manifest:full-path="Object 150/content.xml" manifest:media-type="text/xml"/>
  <manifest:file-entry manifest:full-path="Object 150/settings.xml" manifest:media-type="text/xml"/>
  <manifest:file-entry manifest:full-path="Object 150/" manifest:version="1.4" manifest:media-type="application/vnd.oasis.opendocument.formula"/>
  <manifest:file-entry manifest:full-path="Object 37/settings.xml" manifest:media-type="text/xml"/>
  <manifest:file-entry manifest:full-path="Object 37/content.xml" manifest:media-type="text/xml"/>
  <manifest:file-entry manifest:full-path="Object 37/" manifest:version="1.4" manifest:media-type="application/vnd.oasis.opendocument.formula"/>
  <manifest:file-entry manifest:full-path="Object 176/content.xml" manifest:media-type="text/xml"/>
  <manifest:file-entry manifest:full-path="Object 176/settings.xml" manifest:media-type="text/xml"/>
  <manifest:file-entry manifest:full-path="Object 176/" manifest:version="1.4" manifest:media-type="application/vnd.oasis.opendocument.formula"/>
  <manifest:file-entry manifest:full-path="Object 55/settings.xml" manifest:media-type="text/xml"/>
  <manifest:file-entry manifest:full-path="Object 55/content.xml" manifest:media-type="text/xml"/>
  <manifest:file-entry manifest:full-path="Object 55/" manifest:version="1.4" manifest:media-type="application/vnd.oasis.opendocument.formula"/>
  <manifest:file-entry manifest:full-path="Object 8/content.xml" manifest:media-type="text/xml"/>
  <manifest:file-entry manifest:full-path="Object 8/settings.xml" manifest:media-type="text/xml"/>
  <manifest:file-entry manifest:full-path="Object 8/" manifest:version="1.4" manifest:media-type="application/vnd.oasis.opendocument.formula"/>
  <manifest:file-entry manifest:full-path="Object 38/settings.xml" manifest:media-type="text/xml"/>
  <manifest:file-entry manifest:full-path="Object 38/content.xml" manifest:media-type="text/xml"/>
  <manifest:file-entry manifest:full-path="Object 38/" manifest:version="1.4" manifest:media-type="application/vnd.oasis.opendocument.formula"/>
  <manifest:file-entry manifest:full-path="Object 133/content.xml" manifest:media-type="text/xml"/>
  <manifest:file-entry manifest:full-path="Object 133/settings.xml" manifest:media-type="text/xml"/>
  <manifest:file-entry manifest:full-path="Object 133/" manifest:version="1.4" manifest:media-type="application/vnd.oasis.opendocument.formula"/>
  <manifest:file-entry manifest:full-path="Object 10/content.xml" manifest:media-type="text/xml"/>
  <manifest:file-entry manifest:full-path="Object 10/settings.xml" manifest:media-type="text/xml"/>
  <manifest:file-entry manifest:full-path="Object 10/" manifest:version="1.4" manifest:media-type="application/vnd.oasis.opendocument.formula"/>
  <manifest:file-entry manifest:full-path="Object 132/settings.xml" manifest:media-type="text/xml"/>
  <manifest:file-entry manifest:full-path="Object 132/content.xml" manifest:media-type="text/xml"/>
  <manifest:file-entry manifest:full-path="Object 132/" manifest:version="1.4" manifest:media-type="application/vnd.oasis.opendocument.formula"/>
  <manifest:file-entry manifest:full-path="Object 11/settings.xml" manifest:media-type="text/xml"/>
  <manifest:file-entry manifest:full-path="Object 11/content.xml" manifest:media-type="text/xml"/>
  <manifest:file-entry manifest:full-path="Object 11/" manifest:version="1.4" manifest:media-type="application/vnd.oasis.opendocument.formula"/>
  <manifest:file-entry manifest:full-path="Object 131/content.xml" manifest:media-type="text/xml"/>
  <manifest:file-entry manifest:full-path="Object 131/settings.xml" manifest:media-type="text/xml"/>
  <manifest:file-entry manifest:full-path="Object 131/" manifest:version="1.4" manifest:media-type="application/vnd.oasis.opendocument.formula"/>
  <manifest:file-entry manifest:full-path="Object 12/content.xml" manifest:media-type="text/xml"/>
  <manifest:file-entry manifest:full-path="Object 12/settings.xml" manifest:media-type="text/xml"/>
  <manifest:file-entry manifest:full-path="Object 12/" manifest:version="1.4" manifest:media-type="application/vnd.oasis.opendocument.formula"/>
  <manifest:file-entry manifest:full-path="Object 130/content.xml" manifest:media-type="text/xml"/>
  <manifest:file-entry manifest:full-path="Object 130/settings.xml" manifest:media-type="text/xml"/>
  <manifest:file-entry manifest:full-path="Object 130/" manifest:version="1.4" manifest:media-type="application/vnd.oasis.opendocument.formula"/>
  <manifest:file-entry manifest:full-path="Object 13/content.xml" manifest:media-type="text/xml"/>
  <manifest:file-entry manifest:full-path="Object 13/settings.xml" manifest:media-type="text/xml"/>
  <manifest:file-entry manifest:full-path="Object 13/" manifest:version="1.4" manifest:media-type="application/vnd.oasis.opendocument.formula"/>
  <manifest:file-entry manifest:full-path="Object 137/settings.xml" manifest:media-type="text/xml"/>
  <manifest:file-entry manifest:full-path="Object 137/content.xml" manifest:media-type="text/xml"/>
  <manifest:file-entry manifest:full-path="Object 137/" manifest:version="1.4" manifest:media-type="application/vnd.oasis.opendocument.formula"/>
  <manifest:file-entry manifest:full-path="Object 14/content.xml" manifest:media-type="text/xml"/>
  <manifest:file-entry manifest:full-path="Object 14/settings.xml" manifest:media-type="text/xml"/>
  <manifest:file-entry manifest:full-path="Object 14/" manifest:version="1.4" manifest:media-type="application/vnd.oasis.opendocument.formula"/>
  <manifest:file-entry manifest:full-path="Object 136/content.xml" manifest:media-type="text/xml"/>
  <manifest:file-entry manifest:full-path="Object 136/settings.xml" manifest:media-type="text/xml"/>
  <manifest:file-entry manifest:full-path="Object 136/" manifest:version="1.4" manifest:media-type="application/vnd.oasis.opendocument.formula"/>
  <manifest:file-entry manifest:full-path="Object 15/settings.xml" manifest:media-type="text/xml"/>
  <manifest:file-entry manifest:full-path="Object 15/content.xml" manifest:media-type="text/xml"/>
  <manifest:file-entry manifest:full-path="Object 15/" manifest:version="1.4" manifest:media-type="application/vnd.oasis.opendocument.formula"/>
  <manifest:file-entry manifest:full-path="Object 135/content.xml" manifest:media-type="text/xml"/>
  <manifest:file-entry manifest:full-path="Object 135/settings.xml" manifest:media-type="text/xml"/>
  <manifest:file-entry manifest:full-path="Object 135/" manifest:version="1.4" manifest:media-type="application/vnd.oasis.opendocument.formula"/>
  <manifest:file-entry manifest:full-path="Object 16/settings.xml" manifest:media-type="text/xml"/>
  <manifest:file-entry manifest:full-path="Object 16/content.xml" manifest:media-type="text/xml"/>
  <manifest:file-entry manifest:full-path="Object 16/" manifest:version="1.4" manifest:media-type="application/vnd.oasis.opendocument.formula"/>
  <manifest:file-entry manifest:full-path="Object 134/Configurations2/" manifest:media-type="application/vnd.sun.xml.ui.configuration"/>
  <manifest:file-entry manifest:full-path="Object 134/content.xml" manifest:media-type="text/xml"/>
  <manifest:file-entry manifest:full-path="Object 134/settings.xml" manifest:media-type="text/xml"/>
  <manifest:file-entry manifest:full-path="Object 134/" manifest:version="1.4" manifest:media-type="application/vnd.oasis.opendocument.formula"/>
  <manifest:file-entry manifest:full-path="Object 17/content.xml" manifest:media-type="text/xml"/>
  <manifest:file-entry manifest:full-path="Object 17/settings.xml" manifest:media-type="text/xml"/>
  <manifest:file-entry manifest:full-path="Object 17/" manifest:version="1.4" manifest:media-type="application/vnd.oasis.opendocument.formula"/>
  <manifest:file-entry manifest:full-path="Object 18/content.xml" manifest:media-type="text/xml"/>
  <manifest:file-entry manifest:full-path="Object 18/settings.xml" manifest:media-type="text/xml"/>
  <manifest:file-entry manifest:full-path="Object 18/" manifest:version="1.4" manifest:media-type="application/vnd.oasis.opendocument.formula"/>
  <manifest:file-entry manifest:full-path="Object 19/content.xml" manifest:media-type="text/xml"/>
  <manifest:file-entry manifest:full-path="Object 19/settings.xml" manifest:media-type="text/xml"/>
  <manifest:file-entry manifest:full-path="Object 19/" manifest:version="1.4" manifest:media-type="application/vnd.oasis.opendocument.formula"/>
  <manifest:file-entry manifest:full-path="Object 202/content.xml" manifest:media-type="text/xml"/>
  <manifest:file-entry manifest:full-path="Object 202/settings.xml" manifest:media-type="text/xml"/>
  <manifest:file-entry manifest:full-path="Object 202/" manifest:version="1.4" manifest:media-type="application/vnd.oasis.opendocument.formula"/>
  <manifest:file-entry manifest:full-path="Object 123/content.xml" manifest:media-type="text/xml"/>
  <manifest:file-entry manifest:full-path="Object 123/settings.xml" manifest:media-type="text/xml"/>
  <manifest:file-entry manifest:full-path="Object 123/" manifest:version="1.4" manifest:media-type="application/vnd.oasis.opendocument.formula"/>
  <manifest:file-entry manifest:full-path="Object 22/content.xml" manifest:media-type="text/xml"/>
  <manifest:file-entry manifest:full-path="Object 22/settings.xml" manifest:media-type="text/xml"/>
  <manifest:file-entry manifest:full-path="Object 22/" manifest:version="1.4" manifest:media-type="application/vnd.oasis.opendocument.formula"/>
  <manifest:file-entry manifest:full-path="Object 174/content.xml" manifest:media-type="text/xml"/>
  <manifest:file-entry manifest:full-path="Object 174/settings.xml" manifest:media-type="text/xml"/>
  <manifest:file-entry manifest:full-path="Object 174/" manifest:version="1.4" manifest:media-type="application/vnd.oasis.opendocument.formula"/>
  <manifest:file-entry manifest:full-path="Object 57/content.xml" manifest:media-type="text/xml"/>
  <manifest:file-entry manifest:full-path="Object 57/settings.xml" manifest:media-type="text/xml"/>
  <manifest:file-entry manifest:full-path="Object 57/" manifest:version="1.4" manifest:media-type="application/vnd.oasis.opendocument.formula"/>
  <manifest:file-entry manifest:full-path="Object 208/content.xml" manifest:media-type="text/xml"/>
  <manifest:file-entry manifest:full-path="Object 208/settings.xml" manifest:media-type="text/xml"/>
  <manifest:file-entry manifest:full-path="Object 208/" manifest:version="1.4" manifest:media-type="application/vnd.oasis.opendocument.formula"/>
  <manifest:file-entry manifest:full-path="Object 129/settings.xml" manifest:media-type="text/xml"/>
  <manifest:file-entry manifest:full-path="Object 129/content.xml" manifest:media-type="text/xml"/>
  <manifest:file-entry manifest:full-path="Object 129/" manifest:version="1.4" manifest:media-type="application/vnd.oasis.opendocument.formula"/>
  <manifest:file-entry manifest:full-path="Object 28/content.xml" manifest:media-type="text/xml"/>
  <manifest:file-entry manifest:full-path="Object 28/settings.xml" manifest:media-type="text/xml"/>
  <manifest:file-entry manifest:full-path="Object 28/" manifest:version="1.4" manifest:media-type="application/vnd.oasis.opendocument.formula"/>
  <manifest:file-entry manifest:full-path="Object 175/content.xml" manifest:media-type="text/xml"/>
  <manifest:file-entry manifest:full-path="Object 175/settings.xml" manifest:media-type="text/xml"/>
  <manifest:file-entry manifest:full-path="Object 175/" manifest:version="1.4" manifest:media-type="application/vnd.oasis.opendocument.formula"/>
  <manifest:file-entry manifest:full-path="Object 56/content.xml" manifest:media-type="text/xml"/>
  <manifest:file-entry manifest:full-path="Object 56/settings.xml" manifest:media-type="text/xml"/>
  <manifest:file-entry manifest:full-path="Object 56/" manifest:version="1.4" manifest:media-type="application/vnd.oasis.opendocument.formula"/>
  <manifest:file-entry manifest:full-path="Object 209/content.xml" manifest:media-type="text/xml"/>
  <manifest:file-entry manifest:full-path="Object 209/settings.xml" manifest:media-type="text/xml"/>
  <manifest:file-entry manifest:full-path="Object 209/" manifest:version="1.4" manifest:media-type="application/vnd.oasis.opendocument.formula"/>
  <manifest:file-entry manifest:full-path="Object 128/content.xml" manifest:media-type="text/xml"/>
  <manifest:file-entry manifest:full-path="Object 128/settings.xml" manifest:media-type="text/xml"/>
  <manifest:file-entry manifest:full-path="Object 128/" manifest:version="1.4" manifest:media-type="application/vnd.oasis.opendocument.formula"/>
  <manifest:file-entry manifest:full-path="Object 29/content.xml" manifest:media-type="text/xml"/>
  <manifest:file-entry manifest:full-path="Object 29/settings.xml" manifest:media-type="text/xml"/>
  <manifest:file-entry manifest:full-path="Object 29/" manifest:version="1.4" manifest:media-type="application/vnd.oasis.opendocument.formula"/>
  <manifest:file-entry manifest:full-path="Object 157/content.xml" manifest:media-type="text/xml"/>
  <manifest:file-entry manifest:full-path="Object 157/settings.xml" manifest:media-type="text/xml"/>
  <manifest:file-entry manifest:full-path="Object 157/" manifest:version="1.4" manifest:media-type="application/vnd.oasis.opendocument.formula"/>
  <manifest:file-entry manifest:full-path="Object 30/settings.xml" manifest:media-type="text/xml"/>
  <manifest:file-entry manifest:full-path="Object 30/content.xml" manifest:media-type="text/xml"/>
  <manifest:file-entry manifest:full-path="Object 30/" manifest:version="1.4" manifest:media-type="application/vnd.oasis.opendocument.formula"/>
  <manifest:file-entry manifest:full-path="Object 210/content.xml" manifest:media-type="text/xml"/>
  <manifest:file-entry manifest:full-path="Object 210/settings.xml" manifest:media-type="text/xml"/>
  <manifest:file-entry manifest:full-path="Object 210/" manifest:version="1.4" manifest:media-type="application/vnd.oasis.opendocument.formula"/>
  <manifest:file-entry manifest:full-path="Object 141/settings.xml" manifest:media-type="text/xml"/>
  <manifest:file-entry manifest:full-path="Object 141/content.xml" manifest:media-type="text/xml"/>
  <manifest:file-entry manifest:full-path="Object 141/" manifest:version="1.4" manifest:media-type="application/vnd.oasis.opendocument.formula"/>
  <manifest:file-entry manifest:full-path="Object 40/content.xml" manifest:media-type="text/xml"/>
  <manifest:file-entry manifest:full-path="Object 40/settings.xml" manifest:media-type="text/xml"/>
  <manifest:file-entry manifest:full-path="Object 40/" manifest:version="1.4" manifest:media-type="application/vnd.oasis.opendocument.formula"/>
  <manifest:file-entry manifest:full-path="Object 143/settings.xml" manifest:media-type="text/xml"/>
  <manifest:file-entry manifest:full-path="Object 143/content.xml" manifest:media-type="text/xml"/>
  <manifest:file-entry manifest:full-path="Object 143/" manifest:version="1.4" manifest:media-type="application/vnd.oasis.opendocument.formula"/>
  <manifest:file-entry manifest:full-path="Object 42/settings.xml" manifest:media-type="text/xml"/>
  <manifest:file-entry manifest:full-path="Object 42/content.xml" manifest:media-type="text/xml"/>
  <manifest:file-entry manifest:full-path="Object 42/" manifest:version="1.4" manifest:media-type="application/vnd.oasis.opendocument.formula"/>
  <manifest:file-entry manifest:full-path="Object 142/content.xml" manifest:media-type="text/xml"/>
  <manifest:file-entry manifest:full-path="Object 142/settings.xml" manifest:media-type="text/xml"/>
  <manifest:file-entry manifest:full-path="Object 142/" manifest:version="1.4" manifest:media-type="application/vnd.oasis.opendocument.formula"/>
  <manifest:file-entry manifest:full-path="Object 43/content.xml" manifest:media-type="text/xml"/>
  <manifest:file-entry manifest:full-path="Object 43/settings.xml" manifest:media-type="text/xml"/>
  <manifest:file-entry manifest:full-path="Object 43/" manifest:version="1.4" manifest:media-type="application/vnd.oasis.opendocument.formula"/>
  <manifest:file-entry manifest:full-path="Object 145/settings.xml" manifest:media-type="text/xml"/>
  <manifest:file-entry manifest:full-path="Object 145/content.xml" manifest:media-type="text/xml"/>
  <manifest:file-entry manifest:full-path="Object 145/" manifest:version="1.4" manifest:media-type="application/vnd.oasis.opendocument.formula"/>
  <manifest:file-entry manifest:full-path="Object 44/content.xml" manifest:media-type="text/xml"/>
  <manifest:file-entry manifest:full-path="Object 44/settings.xml" manifest:media-type="text/xml"/>
  <manifest:file-entry manifest:full-path="Object 44/" manifest:version="1.4" manifest:media-type="application/vnd.oasis.opendocument.formula"/>
  <manifest:file-entry manifest:full-path="Object 164/content.xml" manifest:media-type="text/xml"/>
  <manifest:file-entry manifest:full-path="Object 164/settings.xml" manifest:media-type="text/xml"/>
  <manifest:file-entry manifest:full-path="Object 164/" manifest:version="1.4" manifest:media-type="application/vnd.oasis.opendocument.formula"/>
  <manifest:file-entry manifest:full-path="Object 65/content.xml" manifest:media-type="text/xml"/>
  <manifest:file-entry manifest:full-path="Object 65/settings.xml" manifest:media-type="text/xml"/>
  <manifest:file-entry manifest:full-path="Object 65/" manifest:version="1.4" manifest:media-type="application/vnd.oasis.opendocument.formula"/>
  <manifest:file-entry manifest:full-path="content.xml" manifest:media-type="text/xml"/>
  <manifest:file-entry manifest:full-path="Object 144/settings.xml" manifest:media-type="text/xml"/>
  <manifest:file-entry manifest:full-path="Object 144/content.xml" manifest:media-type="text/xml"/>
  <manifest:file-entry manifest:full-path="Object 144/" manifest:version="1.4" manifest:media-type="application/vnd.oasis.opendocument.formula"/>
  <manifest:file-entry manifest:full-path="Object 45/content.xml" manifest:media-type="text/xml"/>
  <manifest:file-entry manifest:full-path="Object 45/settings.xml" manifest:media-type="text/xml"/>
  <manifest:file-entry manifest:full-path="Object 45/" manifest:version="1.4" manifest:media-type="application/vnd.oasis.opendocument.formula"/>
  <manifest:file-entry manifest:full-path="Object 147/content.xml" manifest:media-type="text/xml"/>
  <manifest:file-entry manifest:full-path="Object 147/settings.xml" manifest:media-type="text/xml"/>
  <manifest:file-entry manifest:full-path="Object 147/" manifest:version="1.4" manifest:media-type="application/vnd.oasis.opendocument.formula"/>
  <manifest:file-entry manifest:full-path="Object 46/content.xml" manifest:media-type="text/xml"/>
  <manifest:file-entry manifest:full-path="Object 46/settings.xml" manifest:media-type="text/xml"/>
  <manifest:file-entry manifest:full-path="Object 46/" manifest:version="1.4" manifest:media-type="application/vnd.oasis.opendocument.formula"/>
  <manifest:file-entry manifest:full-path="Object 146/settings.xml" manifest:media-type="text/xml"/>
  <manifest:file-entry manifest:full-path="Object 146/content.xml" manifest:media-type="text/xml"/>
  <manifest:file-entry manifest:full-path="Object 146/" manifest:version="1.4" manifest:media-type="application/vnd.oasis.opendocument.formula"/>
  <manifest:file-entry manifest:full-path="Object 47/content.xml" manifest:media-type="text/xml"/>
  <manifest:file-entry manifest:full-path="Object 47/settings.xml" manifest:media-type="text/xml"/>
  <manifest:file-entry manifest:full-path="Object 47/" manifest:version="1.4" manifest:media-type="application/vnd.oasis.opendocument.formula"/>
  <manifest:file-entry manifest:full-path="Object 149/content.xml" manifest:media-type="text/xml"/>
  <manifest:file-entry manifest:full-path="Object 149/settings.xml" manifest:media-type="text/xml"/>
  <manifest:file-entry manifest:full-path="Object 149/" manifest:version="1.4" manifest:media-type="application/vnd.oasis.opendocument.formula"/>
  <manifest:file-entry manifest:full-path="Object 48/content.xml" manifest:media-type="text/xml"/>
  <manifest:file-entry manifest:full-path="Object 48/settings.xml" manifest:media-type="text/xml"/>
  <manifest:file-entry manifest:full-path="Object 48/" manifest:version="1.4" manifest:media-type="application/vnd.oasis.opendocument.formula"/>
  <manifest:file-entry manifest:full-path="Object 148/settings.xml" manifest:media-type="text/xml"/>
  <manifest:file-entry manifest:full-path="Object 148/content.xml" manifest:media-type="text/xml"/>
  <manifest:file-entry manifest:full-path="Object 148/" manifest:version="1.4" manifest:media-type="application/vnd.oasis.opendocument.formula"/>
  <manifest:file-entry manifest:full-path="Object 49/content.xml" manifest:media-type="text/xml"/>
  <manifest:file-entry manifest:full-path="Object 49/settings.xml" manifest:media-type="text/xml"/>
  <manifest:file-entry manifest:full-path="Object 49/" manifest:version="1.4" manifest:media-type="application/vnd.oasis.opendocument.formula"/>
  <manifest:file-entry manifest:full-path="Object 173/content.xml" manifest:media-type="text/xml"/>
  <manifest:file-entry manifest:full-path="Object 173/settings.xml" manifest:media-type="text/xml"/>
  <manifest:file-entry manifest:full-path="Object 173/" manifest:version="1.4" manifest:media-type="application/vnd.oasis.opendocument.formula"/>
  <manifest:file-entry manifest:full-path="Object 50/content.xml" manifest:media-type="text/xml"/>
  <manifest:file-entry manifest:full-path="Object 50/settings.xml" manifest:media-type="text/xml"/>
  <manifest:file-entry manifest:full-path="Object 50/" manifest:version="1.4" manifest:media-type="application/vnd.oasis.opendocument.formula"/>
  <manifest:file-entry manifest:full-path="Object 172/content.xml" manifest:media-type="text/xml"/>
  <manifest:file-entry manifest:full-path="Object 172/settings.xml" manifest:media-type="text/xml"/>
  <manifest:file-entry manifest:full-path="Object 172/" manifest:version="1.4" manifest:media-type="application/vnd.oasis.opendocument.formula"/>
  <manifest:file-entry manifest:full-path="Object 51/content.xml" manifest:media-type="text/xml"/>
  <manifest:file-entry manifest:full-path="Object 51/settings.xml" manifest:media-type="text/xml"/>
  <manifest:file-entry manifest:full-path="Object 51/" manifest:version="1.4" manifest:media-type="application/vnd.oasis.opendocument.formula"/>
  <manifest:file-entry manifest:full-path="Object 171/settings.xml" manifest:media-type="text/xml"/>
  <manifest:file-entry manifest:full-path="Object 171/content.xml" manifest:media-type="text/xml"/>
  <manifest:file-entry manifest:full-path="Object 171/" manifest:version="1.4" manifest:media-type="application/vnd.oasis.opendocument.formula"/>
  <manifest:file-entry manifest:full-path="Object 52/content.xml" manifest:media-type="text/xml"/>
  <manifest:file-entry manifest:full-path="Object 52/settings.xml" manifest:media-type="text/xml"/>
  <manifest:file-entry manifest:full-path="Object 52/" manifest:version="1.4" manifest:media-type="application/vnd.oasis.opendocument.formula"/>
  <manifest:file-entry manifest:full-path="Object 170/settings.xml" manifest:media-type="text/xml"/>
  <manifest:file-entry manifest:full-path="Object 170/content.xml" manifest:media-type="text/xml"/>
  <manifest:file-entry manifest:full-path="Object 170/" manifest:version="1.4" manifest:media-type="application/vnd.oasis.opendocument.formula"/>
  <manifest:file-entry manifest:full-path="Object 53/content.xml" manifest:media-type="text/xml"/>
  <manifest:file-entry manifest:full-path="Object 53/settings.xml" manifest:media-type="text/xml"/>
  <manifest:file-entry manifest:full-path="Object 53/" manifest:version="1.4" manifest:media-type="application/vnd.oasis.opendocument.formula"/>
  <manifest:file-entry manifest:full-path="Object 161/content.xml" manifest:media-type="text/xml"/>
  <manifest:file-entry manifest:full-path="Object 161/settings.xml" manifest:media-type="text/xml"/>
  <manifest:file-entry manifest:full-path="Object 161/" manifest:version="1.4" manifest:media-type="application/vnd.oasis.opendocument.formula"/>
  <manifest:file-entry manifest:full-path="Object 60/content.xml" manifest:media-type="text/xml"/>
  <manifest:file-entry manifest:full-path="Object 60/settings.xml" manifest:media-type="text/xml"/>
  <manifest:file-entry manifest:full-path="Object 60/" manifest:version="1.4" manifest:media-type="application/vnd.oasis.opendocument.formula"/>
  <manifest:file-entry manifest:full-path="Object 160/Configurations2/" manifest:media-type="application/vnd.sun.xml.ui.configuration"/>
  <manifest:file-entry manifest:full-path="Object 160/content.xml" manifest:media-type="text/xml"/>
  <manifest:file-entry manifest:full-path="Object 160/settings.xml" manifest:media-type="text/xml"/>
  <manifest:file-entry manifest:full-path="Object 160/" manifest:version="1.4" manifest:media-type="application/vnd.oasis.opendocument.formula"/>
  <manifest:file-entry manifest:full-path="Object 61/content.xml" manifest:media-type="text/xml"/>
  <manifest:file-entry manifest:full-path="Object 61/settings.xml" manifest:media-type="text/xml"/>
  <manifest:file-entry manifest:full-path="Object 61/" manifest:version="1.4" manifest:media-type="application/vnd.oasis.opendocument.formula"/>
  <manifest:file-entry manifest:full-path="Object 163/content.xml" manifest:media-type="text/xml"/>
  <manifest:file-entry manifest:full-path="Object 163/settings.xml" manifest:media-type="text/xml"/>
  <manifest:file-entry manifest:full-path="Object 163/" manifest:version="1.4" manifest:media-type="application/vnd.oasis.opendocument.formula"/>
  <manifest:file-entry manifest:full-path="Object 62/content.xml" manifest:media-type="text/xml"/>
  <manifest:file-entry manifest:full-path="Object 62/settings.xml" manifest:media-type="text/xml"/>
  <manifest:file-entry manifest:full-path="Object 62/" manifest:version="1.4" manifest:media-type="application/vnd.oasis.opendocument.formula"/>
  <manifest:file-entry manifest:full-path="Object 162/content.xml" manifest:media-type="text/xml"/>
  <manifest:file-entry manifest:full-path="Object 162/settings.xml" manifest:media-type="text/xml"/>
  <manifest:file-entry manifest:full-path="Object 162/" manifest:version="1.4" manifest:media-type="application/vnd.oasis.opendocument.formula"/>
  <manifest:file-entry manifest:full-path="Object 63/content.xml" manifest:media-type="text/xml"/>
  <manifest:file-entry manifest:full-path="Object 63/settings.xml" manifest:media-type="text/xml"/>
  <manifest:file-entry manifest:full-path="Object 63/" manifest:version="1.4" manifest:media-type="application/vnd.oasis.opendocument.formula"/>
  <manifest:file-entry manifest:full-path="Object 165/content.xml" manifest:media-type="text/xml"/>
  <manifest:file-entry manifest:full-path="Object 165/settings.xml" manifest:media-type="text/xml"/>
  <manifest:file-entry manifest:full-path="Object 165/" manifest:version="1.4" manifest:media-type="application/vnd.oasis.opendocument.formula"/>
  <manifest:file-entry manifest:full-path="Object 64/content.xml" manifest:media-type="text/xml"/>
  <manifest:file-entry manifest:full-path="Object 64/settings.xml" manifest:media-type="text/xml"/>
  <manifest:file-entry manifest:full-path="Object 64/" manifest:version="1.4" manifest:media-type="application/vnd.oasis.opendocument.formula"/>
  <manifest:file-entry manifest:full-path="Object 167/settings.xml" manifest:media-type="text/xml"/>
  <manifest:file-entry manifest:full-path="Object 167/content.xml" manifest:media-type="text/xml"/>
  <manifest:file-entry manifest:full-path="Object 167/" manifest:version="1.4" manifest:media-type="application/vnd.oasis.opendocument.formula"/>
  <manifest:file-entry manifest:full-path="Object 66/content.xml" manifest:media-type="text/xml"/>
  <manifest:file-entry manifest:full-path="Object 66/settings.xml" manifest:media-type="text/xml"/>
  <manifest:file-entry manifest:full-path="Object 66/" manifest:version="1.4" manifest:media-type="application/vnd.oasis.opendocument.formula"/>
  <manifest:file-entry manifest:full-path="Object 166/content.xml" manifest:media-type="text/xml"/>
  <manifest:file-entry manifest:full-path="Object 166/settings.xml" manifest:media-type="text/xml"/>
  <manifest:file-entry manifest:full-path="Object 166/" manifest:version="1.4" manifest:media-type="application/vnd.oasis.opendocument.formula"/>
  <manifest:file-entry manifest:full-path="Object 67/settings.xml" manifest:media-type="text/xml"/>
  <manifest:file-entry manifest:full-path="Object 67/content.xml" manifest:media-type="text/xml"/>
  <manifest:file-entry manifest:full-path="Object 67/" manifest:version="1.4" manifest:media-type="application/vnd.oasis.opendocument.formula"/>
  <manifest:file-entry manifest:full-path="Object 169/content.xml" manifest:media-type="text/xml"/>
  <manifest:file-entry manifest:full-path="Object 169/settings.xml" manifest:media-type="text/xml"/>
  <manifest:file-entry manifest:full-path="Object 169/" manifest:version="1.4" manifest:media-type="application/vnd.oasis.opendocument.formula"/>
  <manifest:file-entry manifest:full-path="Object 68/settings.xml" manifest:media-type="text/xml"/>
  <manifest:file-entry manifest:full-path="Object 68/content.xml" manifest:media-type="text/xml"/>
  <manifest:file-entry manifest:full-path="Object 68/" manifest:version="1.4" manifest:media-type="application/vnd.oasis.opendocument.formula"/>
  <manifest:file-entry manifest:full-path="Object 168/content.xml" manifest:media-type="text/xml"/>
  <manifest:file-entry manifest:full-path="Object 168/settings.xml" manifest:media-type="text/xml"/>
  <manifest:file-entry manifest:full-path="Object 168/" manifest:version="1.4" manifest:media-type="application/vnd.oasis.opendocument.formula"/>
  <manifest:file-entry manifest:full-path="Object 69/content.xml" manifest:media-type="text/xml"/>
  <manifest:file-entry manifest:full-path="Object 69/settings.xml" manifest:media-type="text/xml"/>
  <manifest:file-entry manifest:full-path="Object 69/" manifest:version="1.4" manifest:media-type="application/vnd.oasis.opendocument.formula"/>
  <manifest:file-entry manifest:full-path="Object 70/settings.xml" manifest:media-type="text/xml"/>
  <manifest:file-entry manifest:full-path="Object 70/content.xml" manifest:media-type="text/xml"/>
  <manifest:file-entry manifest:full-path="Object 70/" manifest:version="1.4" manifest:media-type="application/vnd.oasis.opendocument.formula"/>
  <manifest:file-entry manifest:full-path="Object 71/content.xml" manifest:media-type="text/xml"/>
  <manifest:file-entry manifest:full-path="Object 71/settings.xml" manifest:media-type="text/xml"/>
  <manifest:file-entry manifest:full-path="Object 71/" manifest:version="1.4" manifest:media-type="application/vnd.oasis.opendocument.formula"/>
  <manifest:file-entry manifest:full-path="Object 72/settings.xml" manifest:media-type="text/xml"/>
  <manifest:file-entry manifest:full-path="Object 72/content.xml" manifest:media-type="text/xml"/>
  <manifest:file-entry manifest:full-path="Object 72/" manifest:version="1.4" manifest:media-type="application/vnd.oasis.opendocument.formula"/>
  <manifest:file-entry manifest:full-path="Object 73/content.xml" manifest:media-type="text/xml"/>
  <manifest:file-entry manifest:full-path="Object 73/settings.xml" manifest:media-type="text/xml"/>
  <manifest:file-entry manifest:full-path="Object 73/" manifest:version="1.4" manifest:media-type="application/vnd.oasis.opendocument.formula"/>
  <manifest:file-entry manifest:full-path="Object 74/settings.xml" manifest:media-type="text/xml"/>
  <manifest:file-entry manifest:full-path="Object 74/content.xml" manifest:media-type="text/xml"/>
  <manifest:file-entry manifest:full-path="Object 74/" manifest:version="1.4" manifest:media-type="application/vnd.oasis.opendocument.formula"/>
  <manifest:file-entry manifest:full-path="Object 75/settings.xml" manifest:media-type="text/xml"/>
  <manifest:file-entry manifest:full-path="Object 75/content.xml" manifest:media-type="text/xml"/>
  <manifest:file-entry manifest:full-path="Object 75/" manifest:version="1.4" manifest:media-type="application/vnd.oasis.opendocument.formula"/>
  <manifest:file-entry manifest:full-path="Object 199/content.xml" manifest:media-type="text/xml"/>
  <manifest:file-entry manifest:full-path="Object 199/settings.xml" manifest:media-type="text/xml"/>
  <manifest:file-entry manifest:full-path="Object 199/" manifest:version="1.4" manifest:media-type="application/vnd.oasis.opendocument.formula"/>
  <manifest:file-entry manifest:full-path="Object 76/settings.xml" manifest:media-type="text/xml"/>
  <manifest:file-entry manifest:full-path="Object 76/Configurations2/" manifest:media-type="application/vnd.sun.xml.ui.configuration"/>
  <manifest:file-entry manifest:full-path="Object 76/content.xml" manifest:media-type="text/xml"/>
  <manifest:file-entry manifest:full-path="Object 76/" manifest:version="1.4" manifest:media-type="application/vnd.oasis.opendocument.formula"/>
  <manifest:file-entry manifest:full-path="Object 77/settings.xml" manifest:media-type="text/xml"/>
  <manifest:file-entry manifest:full-path="Object 77/content.xml" manifest:media-type="text/xml"/>
  <manifest:file-entry manifest:full-path="Object 77/" manifest:version="1.4" manifest:media-type="application/vnd.oasis.opendocument.formula"/>
  <manifest:file-entry manifest:full-path="Object 78/content.xml" manifest:media-type="text/xml"/>
  <manifest:file-entry manifest:full-path="Object 78/settings.xml" manifest:media-type="text/xml"/>
  <manifest:file-entry manifest:full-path="Object 78/" manifest:version="1.4" manifest:media-type="application/vnd.oasis.opendocument.formula"/>
  <manifest:file-entry manifest:full-path="Object 79/content.xml" manifest:media-type="text/xml"/>
  <manifest:file-entry manifest:full-path="Object 79/settings.xml" manifest:media-type="text/xml"/>
  <manifest:file-entry manifest:full-path="Object 79/" manifest:version="1.4" manifest:media-type="application/vnd.oasis.opendocument.formula"/>
  <manifest:file-entry manifest:full-path="Object 80/settings.xml" manifest:media-type="text/xml"/>
  <manifest:file-entry manifest:full-path="Object 80/content.xml" manifest:media-type="text/xml"/>
  <manifest:file-entry manifest:full-path="Object 80/" manifest:version="1.4" manifest:media-type="application/vnd.oasis.opendocument.formula"/>
  <manifest:file-entry manifest:full-path="Object 81/content.xml" manifest:media-type="text/xml"/>
  <manifest:file-entry manifest:full-path="Object 81/settings.xml" manifest:media-type="text/xml"/>
  <manifest:file-entry manifest:full-path="Object 81/" manifest:version="1.4" manifest:media-type="application/vnd.oasis.opendocument.formula"/>
  <manifest:file-entry manifest:full-path="Object 82/content.xml" manifest:media-type="text/xml"/>
  <manifest:file-entry manifest:full-path="Object 82/settings.xml" manifest:media-type="text/xml"/>
  <manifest:file-entry manifest:full-path="Object 82/" manifest:version="1.4" manifest:media-type="application/vnd.oasis.opendocument.formula"/>
  <manifest:file-entry manifest:full-path="Object 83/content.xml" manifest:media-type="text/xml"/>
  <manifest:file-entry manifest:full-path="Object 83/settings.xml" manifest:media-type="text/xml"/>
  <manifest:file-entry manifest:full-path="Object 83/" manifest:version="1.4" manifest:media-type="application/vnd.oasis.opendocument.formula"/>
  <manifest:file-entry manifest:full-path="Configurations2/" manifest:media-type="application/vnd.sun.xml.ui.configuration"/>
  <manifest:file-entry manifest:full-path="Object 84/content.xml" manifest:media-type="text/xml"/>
  <manifest:file-entry manifest:full-path="Object 84/settings.xml" manifest:media-type="text/xml"/>
  <manifest:file-entry manifest:full-path="Object 84/" manifest:version="1.4" manifest:media-type="application/vnd.oasis.opendocument.formula"/>
  <manifest:file-entry manifest:full-path="Object 85/settings.xml" manifest:media-type="text/xml"/>
  <manifest:file-entry manifest:full-path="Object 85/content.xml" manifest:media-type="text/xml"/>
  <manifest:file-entry manifest:full-path="Object 85/" manifest:version="1.4" manifest:media-type="application/vnd.oasis.opendocument.formula"/>
  <manifest:file-entry manifest:full-path="Object 86/content.xml" manifest:media-type="text/xml"/>
  <manifest:file-entry manifest:full-path="Object 86/settings.xml" manifest:media-type="text/xml"/>
  <manifest:file-entry manifest:full-path="Object 86/" manifest:version="1.4" manifest:media-type="application/vnd.oasis.opendocument.formula"/>
  <manifest:file-entry manifest:full-path="Object 87/content.xml" manifest:media-type="text/xml"/>
  <manifest:file-entry manifest:full-path="Object 87/settings.xml" manifest:media-type="text/xml"/>
  <manifest:file-entry manifest:full-path="Object 87/" manifest:version="1.4" manifest:media-type="application/vnd.oasis.opendocument.formula"/>
  <manifest:file-entry manifest:full-path="Object 88/content.xml" manifest:media-type="text/xml"/>
  <manifest:file-entry manifest:full-path="Object 88/settings.xml" manifest:media-type="text/xml"/>
  <manifest:file-entry manifest:full-path="Object 88/" manifest:version="1.4" manifest:media-type="application/vnd.oasis.opendocument.formula"/>
  <manifest:file-entry manifest:full-path="Object 89/settings.xml" manifest:media-type="text/xml"/>
  <manifest:file-entry manifest:full-path="Object 89/content.xml" manifest:media-type="text/xml"/>
  <manifest:file-entry manifest:full-path="Object 89/" manifest:version="1.4" manifest:media-type="application/vnd.oasis.opendocument.formula"/>
  <manifest:file-entry manifest:full-path="Object 90/content.xml" manifest:media-type="text/xml"/>
  <manifest:file-entry manifest:full-path="Object 90/settings.xml" manifest:media-type="text/xml"/>
  <manifest:file-entry manifest:full-path="Object 90/" manifest:version="1.4" manifest:media-type="application/vnd.oasis.opendocument.formula"/>
  <manifest:file-entry manifest:full-path="Object 91/content.xml" manifest:media-type="text/xml"/>
  <manifest:file-entry manifest:full-path="Object 91/settings.xml" manifest:media-type="text/xml"/>
  <manifest:file-entry manifest:full-path="Object 91/" manifest:version="1.4" manifest:media-type="application/vnd.oasis.opendocument.formula"/>
  <manifest:file-entry manifest:full-path="Object 92/content.xml" manifest:media-type="text/xml"/>
  <manifest:file-entry manifest:full-path="Object 92/settings.xml" manifest:media-type="text/xml"/>
  <manifest:file-entry manifest:full-path="Object 92/" manifest:version="1.4" manifest:media-type="application/vnd.oasis.opendocument.formula"/>
  <manifest:file-entry manifest:full-path="Object 93/settings.xml" manifest:media-type="text/xml"/>
  <manifest:file-entry manifest:full-path="Object 93/content.xml" manifest:media-type="text/xml"/>
  <manifest:file-entry manifest:full-path="Object 93/" manifest:version="1.4" manifest:media-type="application/vnd.oasis.opendocument.formula"/>
  <manifest:file-entry manifest:full-path="Object 94/settings.xml" manifest:media-type="text/xml"/>
  <manifest:file-entry manifest:full-path="Object 94/content.xml" manifest:media-type="text/xml"/>
  <manifest:file-entry manifest:full-path="Object 94/" manifest:version="1.4" manifest:media-type="application/vnd.oasis.opendocument.formula"/>
  <manifest:file-entry manifest:full-path="Object 95/settings.xml" manifest:media-type="text/xml"/>
  <manifest:file-entry manifest:full-path="Object 95/content.xml" manifest:media-type="text/xml"/>
  <manifest:file-entry manifest:full-path="Object 95/" manifest:version="1.4" manifest:media-type="application/vnd.oasis.opendocument.formula"/>
  <manifest:file-entry manifest:full-path="Object 96/content.xml" manifest:media-type="text/xml"/>
  <manifest:file-entry manifest:full-path="Object 96/settings.xml" manifest:media-type="text/xml"/>
  <manifest:file-entry manifest:full-path="Object 96/" manifest:version="1.4" manifest:media-type="application/vnd.oasis.opendocument.formula"/>
  <manifest:file-entry manifest:full-path="Object 97/content.xml" manifest:media-type="text/xml"/>
  <manifest:file-entry manifest:full-path="Object 97/settings.xml" manifest:media-type="text/xml"/>
  <manifest:file-entry manifest:full-path="Object 97/" manifest:version="1.4" manifest:media-type="application/vnd.oasis.opendocument.formula"/>
  <manifest:file-entry manifest:full-path="Object 98/content.xml" manifest:media-type="text/xml"/>
  <manifest:file-entry manifest:full-path="Object 98/settings.xml" manifest:media-type="text/xml"/>
  <manifest:file-entry manifest:full-path="Object 98/" manifest:version="1.4" manifest:media-type="application/vnd.oasis.opendocument.formula"/>
  <manifest:file-entry manifest:full-path="Object 99/settings.xml" manifest:media-type="text/xml"/>
  <manifest:file-entry manifest:full-path="Object 99/content.xml" manifest:media-type="text/xml"/>
  <manifest:file-entry manifest:full-path="Object 99/" manifest:version="1.4" manifest:media-type="application/vnd.oasis.opendocument.formula"/>
  <manifest:file-entry manifest:full-path="Object 100/content.xml" manifest:media-type="text/xml"/>
  <manifest:file-entry manifest:full-path="Object 100/settings.xml" manifest:media-type="text/xml"/>
  <manifest:file-entry manifest:full-path="Object 100/" manifest:version="1.4" manifest:media-type="application/vnd.oasis.opendocument.formula"/>
  <manifest:file-entry manifest:full-path="Object 102/settings.xml" manifest:media-type="text/xml"/>
  <manifest:file-entry manifest:full-path="Object 102/content.xml" manifest:media-type="text/xml"/>
  <manifest:file-entry manifest:full-path="Object 102/" manifest:version="1.4" manifest:media-type="application/vnd.oasis.opendocument.formula"/>
  <manifest:file-entry manifest:full-path="Object 103/content.xml" manifest:media-type="text/xml"/>
  <manifest:file-entry manifest:full-path="Object 103/settings.xml" manifest:media-type="text/xml"/>
  <manifest:file-entry manifest:full-path="Object 103/" manifest:version="1.4" manifest:media-type="application/vnd.oasis.opendocument.formula"/>
  <manifest:file-entry manifest:full-path="Object 104/content.xml" manifest:media-type="text/xml"/>
  <manifest:file-entry manifest:full-path="Object 104/settings.xml" manifest:media-type="text/xml"/>
  <manifest:file-entry manifest:full-path="Object 104/" manifest:version="1.4" manifest:media-type="application/vnd.oasis.opendocument.formula"/>
  <manifest:file-entry manifest:full-path="Object 105/content.xml" manifest:media-type="text/xml"/>
  <manifest:file-entry manifest:full-path="Object 105/settings.xml" manifest:media-type="text/xml"/>
  <manifest:file-entry manifest:full-path="Object 105/" manifest:version="1.4" manifest:media-type="application/vnd.oasis.opendocument.formula"/>
  <manifest:file-entry manifest:full-path="Object 106/content.xml" manifest:media-type="text/xml"/>
  <manifest:file-entry manifest:full-path="Object 106/settings.xml" manifest:media-type="text/xml"/>
  <manifest:file-entry manifest:full-path="Object 106/" manifest:version="1.4" manifest:media-type="application/vnd.oasis.opendocument.formula"/>
  <manifest:file-entry manifest:full-path="Object 107/content.xml" manifest:media-type="text/xml"/>
  <manifest:file-entry manifest:full-path="Object 107/settings.xml" manifest:media-type="text/xml"/>
  <manifest:file-entry manifest:full-path="Object 107/" manifest:version="1.4" manifest:media-type="application/vnd.oasis.opendocument.formula"/>
  <manifest:file-entry manifest:full-path="Object 108/content.xml" manifest:media-type="text/xml"/>
  <manifest:file-entry manifest:full-path="Object 108/settings.xml" manifest:media-type="text/xml"/>
  <manifest:file-entry manifest:full-path="Object 108/" manifest:version="1.4" manifest:media-type="application/vnd.oasis.opendocument.formula"/>
  <manifest:file-entry manifest:full-path="Object 109/content.xml" manifest:media-type="text/xml"/>
  <manifest:file-entry manifest:full-path="Object 109/settings.xml" manifest:media-type="text/xml"/>
  <manifest:file-entry manifest:full-path="Object 109/" manifest:version="1.4" manifest:media-type="application/vnd.oasis.opendocument.formula"/>
  <manifest:file-entry manifest:full-path="Object 110/settings.xml" manifest:media-type="text/xml"/>
  <manifest:file-entry manifest:full-path="Object 110/content.xml" manifest:media-type="text/xml"/>
  <manifest:file-entry manifest:full-path="Object 110/" manifest:version="1.4" manifest:media-type="application/vnd.oasis.opendocument.formula"/>
  <manifest:file-entry manifest:full-path="Object 111/settings.xml" manifest:media-type="text/xml"/>
  <manifest:file-entry manifest:full-path="Object 111/content.xml" manifest:media-type="text/xml"/>
  <manifest:file-entry manifest:full-path="Object 111/" manifest:version="1.4" manifest:media-type="application/vnd.oasis.opendocument.formula"/>
  <manifest:file-entry manifest:full-path="Object 112/settings.xml" manifest:media-type="text/xml"/>
  <manifest:file-entry manifest:full-path="Object 112/content.xml" manifest:media-type="text/xml"/>
  <manifest:file-entry manifest:full-path="Object 112/" manifest:version="1.4" manifest:media-type="application/vnd.oasis.opendocument.formula"/>
  <manifest:file-entry manifest:full-path="Object 113/settings.xml" manifest:media-type="text/xml"/>
  <manifest:file-entry manifest:full-path="Object 113/content.xml" manifest:media-type="text/xml"/>
  <manifest:file-entry manifest:full-path="Object 113/" manifest:version="1.4" manifest:media-type="application/vnd.oasis.opendocument.formula"/>
  <manifest:file-entry manifest:full-path="Object 114/settings.xml" manifest:media-type="text/xml"/>
  <manifest:file-entry manifest:full-path="Object 114/content.xml" manifest:media-type="text/xml"/>
  <manifest:file-entry manifest:full-path="Object 114/" manifest:version="1.4" manifest:media-type="application/vnd.oasis.opendocument.formula"/>
  <manifest:file-entry manifest:full-path="Object 115/content.xml" manifest:media-type="text/xml"/>
  <manifest:file-entry manifest:full-path="Object 115/settings.xml" manifest:media-type="text/xml"/>
  <manifest:file-entry manifest:full-path="Object 115/" manifest:version="1.4" manifest:media-type="application/vnd.oasis.opendocument.formula"/>
  <manifest:file-entry manifest:full-path="Object 116/settings.xml" manifest:media-type="text/xml"/>
  <manifest:file-entry manifest:full-path="Object 116/content.xml" manifest:media-type="text/xml"/>
  <manifest:file-entry manifest:full-path="Object 116/" manifest:version="1.4" manifest:media-type="application/vnd.oasis.opendocument.formula"/>
  <manifest:file-entry manifest:full-path="Object 117/content.xml" manifest:media-type="text/xml"/>
  <manifest:file-entry manifest:full-path="Object 117/settings.xml" manifest:media-type="text/xml"/>
  <manifest:file-entry manifest:full-path="Object 117/" manifest:version="1.4" manifest:media-type="application/vnd.oasis.opendocument.formula"/>
  <manifest:file-entry manifest:full-path="Object 118/content.xml" manifest:media-type="text/xml"/>
  <manifest:file-entry manifest:full-path="Object 118/settings.xml" manifest:media-type="text/xml"/>
  <manifest:file-entry manifest:full-path="Object 118/" manifest:version="1.4" manifest:media-type="application/vnd.oasis.opendocument.formula"/>
  <manifest:file-entry manifest:full-path="Object 119/content.xml" manifest:media-type="text/xml"/>
  <manifest:file-entry manifest:full-path="Object 119/settings.xml" manifest:media-type="text/xml"/>
  <manifest:file-entry manifest:full-path="Object 119/" manifest:version="1.4" manifest:media-type="application/vnd.oasis.opendocument.formula"/>
  <manifest:file-entry manifest:full-path="Object 101/settings.xml" manifest:media-type="text/xml"/>
  <manifest:file-entry manifest:full-path="Object 101/content.xml" manifest:media-type="text/xml"/>
  <manifest:file-entry manifest:full-path="Object 101/" manifest:version="1.4" manifest:media-type="application/vnd.oasis.opendocument.formula"/>
  <manifest:file-entry manifest:full-path="Object 138/settings.xml" manifest:media-type="text/xml"/>
  <manifest:file-entry manifest:full-path="Object 138/content.xml" manifest:media-type="text/xml"/>
  <manifest:file-entry manifest:full-path="Object 138/" manifest:version="1.4" manifest:media-type="application/vnd.oasis.opendocument.formula"/>
  <manifest:file-entry manifest:full-path="Object 139/settings.xml" manifest:media-type="text/xml"/>
  <manifest:file-entry manifest:full-path="Object 139/content.xml" manifest:media-type="text/xml"/>
  <manifest:file-entry manifest:full-path="Object 139/" manifest:version="1.4" manifest:media-type="application/vnd.oasis.opendocument.formula"/>
  <manifest:file-entry manifest:full-path="Thumbnails/thumbnail.png" manifest:media-type="image/png"/>
  <manifest:file-entry manifest:full-path="Object 158/content.xml" manifest:media-type="text/xml"/>
  <manifest:file-entry manifest:full-path="Object 158/settings.xml" manifest:media-type="text/xml"/>
  <manifest:file-entry manifest:full-path="Object 158/" manifest:version="1.4" manifest:media-type="application/vnd.oasis.opendocument.formula"/>
  <manifest:file-entry manifest:full-path="Object 159/content.xml" manifest:media-type="text/xml"/>
  <manifest:file-entry manifest:full-path="Object 159/settings.xml" manifest:media-type="text/xml"/>
  <manifest:file-entry manifest:full-path="Object 159/" manifest:version="1.4" manifest:media-type="application/vnd.oasis.opendocument.formula"/>
  <manifest:file-entry manifest:full-path="Object 178/content.xml" manifest:media-type="text/xml"/>
  <manifest:file-entry manifest:full-path="Object 178/settings.xml" manifest:media-type="text/xml"/>
  <manifest:file-entry manifest:full-path="Object 178/" manifest:version="1.4" manifest:media-type="application/vnd.oasis.opendocument.formula"/>
  <manifest:file-entry manifest:full-path="Object 179/content.xml" manifest:media-type="text/xml"/>
  <manifest:file-entry manifest:full-path="Object 179/settings.xml" manifest:media-type="text/xml"/>
  <manifest:file-entry manifest:full-path="Object 179/" manifest:version="1.4" manifest:media-type="application/vnd.oasis.opendocument.formula"/>
  <manifest:file-entry manifest:full-path="Object 180/content.xml" manifest:media-type="text/xml"/>
  <manifest:file-entry manifest:full-path="Object 180/settings.xml" manifest:media-type="text/xml"/>
  <manifest:file-entry manifest:full-path="Object 180/" manifest:version="1.4" manifest:media-type="application/vnd.oasis.opendocument.formula"/>
  <manifest:file-entry manifest:full-path="Object 181/content.xml" manifest:media-type="text/xml"/>
  <manifest:file-entry manifest:full-path="Object 181/settings.xml" manifest:media-type="text/xml"/>
  <manifest:file-entry manifest:full-path="Object 181/" manifest:version="1.4" manifest:media-type="application/vnd.oasis.opendocument.formula"/>
  <manifest:file-entry manifest:full-path="Object 182/content.xml" manifest:media-type="text/xml"/>
  <manifest:file-entry manifest:full-path="Object 182/settings.xml" manifest:media-type="text/xml"/>
  <manifest:file-entry manifest:full-path="Object 182/" manifest:version="1.4" manifest:media-type="application/vnd.oasis.opendocument.formula"/>
  <manifest:file-entry manifest:full-path="Object 183/settings.xml" manifest:media-type="text/xml"/>
  <manifest:file-entry manifest:full-path="Object 183/content.xml" manifest:media-type="text/xml"/>
  <manifest:file-entry manifest:full-path="Object 183/" manifest:version="1.4" manifest:media-type="application/vnd.oasis.opendocument.formula"/>
  <manifest:file-entry manifest:full-path="Object 184/settings.xml" manifest:media-type="text/xml"/>
  <manifest:file-entry manifest:full-path="Object 184/content.xml" manifest:media-type="text/xml"/>
  <manifest:file-entry manifest:full-path="Object 184/" manifest:version="1.4" manifest:media-type="application/vnd.oasis.opendocument.formula"/>
  <manifest:file-entry manifest:full-path="Object 185/content.xml" manifest:media-type="text/xml"/>
  <manifest:file-entry manifest:full-path="Object 185/settings.xml" manifest:media-type="text/xml"/>
  <manifest:file-entry manifest:full-path="Object 185/" manifest:version="1.4" manifest:media-type="application/vnd.oasis.opendocument.formula"/>
  <manifest:file-entry manifest:full-path="Object 186/content.xml" manifest:media-type="text/xml"/>
  <manifest:file-entry manifest:full-path="Object 186/settings.xml" manifest:media-type="text/xml"/>
  <manifest:file-entry manifest:full-path="Object 186/" manifest:version="1.4" manifest:media-type="application/vnd.oasis.opendocument.formula"/>
  <manifest:file-entry manifest:full-path="Object 187/content.xml" manifest:media-type="text/xml"/>
  <manifest:file-entry manifest:full-path="Object 187/settings.xml" manifest:media-type="text/xml"/>
  <manifest:file-entry manifest:full-path="Object 187/" manifest:version="1.4" manifest:media-type="application/vnd.oasis.opendocument.formula"/>
  <manifest:file-entry manifest:full-path="Object 188/content.xml" manifest:media-type="text/xml"/>
  <manifest:file-entry manifest:full-path="Object 188/settings.xml" manifest:media-type="text/xml"/>
  <manifest:file-entry manifest:full-path="Object 188/" manifest:version="1.4" manifest:media-type="application/vnd.oasis.opendocument.formula"/>
  <manifest:file-entry manifest:full-path="Object 189/content.xml" manifest:media-type="text/xml"/>
  <manifest:file-entry manifest:full-path="Object 189/settings.xml" manifest:media-type="text/xml"/>
  <manifest:file-entry manifest:full-path="Object 189/" manifest:version="1.4" manifest:media-type="application/vnd.oasis.opendocument.formula"/>
  <manifest:file-entry manifest:full-path="Object 190/content.xml" manifest:media-type="text/xml"/>
  <manifest:file-entry manifest:full-path="Object 190/settings.xml" manifest:media-type="text/xml"/>
  <manifest:file-entry manifest:full-path="Object 190/" manifest:version="1.4" manifest:media-type="application/vnd.oasis.opendocument.formula"/>
  <manifest:file-entry manifest:full-path="Object 192/content.xml" manifest:media-type="text/xml"/>
  <manifest:file-entry manifest:full-path="Object 192/settings.xml" manifest:media-type="text/xml"/>
  <manifest:file-entry manifest:full-path="Object 192/" manifest:version="1.4" manifest:media-type="application/vnd.oasis.opendocument.formula"/>
  <manifest:file-entry manifest:full-path="Object 193/content.xml" manifest:media-type="text/xml"/>
  <manifest:file-entry manifest:full-path="Object 193/settings.xml" manifest:media-type="text/xml"/>
  <manifest:file-entry manifest:full-path="Object 193/" manifest:version="1.4" manifest:media-type="application/vnd.oasis.opendocument.formula"/>
  <manifest:file-entry manifest:full-path="Pictures/1000000000000126000000B5D29ABCE7.png" manifest:media-type="image/png"/>
  <manifest:file-entry manifest:full-path="Pictures/100000000000011B000000AE8F4653C6.png" manifest:media-type="image/png"/>
  <manifest:file-entry manifest:full-path="Pictures/100000000000012D000000BFBFA23AAF.png" manifest:media-type="image/png"/>
  <manifest:file-entry manifest:full-path="Pictures/1000000000000105000000E3B7AA851E.png" manifest:media-type="image/png"/>
  <manifest:file-entry manifest:full-path="Pictures/100000000000016100000143F170D4C5.png" manifest:media-type="image/png"/>
  <manifest:file-entry manifest:full-path="Pictures/1000000000000158000000D212614818.png" manifest:media-type="image/png"/>
  <manifest:file-entry manifest:full-path="Pictures/100000000000012E0000010885CB3AE7.png" manifest:media-type="image/png"/>
  <manifest:file-entry manifest:full-path="Pictures/100000000000010100000139A549D478.png" manifest:media-type="image/png"/>
  <manifest:file-entry manifest:full-path="Pictures/10000000000000D400000109BB0A2F92.png" manifest:media-type="image/png"/>
  <manifest:file-entry manifest:full-path="Pictures/10000000000001A40000011FD9A15C9B.png" manifest:media-type="image/png"/>
  <manifest:file-entry manifest:full-path="Pictures/10000000000001CF000000D46B7674BF.png" manifest:media-type="image/png"/>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Text_20_body">
      <style:paragraph-properties fo:margin-top="0cm" fo:margin-bottom="0cm" style:contextual-spacing="false" fo:line-height="100%" fo:text-align="center" style:justify-single-word="false"/>
      <style:text-properties fo:font-size="11pt" fo:font-weight="bold" officeooo:rsid="00411675" officeooo:paragraph-rsid="00411675" style:font-size-asian="11pt" style:font-weight-asian="bold" style:font-size-complex="11pt" style:font-weight-complex="bold"/>
    </style:style>
    <style:style style:name="P2" style:family="paragraph" style:parent-style-name="Text_20_body">
      <style:paragraph-properties fo:margin-top="0cm" fo:margin-bottom="0cm" style:contextual-spacing="false" fo:line-height="100%" fo:text-align="center" style:justify-single-word="false"/>
      <style:text-properties fo:font-size="11pt" officeooo:rsid="00137cd5" officeooo:paragraph-rsid="00137cd5" style:font-size-asian="11pt" style:font-size-complex="11pt"/>
    </style:style>
    <style:style style:name="P3" style:family="paragraph" style:parent-style-name="Text_20_body">
      <style:paragraph-properties fo:margin-top="0cm" fo:margin-bottom="0cm" style:contextual-spacing="false" fo:line-height="100%"/>
      <style:text-properties fo:font-weight="bold" style:font-weight-asian="bold" style:font-weight-complex="bold"/>
    </style:style>
    <style:style style:name="P4" style:family="paragraph" style:parent-style-name="Text_20_body">
      <style:paragraph-properties fo:margin-top="0cm" fo:margin-bottom="0cm" style:contextual-spacing="false" fo:line-height="100%"/>
    </style:style>
    <style:style style:name="P5" style:family="paragraph" style:parent-style-name="Text_20_body">
      <style:paragraph-properties fo:margin-top="0cm" fo:margin-bottom="0cm" style:contextual-spacing="false" fo:line-height="100%"/>
      <style:text-properties fo:font-style="italic" style:font-style-asian="italic" style:font-style-complex="italic"/>
    </style:style>
    <style:style style:name="P6" style:family="paragraph" style:parent-style-name="Text_20_body">
      <style:paragraph-properties fo:margin-top="0cm" fo:margin-bottom="0cm" style:contextual-spacing="false" fo:line-height="100%"/>
      <style:text-properties fo:font-style="normal" style:font-style-asian="normal" style:font-style-complex="normal"/>
    </style:style>
    <style:style style:name="P7" style:family="paragraph" style:parent-style-name="Text_20_body">
      <style:paragraph-properties fo:margin-top="0cm" fo:margin-bottom="0cm" style:contextual-spacing="false" fo:line-height="100%" fo:text-align="center" style:justify-single-word="false"/>
    </style:style>
    <style:style style:name="P8" style:family="paragraph" style:parent-style-name="Text_20_body">
      <style:paragraph-properties fo:margin-top="0cm" fo:margin-bottom="0.199cm" style:contextual-spacing="false" fo:line-height="100%"/>
    </style:style>
    <style:style style:name="P9" style:family="paragraph" style:parent-style-name="Text_20_body">
      <style:paragraph-properties fo:margin-top="0cm" fo:margin-bottom="0cm" style:contextual-spacing="false" fo:line-height="100%"/>
      <style:text-properties officeooo:paragraph-rsid="0078c3b5"/>
    </style:style>
    <style:style style:name="P10" style:family="paragraph" style:parent-style-name="Text_20_body">
      <style:paragraph-properties fo:margin-top="0cm" fo:margin-bottom="0cm" style:contextual-spacing="false" fo:line-height="100%" fo:text-align="center" style:justify-single-word="false"/>
      <style:text-properties officeooo:paragraph-rsid="009dfa7e"/>
    </style:style>
    <style:style style:name="P11" style:family="paragraph" style:parent-style-name="Text_20_body">
      <style:paragraph-properties fo:margin-top="0cm" fo:margin-bottom="0cm" style:contextual-spacing="false" fo:line-height="100%" fo:text-align="justify" style:justify-single-word="false"/>
      <style:text-properties officeooo:paragraph-rsid="009dfa7e"/>
    </style:style>
    <style:style style:name="P12" style:family="paragraph" style:parent-style-name="Text_20_body">
      <style:paragraph-properties fo:margin-top="0cm" fo:margin-bottom="0cm" style:contextual-spacing="false" fo:line-height="100%"/>
      <style:text-properties officeooo:paragraph-rsid="0042ff48"/>
    </style:style>
    <style:style style:name="P13" style:family="paragraph" style:parent-style-name="Text_20_body">
      <style:paragraph-properties fo:margin-top="0cm" fo:margin-bottom="0cm" style:contextual-spacing="false" fo:line-height="100%"/>
      <style:text-properties fo:font-weight="bold" style:font-weight-asian="bold"/>
    </style:style>
    <style:style style:name="P14" style:family="paragraph" style:parent-style-name="Text_20_body">
      <style:paragraph-properties fo:margin-top="0cm" fo:margin-bottom="0.199cm" style:contextual-spacing="false" fo:line-height="100%"/>
      <style:text-properties officeooo:paragraph-rsid="009e2c0c"/>
    </style:style>
    <style:style style:name="P15" style:family="paragraph" style:parent-style-name="Text_20_body">
      <style:paragraph-properties fo:margin-top="0cm" fo:margin-bottom="0.199cm" style:contextual-spacing="false" fo:line-height="100%" fo:text-align="center" style:justify-single-word="false"/>
      <style:text-properties officeooo:paragraph-rsid="009e2c0c"/>
    </style:style>
    <style:style style:name="P16" style:family="paragraph" style:parent-style-name="Text_20_body">
      <style:paragraph-properties fo:margin-top="0cm" fo:margin-bottom="0.199cm" style:contextual-spacing="false" fo:line-height="100%"/>
      <style:text-properties officeooo:paragraph-rsid="007ab4f3"/>
    </style:style>
    <style:style style:name="P17" style:family="paragraph" style:parent-style-name="Text_20_body">
      <style:paragraph-properties fo:margin-top="0cm" fo:margin-bottom="0cm" style:contextual-spacing="false" fo:line-height="100%" fo:text-align="center" style:justify-single-word="false"/>
      <style:text-properties officeooo:paragraph-rsid="007ab4f3"/>
    </style:style>
    <style:style style:name="P18" style:family="paragraph" style:parent-style-name="Text_20_body">
      <style:paragraph-properties fo:margin-top="0cm" fo:margin-bottom="0.199cm" style:contextual-spacing="false" fo:line-height="100%" fo:text-align="center" style:justify-single-word="false"/>
      <style:text-properties officeooo:paragraph-rsid="007a3459"/>
    </style:style>
    <style:style style:name="P19" style:family="paragraph" style:parent-style-name="Text_20_body">
      <style:paragraph-properties fo:margin-top="0cm" fo:margin-bottom="0cm" style:contextual-spacing="false" fo:line-height="100%" fo:text-align="justify" style:justify-single-word="false"/>
      <style:text-properties officeooo:paragraph-rsid="007a3459"/>
    </style:style>
    <style:style style:name="P20" style:family="paragraph" style:parent-style-name="Text_20_body">
      <style:paragraph-properties fo:margin-top="0cm" fo:margin-bottom="0cm" style:contextual-spacing="false" fo:line-height="100%" fo:text-align="justify" style:justify-single-word="false"/>
      <style:text-properties officeooo:rsid="007ab4f3" officeooo:paragraph-rsid="007ab4f3"/>
    </style:style>
    <style:style style:name="P21" style:family="paragraph" style:parent-style-name="Text_20_body">
      <style:paragraph-properties fo:margin-top="0cm" fo:margin-bottom="0cm" style:contextual-spacing="false" fo:line-height="100%" fo:break-before="page"/>
    </style:style>
    <style:style style:name="P22" style:family="paragraph" style:parent-style-name="Text_20_body">
      <style:paragraph-properties fo:margin-top="0cm" fo:margin-bottom="0cm" style:contextual-spacing="false" fo:line-height="100%"/>
      <style:text-properties officeooo:paragraph-rsid="004706f7"/>
    </style:style>
    <style:style style:name="P23" style:family="paragraph" style:parent-style-name="Text_20_body">
      <style:paragraph-properties fo:margin-top="0cm" fo:margin-bottom="0cm" style:contextual-spacing="false" fo:line-height="100%" fo:text-align="center" style:justify-single-word="false"/>
      <style:text-properties officeooo:paragraph-rsid="007d9bcb"/>
    </style:style>
    <style:style style:name="P24" style:family="paragraph" style:parent-style-name="Text_20_body">
      <style:paragraph-properties fo:margin-top="0cm" fo:margin-bottom="0cm" style:contextual-spacing="false" fo:line-height="100%"/>
      <style:text-properties officeooo:paragraph-rsid="007d9bcb"/>
    </style:style>
    <style:style style:name="P25" style:family="paragraph" style:parent-style-name="Text_20_body">
      <style:paragraph-properties fo:margin-top="0cm" fo:margin-bottom="0cm" style:contextual-spacing="false" fo:line-height="100%" fo:text-align="center" style:justify-single-word="false"/>
      <style:text-properties officeooo:paragraph-rsid="00a3ce65"/>
    </style:style>
    <style:style style:name="P26" style:family="paragraph" style:parent-style-name="Text_20_body">
      <style:paragraph-properties fo:margin-top="0cm" fo:margin-bottom="0.199cm" style:contextual-spacing="false" fo:line-height="100%"/>
      <style:text-properties officeooo:paragraph-rsid="00a6e9e3"/>
    </style:style>
    <style:style style:name="P27" style:family="paragraph" style:parent-style-name="Text_20_body">
      <style:paragraph-properties fo:margin-top="0cm" fo:margin-bottom="0cm" style:contextual-spacing="false" fo:line-height="100%"/>
      <style:text-properties officeooo:paragraph-rsid="00a6e9e3"/>
    </style:style>
    <style:style style:name="P28" style:family="paragraph" style:parent-style-name="Text_20_body">
      <style:paragraph-properties fo:margin-top="0cm" fo:margin-bottom="0.199cm" style:contextual-spacing="false" fo:line-height="100%" fo:text-align="center" style:justify-single-word="false"/>
    </style:style>
    <style:style style:name="P29" style:family="paragraph" style:parent-style-name="Text_20_body">
      <style:paragraph-properties fo:margin-top="0cm" fo:margin-bottom="0cm" style:contextual-spacing="false" fo:line-height="100%" fo:text-indent="0.199cm" style:auto-text-indent="false"/>
    </style:style>
    <style:style style:name="P30" style:family="paragraph" style:parent-style-name="Text_20_body">
      <style:paragraph-properties fo:margin-top="0cm" fo:margin-bottom="0cm" style:contextual-spacing="false" fo:line-height="100%"/>
      <style:text-properties fo:font-style="italic" style:font-style-asian="italic"/>
    </style:style>
    <style:style style:name="P31" style:family="paragraph" style:parent-style-name="Text_20_body">
      <style:paragraph-properties fo:margin-top="0cm" fo:margin-bottom="0.199cm" style:contextual-spacing="false" fo:line-height="100%"/>
      <style:text-properties fo:font-style="italic" fo:font-weight="bold" officeooo:paragraph-rsid="0059add5" style:font-style-asian="italic" style:font-weight-asian="bold" style:font-style-complex="italic" style:font-weight-complex="bold"/>
    </style:style>
    <style:style style:name="P32" style:family="paragraph" style:parent-style-name="Text_20_body">
      <style:paragraph-properties fo:margin-top="0cm" fo:margin-bottom="0cm" style:contextual-spacing="false" fo:line-height="100%"/>
      <style:text-properties fo:font-weight="bold" officeooo:paragraph-rsid="0059add5" style:font-weight-asian="bold" style:font-weight-complex="bold"/>
    </style:style>
    <style:style style:name="P33" style:family="paragraph" style:parent-style-name="Text_20_body">
      <style:paragraph-properties fo:margin-top="0cm" fo:margin-bottom="0cm" style:contextual-spacing="false" fo:line-height="100%"/>
      <style:text-properties officeooo:paragraph-rsid="0059add5"/>
    </style:style>
    <style:style style:name="P34" style:family="paragraph" style:parent-style-name="Text_20_body">
      <style:paragraph-properties fo:margin-top="0cm" fo:margin-bottom="0.199cm" style:contextual-spacing="false" fo:line-height="100%"/>
      <style:text-properties officeooo:paragraph-rsid="0084b745"/>
    </style:style>
    <style:style style:name="P35" style:family="paragraph" style:parent-style-name="Text_20_body">
      <style:paragraph-properties fo:margin-top="0cm" fo:margin-bottom="0.199cm" style:contextual-spacing="false" fo:line-height="100%" fo:text-align="justify" style:justify-single-word="false"/>
      <style:text-properties officeooo:paragraph-rsid="00a0e59d"/>
    </style:style>
    <style:style style:name="P36" style:family="paragraph" style:parent-style-name="Text_20_body">
      <style:paragraph-properties fo:margin-top="0cm" fo:margin-bottom="0cm" style:contextual-spacing="false" fo:line-height="100%" fo:text-align="center" style:justify-single-word="false"/>
      <style:text-properties officeooo:paragraph-rsid="009ea6fe"/>
    </style:style>
    <style:style style:name="P37" style:family="paragraph" style:parent-style-name="Text_20_body">
      <style:paragraph-properties fo:margin-top="0cm" fo:margin-bottom="0cm" style:contextual-spacing="false" fo:line-height="100%"/>
      <style:text-properties officeooo:paragraph-rsid="0051c580"/>
    </style:style>
    <style:style style:name="P38" style:family="paragraph" style:parent-style-name="Text_20_body">
      <style:paragraph-properties fo:margin-top="0cm" fo:margin-bottom="0cm" style:contextual-spacing="false" fo:line-height="100%" fo:text-align="center" style:justify-single-word="false"/>
      <style:text-properties officeooo:paragraph-rsid="0051c580"/>
    </style:style>
    <style:style style:name="P39" style:family="paragraph" style:parent-style-name="Text_20_body">
      <style:paragraph-properties fo:margin-top="0cm" fo:margin-bottom="0cm" style:contextual-spacing="false" fo:line-height="100%"/>
      <style:text-properties officeooo:paragraph-rsid="008d1b64"/>
    </style:style>
    <style:style style:name="P40" style:family="paragraph" style:parent-style-name="Text_20_body">
      <style:paragraph-properties fo:margin-top="0cm" fo:margin-bottom="0.199cm" style:contextual-spacing="false" fo:line-height="100%"/>
      <style:text-properties fo:font-style="italic" fo:font-weight="bold" style:font-style-asian="italic" style:font-weight-asian="bold" style:font-style-complex="italic" style:font-weight-complex="bold"/>
    </style:style>
    <style:style style:name="P41" style:family="paragraph" style:parent-style-name="Text_20_body">
      <style:paragraph-properties fo:margin-top="0cm" fo:margin-bottom="0cm" style:contextual-spacing="false" fo:line-height="100%"/>
      <style:text-properties officeooo:paragraph-rsid="008f43a9"/>
    </style:style>
    <style:style style:name="P42" style:family="paragraph" style:parent-style-name="Text_20_body">
      <style:paragraph-properties fo:margin-top="0cm" fo:margin-bottom="0cm" style:contextual-spacing="false" fo:line-height="100%"/>
      <style:text-properties fo:font-style="italic" fo:font-weight="bold" style:font-style-asian="italic" style:font-weight-asian="bold" style:font-style-complex="italic" style:font-weight-complex="bold"/>
    </style:style>
    <style:style style:name="P43" style:family="paragraph" style:parent-style-name="Text_20_body">
      <style:paragraph-properties fo:margin-top="0cm" fo:margin-bottom="0cm" style:contextual-spacing="false" fo:line-height="100%"/>
      <style:text-properties officeooo:paragraph-rsid="00699106"/>
    </style:style>
    <style:style style:name="P44" style:family="paragraph" style:parent-style-name="Text_20_body">
      <style:paragraph-properties fo:margin-top="0cm" fo:margin-bottom="0cm" style:contextual-spacing="false" fo:line-height="100%" fo:text-align="center" style:justify-single-word="false"/>
      <style:text-properties officeooo:paragraph-rsid="00699106"/>
    </style:style>
    <style:style style:name="P45" style:family="paragraph" style:parent-style-name="Text_20_body">
      <style:paragraph-properties fo:margin-top="0cm" fo:margin-bottom="0cm" style:contextual-spacing="false" fo:line-height="100%" fo:text-align="center" style:justify-single-word="false"/>
      <style:text-properties fo:font-style="italic" officeooo:paragraph-rsid="00699106" style:font-style-asian="italic"/>
    </style:style>
    <style:style style:name="P46" style:family="paragraph" style:parent-style-name="Text_20_body">
      <style:paragraph-properties fo:margin-top="0cm" fo:margin-bottom="0.199cm" style:contextual-spacing="false" fo:line-height="100%"/>
      <style:text-properties fo:font-style="italic" style:font-style-asian="italic" style:font-style-complex="italic"/>
    </style:style>
    <style:style style:name="P47" style:family="paragraph" style:parent-style-name="Text_20_body">
      <style:paragraph-properties fo:margin-top="0cm" fo:margin-bottom="0.199cm" style:contextual-spacing="false" fo:line-height="100%"/>
      <style:text-properties officeooo:paragraph-rsid="00ad91dd"/>
    </style:style>
    <style:style style:name="P48" style:family="paragraph" style:parent-style-name="Text_20_body">
      <style:paragraph-properties fo:margin-top="0cm" fo:margin-bottom="0cm" style:contextual-spacing="false" fo:line-height="100%"/>
      <style:text-properties officeooo:paragraph-rsid="00ad91dd"/>
    </style:style>
    <style:style style:name="P49" style:family="paragraph" style:parent-style-name="Text_20_body">
      <style:paragraph-properties fo:margin-top="0cm" fo:margin-bottom="0cm" style:contextual-spacing="false" fo:line-height="100%"/>
      <style:text-properties officeooo:paragraph-rsid="00a279dc"/>
    </style:style>
    <style:style style:name="P50" style:family="paragraph" style:parent-style-name="Text_20_body">
      <style:paragraph-properties fo:margin-top="0cm" fo:margin-bottom="0cm" style:contextual-spacing="false" fo:line-height="100%" fo:text-align="center" style:justify-single-word="false"/>
      <style:text-properties officeooo:paragraph-rsid="00a279dc"/>
    </style:style>
    <style:style style:name="P51" style:family="paragraph" style:parent-style-name="Text_20_body">
      <style:paragraph-properties fo:margin-top="0cm" fo:margin-bottom="0.4cm" style:contextual-spacing="false" fo:line-height="100%" fo:text-align="center" style:justify-single-word="false"/>
      <style:text-properties officeooo:paragraph-rsid="00b1d760"/>
    </style:style>
    <style:style style:name="P52" style:family="paragraph" style:parent-style-name="Text_20_body">
      <style:paragraph-properties fo:margin-top="0cm" fo:margin-bottom="0cm" style:contextual-spacing="false" fo:line-height="100%" fo:text-align="justify" style:justify-single-word="false"/>
      <style:text-properties officeooo:paragraph-rsid="00b1d760"/>
    </style:style>
    <style:style style:name="T1" style:family="text">
      <style:text-properties fo:font-weight="bold" style:font-weight-asian="bold" style:font-weight-complex="bold"/>
    </style:style>
    <style:style style:name="T2" style:family="text">
      <style:text-properties fo:font-style="italic" style:font-style-asian="italic"/>
    </style:style>
    <style:style style:name="T3" style:family="text">
      <style:text-properties fo:font-style="italic" fo:font-weight="bold" style:font-style-asian="italic" style:font-weight-asian="bold"/>
    </style:style>
    <style:style style:name="T4" style:family="text">
      <style:text-properties fo:font-weight="bold" style:font-weight-asian="bold"/>
    </style:style>
    <style:style style:name="T5" style:family="text">
      <style:text-properties style:text-position="super 58%"/>
    </style:style>
    <style:style style:name="T6" style:family="text">
      <style:text-properties fo:font-family="Symbol" style:font-family-generic="roman" style:font-pitch="variable" style:font-charset="x-symbol" style:font-family-asian="Symbol" style:font-family-generic-asian="roman" style:font-pitch-asian="variable" style:font-charset-asian="x-symbol" style:font-family-complex="Symbol" style:font-family-generic-complex="roman" style:font-pitch-complex="variable" style:font-charset-complex="x-symbol"/>
    </style:style>
    <style:style style:name="T7" style:family="text">
      <style:text-properties fo:font-style="italic" style:font-style-asian="italic" style:font-style-complex="italic"/>
    </style:style>
    <style:style style:name="T8" style:family="text">
      <style:text-properties style:text-position="super 58%" fo:font-style="italic" style:font-style-asian="italic"/>
    </style:style>
    <style:style style:name="T9" style:family="text">
      <style:text-properties fo:font-style="normal" style:font-style-asian="normal" style:font-style-complex="normal"/>
    </style:style>
    <style:style style:name="T10" style:family="text">
      <style:text-properties fo:language="en" fo:country="GB"/>
    </style:style>
    <style:style style:name="T11" style:family="text">
      <style:text-properties fo:language="en" fo:country="GB" fo:font-style="italic" style:font-style-asian="italic"/>
    </style:style>
    <style:style style:name="T12" style:family="text">
      <style:text-properties fo:font-style="italic" fo:font-weight="bold" officeooo:rsid="0055b9e2" style:font-style-asian="italic" style:font-weight-asian="bold"/>
    </style:style>
    <style:style style:name="T13" style:family="text">
      <style:text-properties fo:font-style="italic" officeooo:rsid="003ce549" style:font-style-asian="italic"/>
    </style:style>
    <style:style style:name="T14" style:family="text">
      <style:text-properties fo:language="fr" fo:country="FR" fo:font-style="italic" style:font-style-asian="italic"/>
    </style:style>
    <style:style style:name="T15" style:family="text">
      <style:text-properties officeooo:rsid="0022c58e"/>
    </style:style>
    <style:style style:name="T16" style:family="text">
      <style:text-properties officeooo:rsid="00244e4f"/>
    </style:style>
    <style:style style:name="T17" style:family="text">
      <style:text-properties officeooo:rsid="00a3ce65"/>
    </style:style>
    <style:style style:name="T18" style:family="text">
      <style:text-properties fo:font-style="italic" officeooo:rsid="00a3ce65" style:font-style-asian="italic"/>
    </style:style>
    <style:style style:name="T19" style:family="text">
      <style:text-properties officeooo:rsid="002168c9"/>
    </style:style>
    <style:style style:name="T20" style:family="text">
      <style:text-properties officeooo:rsid="003b18fa"/>
    </style:style>
    <style:style style:name="T21" style:family="text">
      <style:text-properties fo:language="de" fo:country="DE" fo:font-style="italic" style:font-style-asian="italic"/>
    </style:style>
    <style:style style:name="T22" style:family="text">
      <style:text-properties style:text-position="super 58%" fo:font-style="normal" officeooo:rsid="00920895" style:font-style-asian="normal" style:font-style-complex="normal"/>
    </style:style>
    <style:style style:name="T23" style:family="text">
      <style:text-properties style:text-position="sub 58%" fo:font-style="italic" style:font-style-asian="italic"/>
    </style:style>
    <style:style style:name="T24" style:family="text">
      <style:text-properties fo:font-family="Symbol" style:font-family-generic="roman" style:font-pitch="variable" style:font-charset="x-symbol" style:font-family-complex="Symbol" style:font-family-generic-complex="roman" style:font-pitch-complex="variable" style:font-charset-complex="x-symbol"/>
    </style:style>
    <style:style style:name="T25" style:family="text">
      <style:text-properties style:text-position="sub 58%"/>
    </style:style>
    <style:style style:name="T26" style:family="text">
      <style:text-properties fo:font-family="Symbol" style:font-family-generic="roman" style:font-pitch="variable" style:font-charset="x-symbol" fo:font-style="italic" style:font-family-asian="Symbol" style:font-family-generic-asian="roman" style:font-pitch-asian="variable" style:font-charset-asian="x-symbol" style:font-style-asian="italic" style:font-family-complex="Symbol" style:font-family-generic-complex="roman" style:font-pitch-complex="variable" style:font-charset-complex="x-symbol"/>
    </style:style>
    <style:style style:name="T27" style:family="text">
      <style:text-properties style:text-position="super 58%" fo:font-style="normal" officeooo:rsid="002f3d59" style:font-style-asian="normal" style:font-style-complex="normal"/>
    </style:style>
    <style:style style:name="T28" style:family="text">
      <style:text-properties officeooo:rsid="002f3d59"/>
    </style:style>
    <style:style style:name="T29" style:family="text">
      <style:text-properties officeooo:rsid="00307dd7"/>
    </style:style>
    <style:style style:name="T30" style:family="text">
      <style:text-properties fo:font-style="italic" officeooo:rsid="00326784" style:font-style-asian="italic" style:font-style-complex="italic"/>
    </style:style>
    <style:style style:name="T31" style:family="text">
      <style:text-properties officeooo:rsid="00326784"/>
    </style:style>
    <style:style style:name="T32" style:family="text">
      <style:text-properties fo:font-family="Symbol" style:font-family-generic="roman" style:font-pitch="variable" style:font-charset="x-symbol" fo:font-style="italic" style:font-style-asian="italic" style:font-family-complex="Symbol" style:font-family-generic-complex="roman" style:font-pitch-complex="variable" style:font-charset-complex="x-symbol" style:font-style-complex="italic"/>
    </style:style>
    <style:style style:name="T33" style:family="text">
      <style:text-properties fo:font-family="Symbol" style:font-family-generic="roman" style:font-pitch="variable" style:font-charset="x-symbol" fo:font-style="italic" style:font-family-asian="Symbol" style:font-family-generic-asian="roman" style:font-pitch-asian="variable" style:font-charset-asian="x-symbol" style:font-style-asian="italic" style:font-family-complex="Symbol" style:font-family-generic-complex="roman" style:font-pitch-complex="variable" style:font-charset-complex="x-symbol" style:font-style-complex="italic"/>
    </style:style>
    <style:style style:name="T34" style:family="text">
      <style:text-properties fo:font-style="italic" officeooo:rsid="0084b745" style:font-style-asian="italic" style:font-style-complex="italic"/>
    </style:style>
    <style:style style:name="T35" style:family="text">
      <style:text-properties fo:font-style="normal" officeooo:rsid="0084b745" style:font-style-asian="normal" style:font-style-complex="normal"/>
    </style:style>
    <style:style style:name="T36" style:family="text">
      <style:text-properties officeooo:rsid="0084b745"/>
    </style:style>
    <style:style style:name="T37" style:family="text">
      <style:text-properties officeooo:rsid="0097f237"/>
    </style:style>
    <style:style style:name="T38" style:family="text">
      <style:text-properties fo:font-style="italic" officeooo:rsid="003604e0" style:font-style-asian="italic" style:font-style-complex="italic"/>
    </style:style>
    <style:style style:name="T39" style:family="text">
      <style:text-properties fo:font-style="normal" officeooo:rsid="003604e0" style:font-style-asian="normal" style:font-style-complex="normal"/>
    </style:style>
    <style:style style:name="T40" style:family="text">
      <style:text-properties officeooo:rsid="008b6e32"/>
    </style:style>
    <style:style style:name="T41" style:family="text">
      <style:text-properties fo:letter-spacing="-0.004cm"/>
    </style:style>
    <style:style style:name="T42" style:family="text">
      <style:text-properties fo:letter-spacing="-0.004cm" fo:font-style="italic" style:font-style-asian="italic"/>
    </style:style>
    <style:style style:name="T43" style:family="text">
      <style:text-properties fo:letter-spacing="-0.004cm" officeooo:rsid="0088d263"/>
    </style:style>
    <style:style style:name="T44" style:family="text">
      <style:text-properties fo:language="fr" fo:country="FR"/>
    </style:style>
    <style:style style:name="T45" style:family="text">
      <style:text-properties style:text-position="super 58%" fo:language="fr" fo:country="FR" fo:font-style="italic" style:font-style-asian="italic"/>
    </style:style>
    <style:style style:name="T46" style:family="text">
      <style:text-properties fo:language="fr" fo:country="FR" fo:font-style="normal" style:font-style-asian="normal" style:font-style-complex="normal"/>
    </style:style>
    <style:style style:name="T47" style:family="text">
      <style:text-properties style:text-position="0% 100%" fo:font-style="italic" style:font-style-asian="italic"/>
    </style:style>
    <style:style style:name="T48" style:family="text">
      <style:text-properties style:text-position="sub 58%" fo:font-size="8pt" style:font-size-asian="8pt" style:font-size-complex="8pt"/>
    </style:style>
    <style:style style:name="T49" style:family="text">
      <style:text-properties officeooo:rsid="008d1b64"/>
    </style:style>
    <style:style style:name="T50" style:family="text">
      <style:text-properties fo:font-style="normal" officeooo:rsid="008d1b64" style:font-style-asian="normal" style:font-style-complex="normal"/>
    </style:style>
    <style:style style:name="T51" style:family="text">
      <style:text-properties fo:language="en" fo:country="GB" officeooo:rsid="009f6407"/>
    </style:style>
    <style:style style:name="T52" style:family="text">
      <style:text-properties officeooo:rsid="000eda7e"/>
    </style:style>
    <style:style style:name="T53" style:family="text">
      <style:text-properties officeooo:rsid="00104d20"/>
    </style:style>
    <style:style style:name="T54" style:family="text">
      <style:text-properties officeooo:rsid="000d0130"/>
    </style:style>
    <style:style style:name="T55" style:family="text">
      <style:text-properties officeooo:rsid="0071e000"/>
    </style:style>
    <style:style style:name="T56" style:family="text">
      <style:text-properties officeooo:rsid="006f804e"/>
    </style:style>
    <style:style style:name="T57" style:family="text">
      <style:text-properties fo:font-style="italic" officeooo:rsid="006f804e" style:font-style-asian="italic" style:font-style-complex="italic"/>
    </style:style>
    <style:style style:name="T58" style:family="text">
      <style:text-properties style:text-position="super 58%" fo:font-style="normal" officeooo:rsid="006f804e" style:font-style-asian="normal" style:font-style-complex="normal"/>
    </style:style>
    <style:style style:name="T59" style:family="text">
      <style:text-properties fo:font-style="normal" officeooo:rsid="0070f40c" style:font-style-asian="normal" style:font-style-complex="normal"/>
    </style:style>
    <style:style style:name="T60" style:family="text">
      <style:text-properties officeooo:rsid="00655b0a"/>
    </style:style>
    <style:style style:name="T61" style:family="text">
      <style:text-properties officeooo:rsid="0066d8f9"/>
    </style:style>
    <style:style style:name="T62" style:family="text">
      <style:text-properties fo:font-style="italic" officeooo:rsid="00af87a6" style:font-style-asian="italic"/>
    </style:style>
    <style:style style:name="T63" style:family="text">
      <style:text-properties officeooo:rsid="00aa1235"/>
    </style:style>
    <style:style style:name="T64" style:family="text">
      <style:text-properties fo:font-size="10pt" officeooo:rsid="00b1d760" style:font-size-asian="8.75pt" style:font-size-complex="10pt"/>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fo:margin-left="0cm" fo:margin-right="0cm" fo:margin-top="0cm" fo:margin-bottom="0cm" style:vertical-pos="middle" style:vertical-rel="text" fo:padding="0.002cm" fo:border="none" draw:ole-draw-aspect="1"/>
    </style:style>
    <style:style style:name="fr3" style:family="graphic" style:parent-style-name="Formula">
      <style:graphic-properties style:vertical-pos="from-top" style:horizontal-pos="from-left" style:horizontal-rel="paragraph-content" draw:ole-draw-aspect="1"/>
    </style:style>
    <style:style style:name="fr4" style:family="graphic" style:parent-style-name="OLE">
      <style:graphic-properties fo:margin-left="0cm" fo:margin-right="0cm" fo:margin-top="0cm" fo:margin-bottom="0cm" style:vertical-pos="from-top" fo:padding="0.002cm" fo:border="none" draw:ole-draw-aspect="1"/>
    </style:style>
    <style:style style:name="fr5"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L PROBLEMA CLASSICO DI GEOMETRIA</text:p>
      <text:p text:style-name="P2"/>
      <text:p text:style-name="P3">Contenuto</text:p>
      <text:p text:style-name="P4"/>
      <text:p text:style-name="P4">Questo lavoro contiene una premessa metodologica generale, e una serie di “schemi risolutivi” per impostare alcuni problemi fondamentali di geometria elementare su poligoni inscritti o circoscritti a un cerchio di raggio assegnato. In tutti i casi sono state proposte l’impostazione geometrica e quella trigonometrica. Inoltre è stata determinata la figura di max/min perimetro o area, dato l’interesse verso questo tipo di problema da parte di docenti e studenti del Liceo Scientifico.</text:p>
      <text:p text:style-name="P4">Le figure notevoli studiate sono:</text:p>
      <text:p text:style-name="P4"/>
      <text:p text:style-name="P5">Triangolo rettangolo inscritto in un semicerchio</text:p>
      <text:p text:style-name="P5">Trapezio isoscele inscritto in un semicerchio</text:p>
      <text:p text:style-name="P5">Triangolo isoscele inscritto in un cerchio</text:p>
      <text:p text:style-name="P5">Cono circolare retto inscritto in una sfera</text:p>
      <text:p text:style-name="P5">Rettangolo inscritto in un cerchio </text:p>
      <text:p text:style-name="P5">Cilindro inscritto in una sfera</text:p>
      <text:p text:style-name="P5">Rettangolo inscritto in un semicerchio</text:p>
      <text:p text:style-name="P5">Triangolo isoscele circoscritto a un cerchio</text:p>
      <text:p text:style-name="P5">Cono circolare retto circoscritto a una sfera</text:p>
      <text:p text:style-name="P5">Trapezio isoscele circoscritto a un cerchio</text:p>
      <text:p text:style-name="P5">Trapezio isoscele circoscritto a un semicerchio</text:p>
      <text:p text:style-name="P4"/>
      <text:p text:style-name="P4"><text:span text:style-name="T1">Premessa</text:span>: l’uso di schemi generali nella risoluzione di problemi di Geometria</text:p>
      <text:p text:style-name="P4"/>
      <text:p text:style-name="P4">L’impostazione dei problemi di Geometria conduce generalmente all’elaborazione di <text:span text:style-name="T2">schemi generali </text:span>per la risoluzione di classi di problemi affini. Cosa significa “classe di problemi affini”? Con ciò si intende un insieme di problemi diversi come enunciato, ma la cui impostazione <text:span text:style-name="T2">geometrica </text:span>è la stessa. Per es., determinare il triangolo isoscele di perimetro massimo inscritto in un cerchio e determinare il triangolo isoscele inscritto in un cerchio tale che la somma della base e dell’altezza è massima sono problemi che hanno la stessa impostazione, perché in entrambi i casi si tratta di calcolare le misure di segmenti in funzione di una incognita che può essere p.es. l’altezza del triangolo, o l’angolo definito dal lato obliquo e dall’altezza, ecc. Non solo, ma anche “esprimere l’area del triangolo isoscele inscritto in un cerchio di raggio <text:span text:style-name="T2">R </text:span><text:s/>in funzione dell’altezza” richiede la stessa impostazione. Cambia però l’obiettivo, perché in questo caso non si tratta di risolvere un’equazione; ciò che importa è solo l’<text:span text:style-name="T2">impostazione </text:span><text:s/>cioè quella serie di passaggi che permette di esprimere gli elementi necessari alla risoluzione di un problema in funzione di uno solo di essi, che sarà una variabile.</text:p>
      <text:p text:style-name="P4"/>
      <text:p text:style-name="P4">La risoluzione generale di un problema è una questione che non sempre viene affrontata in modo efficace. Se si considera la capacità di apprendere in modo produttivo questa tecnica matematica (qui faccio riferimento solo ai problemi di Geometria) , si può dire che i risultati lasciano assai a desiderare, trovandosi frequentemente il caso di <text:span text:style-name="T2">studenti del liceo scientifico che non sanno neppure impostare un problema</text:span> (scrivo nell’anno 2007) , vale a dire non sanno neppure come arrivare all’equazione risolvente. Le ragioni di tale insuccesso sono varie, e può essere che ormai l’origine di questo problema non sia neppure didattica nel senso stretto del termine. Pur ammettendo l’impossibilità di definire con sicurezza l’origine ultima di certe difficoltà, una analisi della struttura del problema classico di Geometria può aiutare almeno a <text:span text:style-name="T2">cercare </text:span>strategie di insegnamento-apprendimento efficaci.</text:p>
      <text:p text:style-name="P4"><text:s/></text:p>
      <text:p text:style-name="P4"><text:soft-page-break/>Il parere di chi scrive è che una componente dell’ “abilità” nel risolvere i problemi sta nella padronanza di schemi risolutivi nel senso sopra indicato. La questione non è il <text:span text:style-name="T2">problem solving</text:span> , ma qualcosa di più specifico. Quando si parla di problema di Geometria, si fa riferimento a un insieme ben delimitato di richieste. Un problema di Geometria può richiedere una <text:span text:style-name="T2">dimostrazione </text:span>(che non è la “esauriente giustificazione” o simili che affliggono certi temi dell’esame di Stato) puramente sintetica, ma qui faccio riferimento ad un altro tipo di problema: quello nel quale si richiede di <text:span text:style-name="T2">convertire le grandezze geometriche in espressioni contenenti indeterminate, cioè variabili o incognite. </text:span>Per esempio, un problema di massimo o minimo contiene questo passaggio. Si potrebbero definire come “problemi di applicazione dell’algebra e/o della trigonometria alla Geometria”, ma io li chiamerei “problemi classici” di Geometria, dato il ruolo che hanno ricoperto nella didattica della Matematica.</text:p>
      <text:p text:style-name="P4"/>
      <text:p text:style-name="P4">In questo tipo di questioni non è richiesta di solito una dimostrazione sintetica, anche se può capitare talvolta di dover cercare delle relazioni di tipo sintetico. Il “problema classico” sfrutta dei teoremi, e ha una particolarità: è <text:span text:style-name="T2">classificabile</text:span> secondo insiemi di problemi affini, quindi parte della sua soluzione è uno schema fisso, che si può riapplicare a tutti i problemi dello stesso genere. Ciò conduce alla formulazione di <text:span text:style-name="T2">schemi problematici </text:span>che sono i nuclei della soluzione; sulla soluzione dello schema si innesta poi la soluzione <text:span text:style-name="T2">particolare</text:span> del quesito effettivamente formulato. </text:p>
      <text:p text:style-name="P4">Questa “classificabilità” del problema classico nel senso sopra esposto è ben nota, anzi è così nota…che di fatto non vi facciamo caso. La cosa è più chiara se consideriamo il modo in cui generalmente i testi espongono la risoluzione dei problemi. Nella grande maggioranza dei casi, i testi procedono per <text:span text:style-name="T2">esempi.</text:span> Ciò dà la sgradevole impressione di un approccio <text:span text:style-name="T2">empirico </text:span>, <text:span text:style-name="T2">euristico </text:span>alla questione, e direi suggerisce che si procede in modo perfino <text:span text:style-name="T2">occasionale, </text:span>come se si potesse <text:span text:style-name="T2">dedurre un metodo generale di risoluzione da una serie finita per quanto numerosa di esempi proposti. </text:span></text:p>
      <text:p text:style-name="P4"/>
      <text:p text:style-name="P4">Ora non intendo mettere in discussione l’esistenza di un elemento euristico e quasi-sperimentale nell’apprendimento della Matematica; ma la Matematica in sé non è né euristica né sperimentale: è un insieme di relazioni logiche. La questione è: tali relazioni logiche, che sono quindi necessariamente costitutive delle modalità di apprendimento e <text:span text:style-name="T2">ipso facto </text:span>di insegnamento, non debbono forse essere chiaramente rese esplicite? Si badi che la questione di fondo non è l’alternativa tra “insegnamento dall’alto” o “scoperta dal basso” , ma riguarda il <text:span text:style-name="T2">contenuto </text:span>dell’apprendimento. Perché si prendono in considerazione i problemi “classici” di Geometria? Perché “servono a ragionare” , dirà qualcuno. Ma perché servono a ragionare? Bene, qui possiamo trovare delle risposte; si può rispondere che, risolvendo un problema, si impara a concatenare i propri pensieri in modo sequenziale ecc, che si “sviluppa l’intuizione” <text:s/>ecc ecc – solo che si trascura quello che è, da Euclide anzi da molto prima, un aspetto fondamentale del ragionamento matematico e poi anche scientifico: la riduzione di una molteplicità indeterminata (di regole, proposizioni, problemi appunto) ad un insieme potenzialmente illimitato, ma concretamente finito, di <text:s/><text:span text:style-name="T2">informazioni di base</text:span>, perché sia i postulati di Euclide sia gli “schemi risolutivi” sia i teoremi più noti sono informazione. La Matematica, sotto questo aspetto, è un processo di riordino/riduzione dell’informazione (Mach disse “<text:span text:style-name="T2">economia di pensiero</text:span>”).</text:p>
      <text:p text:style-name="P4"/>
      <text:p text:style-name="P4">L’ “economia di pensiero” o, se vogliamo, lo schematismo, ha un ruolo essenziale nell’organizzazione delle strategie risolutive. Esso impedisce di disperdersi in una infinità potenziale di casi distinti da affrontare separatamente. Ma quante sono le situazioni schematiche che si incontrano nei problemi “classici” ? Si trova che il loro numero è abbastanza ridotto – a meno di considerare problemi un po’ fuori dal comune. Inoltre, fondamentalmente sono le stesse in Geometria piana e solida. Infine, gli schemi possono essere “euclidei” o trigonometrici. Si può distinguere tra figure <text:soft-page-break/>inscritte e circoscritte. Di seguito ho proposto la soluzione di alcuni problemi su figure inscritte in un cerchio o in una sfera. </text:p>
      <text:p text:style-name="P4"/>
      <text:p text:style-name="P3">FIGURE INSCRITTE IN UN CERCHIO O IN UNA SFERA</text:p>
      <text:p text:style-name="P4"/>
      <text:p text:style-name="P6">La risoluzione di problemi su poligoni inscritti in un cerchio – o in un semicerchio e più in generale in un segmento circolare – dipende essenzialmente dai teoremi sui triangoli rettangoli e dal teorema della corda. L’impostazione può essere “elementare” o “algebrica” oppure trigonometrica. Nel primo caso, sono fondamentali i teoremi di Euclide e Pitagora; nel secondo, le regole che esprimono i cateti rispetto all’ipotenusa e appunto il teorema della corda, insieme alle relazioni e proprietà generali degli angoli alla crf <text:s/>e al centro.</text:p>
      <text:p text:style-name="P4"/>
      <text:p text:style-name="P4">I problemi più semplici consistono in applicazioni delle proprietà dei triangoli rettangoli. A parte il Teorema di Pitagora, questi “semplici” problemi implicano i seguenti teoremi.</text:p>
      <text:p text:style-name="P4"/>
      <text:p text:style-name="P4"><text:span text:style-name="T3">Primo teorema di Euclide: </text:span>in un triangolo rettangolo il quadrato di un cateto è equivalente al prodotto dell’ipotenusa per la proiezione del cateto sull’ipotenusa</text:p>
      <text:p text:style-name="P4"><text:span text:style-name="T3">Secondo teorema di Euclide: </text:span>in un triangolo rettangolo il quadrato dell’altezza relativa all’ipotenusa è equivalente al prodotto delle proiezioni dei cateti sull’ipotenusa</text:p>
      <text:p text:style-name="P4"><text:span text:style-name="T3">Primo Teorema fondamentale dei triangoli rettangoli: </text:span>un cateto è dato dal prodotto dell’ipotenusa per il seno dell’angolo opposto a quel cateto</text:p>
      <text:p text:style-name="P4"><text:span text:style-name="T3">Secondo Teorema fondamentale dei triangoli rettangoli:</text:span> un cateto è dato dal prodotto dell’ipotenusa per il coseno dell’angolo acuto adiacente al cateto</text:p>
      <text:p text:style-name="P4"/>
      <text:p text:style-name="P4">1. <text:span text:style-name="T4">Triangolo rettangolo inscritto in un semicerchio (cioè di ipotenusa costante)</text:span></text:p>
      <text:p text:style-name="P4"/>
      <text:p text:style-name="P7"><draw:frame draw:style-name="fr1" draw:name="Immagine1" text:anchor-type="as-char" svg:width="7.779cm" svg:height="4.789cm" draw:z-index="0"><draw:image xlink:href="Pictures/1000000000000126000000B5D29ABCE7.png" xlink:type="simple" xlink:show="embed" xlink:actuate="onLoad" draw:mime-type="image/png"/></draw:frame></text:p>
      <text:p text:style-name="P7"/>
      <text:p text:style-name="P4">Posto <text:s/>AB <text:s text:c="2"/>= <text:s text:c="2"/>2<text:span text:style-name="T2">r</text:span> , conviene esprimere tutte le distanze in funzione di <text:s/>AH <text:s text:c="2"/>= <text:s/><text:span text:style-name="T2">x </text:span>, con <text:s/>0 <text:s/><draw:frame draw:style-name="fr2" draw:name="Oggetto1" text:anchor-type="as-char" svg:width="0.286cm" svg:height="0.471cm" draw:z-index="1"><draw:object xlink:href="./Object 1" xlink:type="simple" xlink:show="embed" xlink:actuate="onLoad"/><draw:image xlink:href="./ObjectReplacements/Object 1" xlink:type="simple" xlink:show="embed" xlink:actuate="onLoad"/></draw:frame><text:s text:c="2"/><text:span text:style-name="T2">x </text:span><draw:frame draw:style-name="fr2" draw:name="Oggetto2" text:anchor-type="as-char" svg:width="0.286cm" svg:height="0.471cm" draw:z-index="2"><draw:object xlink:href="./Object 2" xlink:type="simple" xlink:show="embed" xlink:actuate="onLoad"/><draw:image xlink:href="./ObjectReplacements/Object 2" xlink:type="simple" xlink:show="embed" xlink:actuate="onLoad"/></draw:frame><text:s text:c="2"/>2<text:span text:style-name="T2">r </text:span></text:p>
      <text:p text:style-name="P4">In base al primo teorema di Euclide, per cui<text:tab/><text:tab/>AC<text:span text:style-name="T5">2</text:span> <text:s text:c="2"/>= <text:s text:c="3"/>AH<text:span text:style-name="T6"></text:span> AB , si ottiene</text:p>
      <text:p text:style-name="P7">AC <text:s text:c="2"/>= <text:s text:c="2"/><draw:frame draw:style-name="fr2" draw:name="Oggetto3" text:anchor-type="as-char" svg:width="0.942cm" svg:height="0.508cm" draw:z-index="3"><draw:object xlink:href="./Object 3" xlink:type="simple" xlink:show="embed" xlink:actuate="onLoad"/><draw:image xlink:href="./ObjectReplacements/Object 3" xlink:type="simple" xlink:show="embed" xlink:actuate="onLoad"/></draw:frame><text:s/></text:p>
      <text:p text:style-name="P4">In base al secondo t. di Euclide si trova <text:s text:c="2"/>CH<text:span text:style-name="T5">2</text:span> <text:s text:c="2"/>= <text:s text:c="2"/>AH<text:span text:style-name="T6"></text:span> HB <text:s text:c="2"/>e quindi, dato che <text:s text:c="2"/>HB <text:s/>= <text:s/>2<text:span text:style-name="T2">r – x </text:span>,</text:p>
      <text:p text:style-name="P7">CH <text:s text:c="2"/>= <text:s text:c="2"/><draw:frame draw:style-name="fr2" draw:name="Oggetto4" text:anchor-type="as-char" svg:width="1.679cm" svg:height="0.579cm" draw:z-index="4"><draw:object xlink:href="./Object 4" xlink:type="simple" xlink:show="embed" xlink:actuate="onLoad"/><draw:image xlink:href="./ObjectReplacements/Object 4" xlink:type="simple" xlink:show="embed" xlink:actuate="onLoad"/></draw:frame></text:p>
      <text:p text:style-name="P8">Trigonometricamente si ha, prendendo <text:s/><text:span text:style-name="T2">x <text:s text:c="2"/>= <text:s/></text:span><text:span text:style-name="T2"><draw:frame draw:style-name="fr3" draw:name="Oggetto5" text:anchor-type="as-char" svg:y="-0.432cm" svg:width="0.901cm" svg:height="0.524cm" draw:z-index="7"><draw:object xlink:href="./Object 5" xlink:type="simple" xlink:show="embed" xlink:actuate="onLoad"/><draw:image xlink:href="./ObjectReplacements/Object 5" xlink:type="simple" xlink:show="embed" xlink:actuate="onLoad"/></draw:frame></text:span><text:span text:style-name="T2"><text:s/></text:span>, </text:p>
      <text:p text:style-name="P9">AC <text:s text:c="2"/>= <text:s text:c="2"/>2<text:span text:style-name="T2">r</text:span> <text:span text:style-name="T2">cosx<text:tab/></text:span>BC <text:s text:c="2"/>= <text:s text:c="2"/>2<text:span text:style-name="T2">r</text:span> <text:span text:style-name="T2">sinx</text:span><text:tab/>CH <text:s text:c="2"/>= <text:s text:c="2"/><text:span text:style-name="T2">2r cosx </text:span><text:span text:style-name="T7">sinx<text:tab/></text:span> <text:s/>AH <text:s text:c="2"/>= <text:s text:c="2"/>2<text:span text:style-name="T2">r cos</text:span><text:span text:style-name="T8">2</text:span><text:span text:style-name="T2">x</text:span></text:p>
      <text:p text:style-name="P9">HB <text:s text:c="2"/>= <text:s text:c="2"/>2<text:span text:style-name="T2">r</text:span> <text:span text:style-name="T2">sin</text:span><text:span text:style-name="T8">2</text:span><text:span text:style-name="T2">x</text:span></text:p>
      <text:p text:style-name="P4"/>
      <text:p text:style-name="P4">I problemi sul triangolo inscritto in un semicerchio sono elementarissimi; il perimetro 2<text:span text:style-name="T2">p </text:span>è dato trigonometricamente da </text:p>
      <text:p text:style-name="P10">2<text:span text:style-name="T2">p <text:s text:c="2"/></text:span>= <text:s text:c="2"/>2<text:span text:style-name="T2">r</text:span> + 2<text:span text:style-name="T2">r sin x + </text:span>2<text:span text:style-name="T2">r</text:span> <text:span text:style-name="T2">cos x</text:span></text:p>
      <text:p text:style-name="P11"><text:soft-page-break/>oppure algebricamente da</text:p>
      <text:p text:style-name="P10">2<text:span text:style-name="T2">p <text:s/>= <text:s/></text:span>2<text:span text:style-name="T2">r <text:s/>+ <text:s/></text:span><text:span text:style-name="T2"><draw:frame draw:style-name="fr2" draw:name="Oggetto6" text:anchor-type="as-char" svg:width="0.942cm" svg:height="0.508cm" draw:z-index="35"><draw:object xlink:href="./Object 6" xlink:type="simple" xlink:show="embed" xlink:actuate="onLoad"/><draw:image xlink:href="./ObjectReplacements/Object 6" xlink:type="simple" xlink:show="embed" xlink:actuate="onLoad"/></draw:frame></text:span><text:span text:style-name="T2"><text:s/>+ <text:s/></text:span><text:span text:style-name="T2"><draw:frame draw:style-name="fr2" draw:name="Oggetto7" text:anchor-type="as-char" svg:width="2.189cm" svg:height="0.549cm" draw:z-index="36"><draw:object xlink:href="./Object 7" xlink:type="simple" xlink:show="embed" xlink:actuate="onLoad"/><draw:image xlink:href="./ObjectReplacements/Object 7" xlink:type="simple" xlink:show="embed" xlink:actuate="onLoad"/></draw:frame></text:span></text:p>
      <text:p text:style-name="P4">Per l’area <text:s/><text:span text:style-name="T2">A</text:span> <text:s/>abbiamo</text:p>
      <text:p text:style-name="P12"><text:span text:style-name="T2">A <text:s text:c="2"/></text:span><text:span text:style-name="T9">(</text:span><text:span text:style-name="T2">semiprodotto dei cateti</text:span><text:span text:style-name="T9">)</text:span><text:span text:style-name="T2"> <text:s/>= <text:s text:c="2"/></text:span><text:span text:style-name="T2"><draw:frame draw:style-name="fr2" draw:name="Oggetto8" text:anchor-type="as-char" svg:width="3.26cm" svg:height="1.004cm" draw:z-index="113"><draw:object xlink:href="./Object 8" xlink:type="simple" xlink:show="embed" xlink:actuate="onLoad"/><draw:image xlink:href="./ObjectReplacements/Object 8" xlink:type="simple" xlink:show="embed" xlink:actuate="onLoad"/><svg:desc>formula</svg:desc></draw:frame></text:span><text:span text:style-name="T2"><text:s text:c="3"/>= <text:s text:c="2"/>2r</text:span><text:span text:style-name="T8">2 </text:span><text:span text:style-name="T2">sin x cos x <text:s/>oppure <text:s/>(semiprodotto dell’ipotenusa per l’altezza ad essa relativa) <text:s text:c="2"/>A <text:s text:c="2"/>= <text:s text:c="2"/></text:span><text:span text:style-name="T2"><draw:frame draw:style-name="fr2" draw:name="Oggetto9" text:anchor-type="as-char" svg:width="2.708cm" svg:height="1.004cm" draw:z-index="114"><draw:object xlink:href="./Object 9" xlink:type="simple" xlink:show="embed" xlink:actuate="onLoad"/><draw:image xlink:href="./ObjectReplacements/Object 9" xlink:type="simple" xlink:show="embed" xlink:actuate="onLoad"/><svg:desc>formula</svg:desc></draw:frame></text:span><text:span text:style-name="T2"><text:s text:c="2"/>= <text:s/></text:span><text:span text:style-name="T2"><draw:frame draw:style-name="fr2" draw:name="Oggetto10" text:anchor-type="as-char" svg:width="1.917cm" svg:height="0.579cm" draw:z-index="171"><draw:object xlink:href="./Object 10" xlink:type="simple" xlink:show="embed" xlink:actuate="onLoad"/><draw:image xlink:href="./ObjectReplacements/Object 10" xlink:type="simple" xlink:show="embed" xlink:actuate="onLoad"/><svg:desc>formula</svg:desc></draw:frame></text:span></text:p>
      <text:p text:style-name="P4"/>
      <text:p text:style-name="P4">2. <text:span text:style-name="T4">Trapezio isoscele inscritto in un semicerchio</text:span></text:p>
      <text:p text:style-name="P13"/>
      <text:p text:style-name="P4">Si riconduce al caso del triangolo inscritto in un semicerchio <text:s/>(vedi prima)</text:p>
      <text:p text:style-name="P4"/>
      <text:p text:style-name="P7"><draw:frame draw:style-name="fr1" draw:name="Immagine2" text:anchor-type="as-char" svg:width="7.488cm" svg:height="4.604cm" draw:z-index="5"><draw:image xlink:href="Pictures/100000000000011B000000AE8F4653C6.png" xlink:type="simple" xlink:show="embed" xlink:actuate="onLoad" draw:mime-type="image/png"/></draw:frame></text:p>
      <text:p text:style-name="P7"/>
      <text:p text:style-name="P4">Posto AH <text:s text:c="2"/>= <text:s/><text:span text:style-name="T2">x </text:span>, con <text:s/>0 <draw:frame draw:style-name="fr2" draw:name="Oggetto11" text:anchor-type="as-char" svg:width="0.286cm" svg:height="0.471cm" draw:z-index="8"><draw:object xlink:href="./Object 11" xlink:type="simple" xlink:show="embed" xlink:actuate="onLoad"/><draw:image xlink:href="./ObjectReplacements/Object 11" xlink:type="simple" xlink:show="embed" xlink:actuate="onLoad"/></draw:frame><text:s text:c="2"/><text:span text:style-name="T2">x <text:s/></text:span><text:span text:style-name="T2"><draw:frame draw:style-name="fr2" draw:name="Oggetto12" text:anchor-type="as-char" svg:width="0.286cm" svg:height="0.471cm" draw:z-index="9"><draw:object xlink:href="./Object 12" xlink:type="simple" xlink:show="embed" xlink:actuate="onLoad"/><draw:image xlink:href="./ObjectReplacements/Object 12" xlink:type="simple" xlink:show="embed" xlink:actuate="onLoad"/></draw:frame></text:span><text:span text:style-name="T2"><text:s/>r </text:span><text:s/>( perché i casi limite della figura sono il trapezio di altezza nulla e il triangolo isoscele inscritto nel semicerchio, cioè il trapezio degenere di base minore nulla), abbiamo </text:p>
      <text:p text:style-name="P4"><text:span text:style-name="T10">AH <text:s text:c="2"/>= <text:s text:c="2"/></text:span><text:span text:style-name="T11">x</text:span><text:span text:style-name="T10"><text:tab/>AD <text:s text:c="2"/>= <text:s text:c="2"/></text:span><draw:frame draw:style-name="fr2" draw:name="Oggetto13" text:anchor-type="as-char" svg:width="0.942cm" svg:height="0.508cm" draw:z-index="10"><draw:object xlink:href="./Object 13" xlink:type="simple" xlink:show="embed" xlink:actuate="onLoad"/><draw:image xlink:href="./ObjectReplacements/Object 13" xlink:type="simple" xlink:show="embed" xlink:actuate="onLoad"/></draw:frame><text:span text:style-name="T10"><text:tab/> <text:s text:c="2"/>DC <text:s text:c="2"/>= <text:s text:c="2"/>AB <text:s/>- <text:s/>2</text:span><text:span text:style-name="T6"></text:span><text:span text:style-name="T10">AH <text:s text:c="2"/>= <text:s text:c="2"/>2</text:span><text:span text:style-name="T11">r <text:s/>- <text:s/>2x</text:span><text:span text:style-name="T10"><text:tab/> <text:s/>DH <text:s/>= <text:s text:c="2"/></text:span><text:span text:style-name="T10"><draw:frame draw:style-name="fr2" draw:name="Oggetto14" text:anchor-type="as-char" svg:width="1.679cm" svg:height="0.579cm" draw:z-index="11"><draw:object xlink:href="./Object 14" xlink:type="simple" xlink:show="embed" xlink:actuate="onLoad"/><draw:image xlink:href="./ObjectReplacements/Object 14" xlink:type="simple" xlink:show="embed" xlink:actuate="onLoad"/></draw:frame></text:span></text:p>
      <text:p text:style-name="P4"/>
      <text:p text:style-name="P14">Il perimetro <text:s/>è</text:p>
      <text:p text:style-name="P15">2<text:span text:style-name="T2">p</text:span> <text:s text:c="2"/>= <text:s text:c="2"/>2<draw:frame draw:style-name="fr2" draw:name="Oggetto15" text:anchor-type="as-char" svg:width="0.942cm" svg:height="0.508cm" draw:z-index="12"><draw:object xlink:href="./Object 15" xlink:type="simple" xlink:show="embed" xlink:actuate="onLoad"/><draw:image xlink:href="./ObjectReplacements/Object 15" xlink:type="simple" xlink:show="embed" xlink:actuate="onLoad"/></draw:frame> + 2<text:span text:style-name="T2">r <text:s/>- <text:s/></text:span><text:span text:style-name="T9">2</text:span><text:span text:style-name="T2">x </text:span>+ 2<text:span text:style-name="T2">r</text:span> <text:s text:c="2"/>= <text:s text:c="2"/>2 (<draw:frame draw:style-name="fr2" draw:name="Oggetto16" text:anchor-type="as-char" svg:width="0.942cm" svg:height="0.508cm" draw:z-index="13"><draw:object xlink:href="./Object 16" xlink:type="simple" xlink:show="embed" xlink:actuate="onLoad"/><draw:image xlink:href="./ObjectReplacements/Object 16" xlink:type="simple" xlink:show="embed" xlink:actuate="onLoad"/></draw:frame> + 2<text:span text:style-name="T2">r</text:span> – <text:span text:style-name="T2">x </text:span>) </text:p>
      <text:p text:style-name="P16">L’area <text:s/><text:span text:style-name="T2">A <text:s/>=</text:span></text:p>
      <text:p text:style-name="P17"><draw:frame draw:style-name="fr2" draw:name="Oggetto17" text:anchor-type="as-char" svg:width="3.023cm" svg:height="1.004cm" draw:z-index="14"><draw:object xlink:href="./Object 17" xlink:type="simple" xlink:show="embed" xlink:actuate="onLoad"/><draw:image xlink:href="./ObjectReplacements/Object 17" xlink:type="simple" xlink:show="embed" xlink:actuate="onLoad"/></draw:frame><text:s text:c="2"/>= <text:s text:c="2"/><text:span text:style-name="T2"><draw:frame draw:style-name="fr2" draw:name="Oggetto18" text:anchor-type="as-char" svg:width="4.553cm" svg:height="1.004cm" draw:z-index="15"><draw:object xlink:href="./Object 18" xlink:type="simple" xlink:show="embed" xlink:actuate="onLoad"/><draw:image xlink:href="./ObjectReplacements/Object 18" xlink:type="simple" xlink:show="embed" xlink:actuate="onLoad"/></draw:frame></text:span><text:s text:c="2"/>= <text:s text:c="2"/><draw:frame draw:style-name="fr2" draw:name="Oggetto19" text:anchor-type="as-char" svg:width="3.219cm" svg:height="0.61cm" draw:z-index="16"><draw:object xlink:href="./Object 19" xlink:type="simple" xlink:show="embed" xlink:actuate="onLoad"/><draw:image xlink:href="./ObjectReplacements/Object 19" xlink:type="simple" xlink:show="embed" xlink:actuate="onLoad"/></draw:frame><text:s/>= <text:s/><draw:frame draw:style-name="fr2" draw:name="Oggetto20" text:anchor-type="as-char" svg:width="2.118cm" svg:height="0.612cm" draw:z-index="17"><draw:object xlink:href="./Object 20" xlink:type="simple" xlink:show="embed" xlink:actuate="onLoad"/><draw:image xlink:href="./ObjectReplacements/Object 20" xlink:type="simple" xlink:show="embed" xlink:actuate="onLoad"/></draw:frame></text:p>
      <text:p text:style-name="P17"/>
      <text:p text:style-name="P4">Trigonometricamente si ha, prendendo <text:s/><text:span text:style-name="T2">x <text:s/>= <text:s/></text:span><text:span text:style-name="T2"><draw:frame draw:style-name="fr4" draw:name="Oggetto21" text:anchor-type="as-char" svg:y="-0.432cm" svg:width="0.944cm" svg:height="0.526cm" draw:z-index="18"><draw:object xlink:href="./Object 21" xlink:type="simple" xlink:show="embed" xlink:actuate="onLoad"/><draw:image xlink:href="./ObjectReplacements/Object 21" xlink:type="simple" xlink:show="embed" xlink:actuate="onLoad"/></draw:frame></text:span><text:s text:c="2"/>con <text:s/>0 <text:s/><draw:frame draw:style-name="fr2" draw:name="Oggetto22" text:anchor-type="as-char" svg:width="0.286cm" svg:height="0.471cm" draw:z-index="19"><draw:object xlink:href="./Object 22" xlink:type="simple" xlink:show="embed" xlink:actuate="onLoad"/><draw:image xlink:href="./ObjectReplacements/Object 22" xlink:type="simple" xlink:show="embed" xlink:actuate="onLoad"/></draw:frame><text:s text:c="2"/><text:span text:style-name="T2">x <text:s/></text:span><draw:frame draw:style-name="fr2" draw:name="Oggetto23" text:anchor-type="as-char" svg:width="0.286cm" svg:height="0.471cm" draw:z-index="20"><draw:object xlink:href="./Object 23" xlink:type="simple" xlink:show="embed" xlink:actuate="onLoad"/><draw:image xlink:href="./ObjectReplacements/Object 23" xlink:type="simple" xlink:show="embed" xlink:actuate="onLoad"/></draw:frame><text:s text:c="2"/>45° <text:s/>:</text:p>
      <text:p text:style-name="P4"/>
      <text:p text:style-name="P18">2<text:span text:style-name="T2">p <text:s/>= <text:s/></text:span><text:s/>2AD + CD + AB <text:s text:c="2"/>= <text:s text:c="2"/>4<text:span text:style-name="T2">r cosx </text:span>+ <text:s/>(2<text:span text:style-name="T2">r – </text:span>4<text:span text:style-name="T2">r cos</text:span><text:span text:style-name="T8">2</text:span><text:span text:style-name="T2">x</text:span>) + 2<text:span text:style-name="T2">r</text:span></text:p>
      <text:p text:style-name="P19">(vedi le relazioni valide per il triangolo rettangolo inscritto nel semicerchio) e quindi</text:p>
      <text:p text:style-name="P19"/>
      <text:p text:style-name="P7">2<text:span text:style-name="T2">p</text:span> <text:s/>= <text:s/>4<text:span text:style-name="T2">r </text:span><text:s/>– <text:s/>4<text:span text:style-name="T2">r cos</text:span><text:span text:style-name="T8">2</text:span><text:span text:style-name="T2">x <text:s/>+ </text:span>4<text:span text:style-name="T2">r cosx = <text:s/></text:span>4<text:span text:style-name="T2">r</text:span> (<text:span text:style-name="T2">sin</text:span><text:span text:style-name="T8">2</text:span><text:span text:style-name="T2">x + cosx</text:span> ) <text:s/>;</text:p>
      <text:p text:style-name="P20">l’area è data da</text:p>
      <text:p text:style-name="P20"/>
      <text:p text:style-name="P4"><text:span text:style-name="T2">A <text:s/>= <text:s/></text:span><draw:frame draw:style-name="fr2" draw:name="Oggetto24" text:anchor-type="as-char" svg:width="3.023cm" svg:height="1.004cm" draw:z-index="21"><draw:object xlink:href="./Object 24" xlink:type="simple" xlink:show="embed" xlink:actuate="onLoad"/><draw:image xlink:href="./ObjectReplacements/Object 24" xlink:type="simple" xlink:show="embed" xlink:actuate="onLoad"/></draw:frame><text:s text:c="3"/>= <text:s text:c="2"/><draw:frame draw:style-name="fr2" draw:name="Oggetto25" text:anchor-type="as-char" svg:width="6.137cm" svg:height="1.004cm" draw:z-index="22"><draw:object xlink:href="./Object 25" xlink:type="simple" xlink:show="embed" xlink:actuate="onLoad"/><draw:image xlink:href="./ObjectReplacements/Object 25" xlink:type="simple" xlink:show="embed" xlink:actuate="onLoad"/></draw:frame><text:s text:c="2"/>= <text:s text:c="2"/>4<text:span text:style-name="T2">r</text:span><text:span text:style-name="T8">2 </text:span><text:span text:style-name="T2">sin</text:span><text:span text:style-name="T8">3 </text:span><text:span text:style-name="T2">x cos x</text:span></text:p>
      <text:p text:style-name="P4"/>
      <text:p text:style-name="P4"/>
      <text:p text:style-name="P4"/>
      <text:p text:style-name="P21">3<text:span text:style-name="T4">. Triangolo isoscele inscritto in un cerchio di raggio</text:span><text:span text:style-name="T3"> <text:s/></text:span><text:span text:style-name="T12">r</text:span><text:span text:style-name="T2">. </text:span></text:p>
      <text:p text:style-name="P4">Supponiamo che AB sia la base, e CH l’altezza ad essa relativa. </text:p>
      <text:p text:style-name="P22">Poniamo <text:s/>CH = <text:s/><text:span text:style-name="T2">x</text:span> , <text:s/>con <text:s text:c="2"/>0 <text:span text:style-name="T6"></text:span> <text:span text:style-name="T2">x</text:span> <text:span text:style-name="T6"></text:span> <text:span text:style-name="T2">2</text:span><text:span text:style-name="T13">r</text:span></text:p>
      <text:p text:style-name="P22"><text:s/></text:p>
      <text:p text:style-name="P7"><draw:frame draw:style-name="fr1" draw:name="Immagine3" text:anchor-type="as-char" svg:width="9.34cm" svg:height="8.546cm" draw:z-index="23"><draw:image xlink:href="Pictures/100000000000016100000143F170D4C5.png" xlink:type="simple" xlink:show="embed" xlink:actuate="onLoad" draw:mime-type="image/png"/></draw:frame></text:p>
      <text:p text:style-name="P7"/>
      <text:p text:style-name="P4">Lo schema risolutivo consiste nel prolungare l’altezza <text:s/>CH <text:s/>fino al punto <text:s/>D, estremo opposto a C del diametro <text:s/>CD ; quindi costruiamo il triangolo CAD rettangolo in A perché inscritto in un semicerchio, cui possiamo applicare i <text:span text:style-name="T4">teoremi di Euclide</text:span>:</text:p>
      <text:p text:style-name="P4">applicando il primo teorema di Euclide per cui <text:s/>AC<text:span text:style-name="T5">2</text:span> <text:s text:c="2"/>= <text:s text:c="2"/>CH <text:span text:style-name="T6"></text:span> CD <text:s/>calcoliamo il lato obliquo – sostituendo <text:s/>CD <text:s text:c="2"/>= <text:s/>2<text:span text:style-name="T2">r</text:span> <text:s/>e <text:s/>CH <text:s text:c="2"/>= <text:s text:c="2"/><text:span text:style-name="T2">x</text:span> <text:s text:c="2"/>abbiamo <text:s/>AC<text:span text:style-name="T5">2 </text:span><text:s text:c="2"/>= <text:s text:c="2"/>2<text:span text:style-name="T2">rx</text:span> <text:s/>e quindi </text:p>
      <text:p text:style-name="P7">AC <text:s text:c="2"/>= <text:s text:c="2"/>BC <text:s text:c="2"/>= <text:s text:c="2"/><draw:frame draw:style-name="fr2" draw:name="Oggetto26" text:anchor-type="as-char" svg:width="0.942cm" svg:height="0.508cm" draw:z-index="24"><draw:object xlink:href="./Object 26" xlink:type="simple" xlink:show="embed" xlink:actuate="onLoad"/><draw:image xlink:href="./ObjectReplacements/Object 26" xlink:type="simple" xlink:show="embed" xlink:actuate="onLoad"/></draw:frame><text:s/></text:p>
      <text:p text:style-name="P4">Applicando il secondo di Euclide per cui <text:s/>AH<text:span text:style-name="T5">2</text:span> <text:s/>= <text:s text:c="2"/>CH <text:span text:style-name="T6"></text:span> HB <text:s/>otteniamo la base: sostituendo <text:s/>CH <text:s/>= <text:s/><text:span text:style-name="T2">x </text:span><text:s/>e <text:s/>HB <text:s/>= <text:s/>2<text:span text:style-name="T2">r <text:s/>- <text:s/>x <text:s text:c="2"/></text:span>abbiamo <text:s/>AH<text:span text:style-name="T5">2</text:span> <text:s text:c="2"/>= <text:s text:c="2"/><text:span text:style-name="T2">x</text:span> ( <text:span text:style-name="T2">2r <text:s/>- <text:s/>x</text:span> ) <text:s text:c="3"/><draw:frame draw:style-name="fr2" draw:name="Oggetto27" text:anchor-type="as-char" svg:width="0.386cm" svg:height="0.471cm" draw:z-index="25"><draw:object xlink:href="./Object 27" xlink:type="simple" xlink:show="embed" xlink:actuate="onLoad"/><draw:image xlink:href="./ObjectReplacements/Object 27" xlink:type="simple" xlink:show="embed" xlink:actuate="onLoad"/></draw:frame><text:s text:c="4"/>AH <text:s text:c="2"/>= <text:s text:c="3"/><draw:frame draw:style-name="fr2" draw:name="Oggetto28" text:anchor-type="as-char" svg:width="1.679cm" svg:height="0.579cm" draw:z-index="26"><draw:object xlink:href="./Object 28" xlink:type="simple" xlink:show="embed" xlink:actuate="onLoad"/><draw:image xlink:href="./ObjectReplacements/Object 28" xlink:type="simple" xlink:show="embed" xlink:actuate="onLoad"/></draw:frame><text:s/>e quindi</text:p>
      <text:p text:style-name="P4">AB <text:s text:c="2"/>= <text:s text:c="2"/>2AH <text:s text:c="2"/>= <text:s text:c="2"/>2<draw:frame draw:style-name="fr2" draw:name="Oggetto29" text:anchor-type="as-char" svg:width="1.679cm" svg:height="0.579cm" draw:z-index="27"><draw:object xlink:href="./Object 29" xlink:type="simple" xlink:show="embed" xlink:actuate="onLoad"/><draw:image xlink:href="./ObjectReplacements/Object 29" xlink:type="simple" xlink:show="embed" xlink:actuate="onLoad"/></draw:frame></text:p>
      <text:p text:style-name="P4">Il <text:span text:style-name="T2">perimetro</text:span> del triangolo è quindi <text:s text:c="2"/>2<text:span text:style-name="T2">p</text:span> <text:s/>= <text:s/>2<draw:frame draw:style-name="fr2" draw:name="Oggetto30" text:anchor-type="as-char" svg:width="0.942cm" svg:height="0.508cm" draw:z-index="28"><draw:object xlink:href="./Object 30" xlink:type="simple" xlink:show="embed" xlink:actuate="onLoad"/><draw:image xlink:href="./ObjectReplacements/Object 30" xlink:type="simple" xlink:show="embed" xlink:actuate="onLoad"/></draw:frame> <text:s/>+ <text:s/>2<draw:frame draw:style-name="fr2" draw:name="Oggetto31" text:anchor-type="as-char" svg:width="1.679cm" svg:height="0.579cm" draw:z-index="29"><draw:object xlink:href="./Object 31" xlink:type="simple" xlink:show="embed" xlink:actuate="onLoad"/><draw:image xlink:href="./ObjectReplacements/Object 31" xlink:type="simple" xlink:show="embed" xlink:actuate="onLoad"/></draw:frame></text:p>
      <text:p text:style-name="P4">L’<text:span text:style-name="T2">area </text:span>è data da<text:tab/><text:span text:style-name="T2">A</text:span> <text:s/>= <text:s/><text:span text:style-name="T2"><text:s/>x</text:span> <draw:frame draw:style-name="fr2" draw:name="Oggetto32" text:anchor-type="as-char" svg:width="1.679cm" svg:height="0.579cm" draw:z-index="30"><draw:object xlink:href="./Object 32" xlink:type="simple" xlink:show="embed" xlink:actuate="onLoad"/><draw:image xlink:href="./ObjectReplacements/Object 32" xlink:type="simple" xlink:show="embed" xlink:actuate="onLoad"/></draw:frame></text:p>
      <text:p text:style-name="P4"/>
      <text:p text:style-name="P8">Il triangolo isoscele <text:s/>di <text:span text:style-name="T4">perimetro massimo</text:span> si trova annullando la derivata di <text:span text:style-name="T2">p </text:span>: </text:p>
      <text:p text:style-name="P4"><text:span text:style-name="T2">p’</text:span> <text:s text:c="2"/>= <text:s text:c="2"/><draw:frame draw:style-name="fr2" draw:name="Oggetto33" text:anchor-type="as-char" svg:width="3.911cm" svg:height="1.111cm" draw:z-index="31"><draw:object xlink:href="./Object 33" xlink:type="simple" xlink:show="embed" xlink:actuate="onLoad"/><draw:image xlink:href="./ObjectReplacements/Object 33" xlink:type="simple" xlink:show="embed" xlink:actuate="onLoad"/></draw:frame><text:s text:c="2"/>= <text:s/><draw:frame draw:style-name="fr2" draw:name="Oggetto34" text:anchor-type="as-char" svg:width="4.999cm" svg:height="1.251cm" draw:z-index="32"><draw:object xlink:href="./Object 34" xlink:type="simple" xlink:show="embed" xlink:actuate="onLoad"/><draw:image xlink:href="./ObjectReplacements/Object 34" xlink:type="simple" xlink:show="embed" xlink:actuate="onLoad"/></draw:frame><text:s text:c="2"/>= <text:s/><draw:frame draw:style-name="fr2" draw:name="Oggetto35" text:anchor-type="as-char" svg:width="4.671cm" svg:height="1.18cm" draw:z-index="33"><draw:object xlink:href="./Object 35" xlink:type="simple" xlink:show="embed" xlink:actuate="onLoad"/><draw:image xlink:href="./ObjectReplacements/Object 35" xlink:type="simple" xlink:show="embed" xlink:actuate="onLoad"/></draw:frame><text:s text:c="2"/>quindi annullando il numeratore otteniamo la eq.</text:p>
      <text:p text:style-name="P23"><draw:frame draw:style-name="fr2" draw:name="Oggetto36" text:anchor-type="as-char" svg:width="1.926cm" svg:height="0.579cm" draw:z-index="37"><draw:object xlink:href="./Object 36" xlink:type="simple" xlink:show="embed" xlink:actuate="onLoad"/><draw:image xlink:href="./ObjectReplacements/Object 36" xlink:type="simple" xlink:show="embed" xlink:actuate="onLoad"/></draw:frame><text:s text:c="2"/>= <text:s/>2<text:span text:style-name="T2">x </text:span>– 2<text:span text:style-name="T2">r <text:s/></text:span><text:span text:style-name="T2"><draw:frame draw:style-name="fr2" draw:name="Oggetto37" text:anchor-type="as-char" svg:width="0.386cm" svg:height="0.471cm" draw:z-index="38"><draw:object xlink:href="./Object 37" xlink:type="simple" xlink:show="embed" xlink:actuate="onLoad"/><draw:image xlink:href="./ObjectReplacements/Object 37" xlink:type="simple" xlink:show="embed" xlink:actuate="onLoad"/></draw:frame></text:span><text:span text:style-name="T2"><text:s text:c="2"/>4x</text:span><text:span text:style-name="T8">2</text:span><text:span text:style-name="T2"> -8rx+4r</text:span><text:span text:style-name="T8">2</text:span><text:span text:style-name="T2"> = <text:s/>4r</text:span><text:span text:style-name="T8">2 </text:span><text:span text:style-name="T2">– 2rx <text:s/></text:span><text:span text:style-name="T2"><draw:frame draw:style-name="fr2" draw:name="Oggetto210" text:anchor-type="as-char" svg:width="0.386cm" svg:height="0.471cm" draw:z-index="172"><draw:object xlink:href="./Object 210" xlink:type="simple" xlink:show="embed" xlink:actuate="onLoad"/><draw:image xlink:href="./ObjectReplacements/Object 210" xlink:type="simple" xlink:show="embed" xlink:actuate="onLoad"/><svg:desc>formula</svg:desc></draw:frame></text:span><text:span text:style-name="T2"><text:s text:c="2"/>4x</text:span><text:span text:style-name="T8">2</text:span><text:span text:style-name="T2"> – 6rx = 0 <text:s text:c="3"/></text:span><text:span text:style-name="T14"><draw:frame draw:style-name="fr2" draw:name="Oggetto38" text:anchor-type="as-char" svg:width="0.386cm" svg:height="0.471cm" draw:z-index="86"><draw:object xlink:href="./Object 38" xlink:type="simple" xlink:show="embed" xlink:actuate="onLoad"/><draw:image xlink:href="./ObjectReplacements/Object 38" xlink:type="simple" xlink:show="embed" xlink:actuate="onLoad"/></draw:frame></text:span><text:span text:style-name="T2"><text:s text:c="2"/>x = </text:span><text:span text:style-name="T14"><draw:frame draw:style-name="fr2" draw:name="Oggetto39" text:anchor-type="as-char" svg:width="0.587cm" svg:height="1.004cm" draw:z-index="195"><draw:object xlink:href="./Object 39" xlink:type="simple" xlink:show="embed" xlink:actuate="onLoad"/><draw:image xlink:href="./ObjectReplacements/Object 39" xlink:type="simple" xlink:show="embed" xlink:actuate="onLoad"/></draw:frame></text:span></text:p>
      <text:p text:style-name="P24">che corrisponde al triangolo equilatero. Ciò può essere confermato osservando che – in base ai due teoremi di Euclide – il lato obliquo del triangolo <text:span text:style-name="T15">equilatero</text:span> inscritto è <draw:frame draw:style-name="fr2" draw:name="Oggetto40" text:anchor-type="as-char" svg:width="1.344cm" svg:height="1.09cm" draw:z-index="34"><draw:object xlink:href="./Object 40" xlink:type="simple" xlink:show="embed" xlink:actuate="onLoad"/><draw:image xlink:href="./ObjectReplacements/Object 40" xlink:type="simple" xlink:show="embed" xlink:actuate="onLoad"/></draw:frame><text:s/>= <text:s/><draw:frame draw:style-name="fr2" draw:name="Oggetto41" text:anchor-type="as-char" svg:width="0.764cm" svg:height="0.508cm" draw:z-index="39"><draw:object xlink:href="./Object 41" xlink:type="simple" xlink:show="embed" xlink:actuate="onLoad"/><draw:image xlink:href="./ObjectReplacements/Object 41" xlink:type="simple" xlink:show="embed" xlink:actuate="onLoad"/></draw:frame><text:s/>che <text:span text:style-name="T16">coincide con il risultato dato dal</text:span> teorema della corda, mentre la base è <draw:frame draw:style-name="fr2" draw:name="Oggetto42" text:anchor-type="as-char" svg:width="2.535cm" svg:height="1.214cm" draw:z-index="40"><draw:object xlink:href="./Object 42" xlink:type="simple" xlink:show="embed" xlink:actuate="onLoad"/><draw:image xlink:href="./ObjectReplacements/Object 42" xlink:type="simple" xlink:show="embed" xlink:actuate="onLoad"/></draw:frame><text:s/>= <text:s/><draw:frame draw:style-name="fr2" draw:name="Oggetto43" text:anchor-type="as-char" svg:width="1.686cm" svg:height="1.162cm" draw:z-index="41"><draw:object xlink:href="./Object 43" xlink:type="simple" xlink:show="embed" xlink:actuate="onLoad"/><draw:image xlink:href="./ObjectReplacements/Object 43" xlink:type="simple" xlink:show="embed" xlink:actuate="onLoad"/></draw:frame><text:s text:c="2"/>= <text:s text:c="2"/><draw:frame draw:style-name="fr2" draw:name="Oggetto44" text:anchor-type="as-char" svg:width="0.764cm" svg:height="0.508cm" draw:z-index="42"><draw:object xlink:href="./Object 44" xlink:type="simple" xlink:show="embed" xlink:actuate="onLoad"/><draw:image xlink:href="./ObjectReplacements/Object 44" xlink:type="simple" xlink:show="embed" xlink:actuate="onLoad"/></draw:frame><text:s text:c="2"/>come il lato obliquo.</text:p>
      <text:p text:style-name="P21">Alcune osservazioni importanti. Anzitutto, benché il risultato ottenuto sia corretto, nella soluzione proposta mancano passaggi essenziali. In linea di principio, se si cerca il massimo o il minimo di una funzione continua il cui dominio è un intervallo chiuso limitato <text:s/>[ a ; b ] come in questo caso, è necessario considerare la possibilità che i valori estremi della funzione cadano negli estremi del dominio e non corrispondano all’annullarsi della derivata prima. Nel problema considerato – e in genere nei problemi in cui si cercano perimetro o area o volume massimo – questa eventualità è da escludere, perché generalmente gli estremi del dominio corrispondono a valori nulli della funzione di cui cerchiamo il massimo o a minimi locali (nel problema considerato per <text:s/>x = 0 si trova p = 0, per <text:span text:style-name="T7">x</text:span> = 2<text:span text:style-name="T7">r </text:span><text:s/>si ha <text:s/><text:span text:style-name="T7">p </text:span><text:s/>= 2<text:span text:style-name="T7">r</text:span> <text:s/>– <text:span text:style-name="T7">p</text:span> è la metà del perimetro 2<text:span text:style-name="T7">p</text:span>). Tuttavia, l’analisi completa di un problema in generale richiede che i valori della funzione debbano essere confrontati con la soluzione che annulla la derivata.</text:p>
      <text:p text:style-name="P4"/>
      <text:p text:style-name="P4">In secondo luogo, nella ricerca della soluzione ho trascurato <draw:frame draw:style-name="fr2" draw:name="Oggetto45" text:anchor-type="as-char" svg:width="0.54cm" svg:height="0.508cm" draw:z-index="43"><draw:object xlink:href="./Object 45" xlink:type="simple" xlink:show="embed" xlink:actuate="onLoad"/><draw:image xlink:href="./ObjectReplacements/Object 45" xlink:type="simple" xlink:show="embed" xlink:actuate="onLoad"/></draw:frame><text:s/>= <text:s/>0 <text:s/>e di nuovo <text:s/><text:span text:style-name="T7">x</text:span> = 0 <text:s/>quando si risolve l’equazione di secondo grado ottenuta elevando al quadrato. Ciò è localmente giustificato da quanto appena detto, e dall’annullarsi del denominatore della derivata, ma le soluzioni algebriche ottenute vanno comunque prese in considerazione.</text:p>
      <text:p text:style-name="P4">L’ eq. di secondo grado è stata ottenuta elevando al quadrato i membri di un’eq. irrazionale del tipo <draw:frame draw:style-name="fr2" draw:name="Oggetto46" text:anchor-type="as-char" svg:width="0.635cm" svg:height="0.508cm" draw:z-index="44"><draw:object xlink:href="./Object 46" xlink:type="simple" xlink:show="embed" xlink:actuate="onLoad"/><draw:image xlink:href="./ObjectReplacements/Object 46" xlink:type="simple" xlink:show="embed" xlink:actuate="onLoad"/></draw:frame><text:s text:c="2"/>= <text:s text:c="2"/>B <text:s text:c="2"/>, nella quale si suppone per coerenza del segno che debba essere <text:s/>B &gt; 0, cioè nel nostro caso <text:s/>2x – 2r <text:s/>&gt; <text:s/>0 <text:s text:c="2"/>quindi <text:span text:style-name="T7"><text:s/>x &gt; <text:s/>r</text:span> . Una soluzione che non rispetti questa condizione sul segno di <text:s/>B <text:s/>non è una soluzione, e ciò va discusso.</text:p>
      <text:p text:style-name="P4">Infine, dal punto di vista analitico non abbiamo ancora dimostrato che <text:s/><text:span text:style-name="T7">x</text:span> <text:s/>= <text:s/><draw:frame draw:style-name="fr2" draw:name="Oggetto47" text:anchor-type="as-char" svg:width="0.587cm" svg:height="1.004cm" draw:z-index="45"><draw:object xlink:href="./Object 47" xlink:type="simple" xlink:show="embed" xlink:actuate="onLoad"/><draw:image xlink:href="./ObjectReplacements/Object 47" xlink:type="simple" xlink:show="embed" xlink:actuate="onLoad"/></draw:frame><text:s/>è veramente un punto di massimo, anche se è geometricamente evidente. Possiamo considerare il sistema misto</text:p>
      <text:p text:style-name="P4"/>
      <text:p text:style-name="P25"><draw:frame draw:style-name="fr2" draw:name="Oggetto48" text:anchor-type="as-char" svg:width="4.671cm" svg:height="1.18cm" draw:z-index="46"><draw:object xlink:href="./Object 48" xlink:type="simple" xlink:show="embed" xlink:actuate="onLoad"/><draw:image xlink:href="./ObjectReplacements/Object 48" xlink:type="simple" xlink:show="embed" xlink:actuate="onLoad"/></draw:frame><text:tab/>&gt; <text:s text:c="2"/>0 <text:s text:c="2"/><text:span text:style-name="T17">con <text:s text:c="2"/>0 <text:s/></text:span><text:span text:style-name="T17"><draw:frame draw:style-name="fr2" draw:name="Oggetto49" text:anchor-type="as-char" svg:width="0.286cm" svg:height="0.471cm" draw:z-index="196"><draw:object xlink:href="./Object 49" xlink:type="simple" xlink:show="embed" xlink:actuate="onLoad"/><draw:image xlink:href="./ObjectReplacements/Object 49" xlink:type="simple" xlink:show="embed" xlink:actuate="onLoad"/><svg:desc>formula</svg:desc></draw:frame></text:span><text:span text:style-name="T17"><text:s text:c="2"/></text:span><text:span text:style-name="T18">x <text:s text:c="2"/></text:span><text:span text:style-name="T17"><draw:frame draw:style-name="fr2" draw:name="Oggetto50" text:anchor-type="as-char" svg:width="0.286cm" svg:height="0.471cm" draw:z-index="197"><draw:object xlink:href="./Object 50" xlink:type="simple" xlink:show="embed" xlink:actuate="onLoad"/><draw:image xlink:href="./ObjectReplacements/Object 50" xlink:type="simple" xlink:show="embed" xlink:actuate="onLoad"/><svg:desc>formula</svg:desc></draw:frame></text:span><text:span text:style-name="T17"><text:s text:c="3"/>2</text:span><text:span text:style-name="T18">r</text:span></text:p>
      <text:p text:style-name="P7"><text:span text:style-name="T2"/></text:p>
      <text:p text:style-name="P4">Dato che le radici sono positive, resta da risolvere la dis. <text:s/><draw:frame draw:style-name="fr2" draw:name="Oggetto51" text:anchor-type="as-char" svg:width="1.926cm" svg:height="0.579cm" draw:z-index="47"><draw:object xlink:href="./Object 51" xlink:type="simple" xlink:show="embed" xlink:actuate="onLoad"/><draw:image xlink:href="./ObjectReplacements/Object 51" xlink:type="simple" xlink:show="embed" xlink:actuate="onLoad"/></draw:frame><text:s text:c="2"/>&gt; <text:s/>2<text:span text:style-name="T2">x </text:span>– 2<text:span text:style-name="T2">r </text:span><text:s/>.</text:p>
      <text:p text:style-name="P4"/>
      <text:p text:style-name="P8">Per quanto riguarda il triangolo di <text:span text:style-name="T4">area massima</text:span>, abbiamo</text:p>
      <text:p text:style-name="P4"><text:span text:style-name="T2">A’</text:span> <text:s/>= <text:s/>D (<text:span text:style-name="T2"> x</text:span><draw:frame draw:style-name="fr2" draw:name="Oggetto52" text:anchor-type="as-char" svg:width="1.679cm" svg:height="0.579cm" draw:z-index="48"><draw:object xlink:href="./Object 52" xlink:type="simple" xlink:show="embed" xlink:actuate="onLoad"/><draw:image xlink:href="./ObjectReplacements/Object 52" xlink:type="simple" xlink:show="embed" xlink:actuate="onLoad"/></draw:frame>) <text:s/>che è <text:span text:style-name="T19">l</text:span>a der. di un prodotto. Dato che <text:s/><text:span text:style-name="T2">x &gt; 0 </text:span>, portiamo <text:s/><text:span text:style-name="T2">x <text:s/></text:span>sotto radice e otteniamo<text:tab/><text:span text:style-name="T2">A</text:span> <text:s text:c="2"/>= <text:s text:c="2"/><draw:frame draw:style-name="fr2" draw:name="Oggetto53" text:anchor-type="as-char" svg:width="1.861cm" svg:height="0.579cm" draw:z-index="49"><draw:object xlink:href="./Object 53" xlink:type="simple" xlink:show="embed" xlink:actuate="onLoad"/><draw:image xlink:href="./ObjectReplacements/Object 53" xlink:type="simple" xlink:show="embed" xlink:actuate="onLoad"/></draw:frame><text:s/>- <text:s/>nel calcolo della derivata la radice si può trascurare (il massimo di una radice coincide col massimo del radicando) e quindi <text:s text:c="2"/>D (2<text:span text:style-name="T2">rx</text:span><text:span text:style-name="T8">3</text:span><text:span text:style-name="T2"> – x</text:span><text:span text:style-name="T8">4</text:span><text:span text:style-name="T2"> </text:span>) <text:s/>= <text:s text:c="2"/><text:span text:style-name="T2">6rx</text:span><text:span text:style-name="T8">2</text:span><text:span text:style-name="T2"> – 4x</text:span><text:span text:style-name="T8">3</text:span><text:span text:style-name="T2"> <text:s text:c="2"/>= <text:s/>0 <text:s/>se <text:s text:c="2"/>x = 0 </text:span><text:s/>(che non interessa) e <text:s/><text:span text:style-name="T2">x <text:s/>= <text:s/></text:span><text:span text:style-name="T2"><draw:frame draw:style-name="fr2" draw:name="Oggetto54" text:anchor-type="as-char" svg:width="0.587cm" svg:height="1.004cm" draw:z-index="50"><draw:object xlink:href="./Object 54" xlink:type="simple" xlink:show="embed" xlink:actuate="onLoad"/><draw:image xlink:href="./ObjectReplacements/Object 54" xlink:type="simple" xlink:show="embed" xlink:actuate="onLoad"/></draw:frame></text:span><text:s/>, che corrisponde al triangolo di <text:s/>2<text:span text:style-name="T2">p <text:s/></text:span>max , cioè equilatero. </text:p>
      <text:p text:style-name="P4">In questo caso, la conferma che si tratta di un massimo può essere ottenuta dal segno della der. <text:span text:style-name="T20">s</text:span>econda <text:span text:style-name="T20">del quadrato dell’area</text:span>, che è <text:s/><text:span text:style-name="T2">A’’ <text:s/>= <text:s/>12rx <text:s/>- <text:s/>12x</text:span><text:span text:style-name="T8">2 </text:span><text:span text:style-name="T2">e che è negativa per <text:s/>x = <text:s/></text:span><text:span text:style-name="T2"><draw:frame draw:style-name="fr2" draw:name="Oggetto55" text:anchor-type="as-char" svg:width="0.587cm" svg:height="1.004cm" draw:z-index="51"><draw:object xlink:href="./Object 55" xlink:type="simple" xlink:show="embed" xlink:actuate="onLoad"/><draw:image xlink:href="./ObjectReplacements/Object 55" xlink:type="simple" xlink:show="embed" xlink:actuate="onLoad"/></draw:frame></text:span><text:span text:style-name="T2">.</text:span></text:p>
      <text:p text:style-name="P26"><text:span text:style-name="T3">Soluzioni trigonometriche</text:span><text:span text:style-name="T4"> – </text:span>specie per il calcolo del perimetro, il metodo euclideo applicato sembra essere complicato dal punto di vista del calcolo. Ciò induce a considerare la possibilità di cercare una <text:span text:style-name="T2">soluzione trigonometrica </text:span>dello schema del triangolo isoscele inscritto, nella quale l’incognita <text:s/><text:span text:style-name="T2">x </text:span>sia p.es. la metà dell’angolo opposto alla base, cioè <text:s/><draw:frame draw:style-name="fr2" draw:name="Oggetto56" text:anchor-type="as-char" svg:width="1.145cm" svg:height="0.674cm" draw:z-index="52"><draw:object xlink:href="./Object 56" xlink:type="simple" xlink:show="embed" xlink:actuate="onLoad"/><draw:image xlink:href="./ObjectReplacements/Object 56" xlink:type="simple" xlink:show="embed" xlink:actuate="onLoad"/></draw:frame><text:s text:c="2"/>= <text:s/><draw:frame draw:style-name="fr2" draw:name="Oggetto57" text:anchor-type="as-char" svg:width="1.106cm" svg:height="0.674cm" draw:z-index="53"><draw:object xlink:href="./Object 57" xlink:type="simple" xlink:show="embed" xlink:actuate="onLoad"/><draw:image xlink:href="./ObjectReplacements/Object 57" xlink:type="simple" xlink:show="embed" xlink:actuate="onLoad"/></draw:frame>. E’ evidente che deve essere <text:s/>0 <text:s/><draw:frame draw:style-name="fr2" draw:name="Oggetto58" text:anchor-type="as-char" svg:width="0.286cm" svg:height="0.471cm" draw:z-index="54"><draw:object xlink:href="./Object 58" xlink:type="simple" xlink:show="embed" xlink:actuate="onLoad"/><draw:image xlink:href="./ObjectReplacements/Object 58" xlink:type="simple" xlink:show="embed" xlink:actuate="onLoad"/></draw:frame><text:s text:c="2"/><text:span text:style-name="T2">x </text:span><draw:frame draw:style-name="fr2" draw:name="Oggetto59" text:anchor-type="as-char" svg:width="0.286cm" svg:height="0.471cm" draw:z-index="55"><draw:object xlink:href="./Object 59" xlink:type="simple" xlink:show="embed" xlink:actuate="onLoad"/><draw:image xlink:href="./ObjectReplacements/Object 59" xlink:type="simple" xlink:show="embed" xlink:actuate="onLoad"/></draw:frame><text:s text:c="2"/>2<text:span text:style-name="T2">r.</text:span> Anche trigonometricamente la chiave di volta del problema è la costruzione del triangolo rettangolo <text:s/>CAD, nel quale</text:p>
      <text:p text:style-name="P26">AC <text:s text:c="2"/>= <text:s text:c="2"/>BC <text:s text:c="2"/>= <text:s text:c="2"/>2<text:span text:style-name="T2">r cosx <text:s/></text:span>e <text:s/>AB <text:s/>= <text:s/>2 AH <text:s/>= <text:s/>2AC <text:span text:style-name="T2">sinx</text:span> <text:s/>= <text:s/>2 (2<text:span text:style-name="T2">r cosx sinx </text:span>) = <text:s/>4<text:span text:style-name="T2">r sinx</text:span> <text:span text:style-name="T2">cosx</text:span></text:p>
      <text:p text:style-name="P27">(a questo risultato possiamo anche giungere col teorema della corda per cui <text:s/></text:p>
      <text:p text:style-name="P8"><text:soft-page-break/>AB <text:s/>= <text:s/>2<text:span text:style-name="T2">r sin 2x <text:s/>= <text:s/>2r (2sinx c</text:span><text:span text:style-name="T21">osx). </text:span>Per l’altezza si ha invece <text:s/>CH <text:s/>= <text:s/>2<text:span text:style-name="T2">r cosx cosx <text:s/>= <text:s/></text:span>2<text:span text:style-name="T2">r cos</text:span><text:span text:style-name="T8">2</text:span><text:span text:style-name="T2">x .</text:span> Abbiamo quindi le formule trigonometriche</text:p>
      <text:p text:style-name="P28">2<text:span text:style-name="T2">p</text:span> <text:s/>= <text:s/>4<text:span text:style-name="T2">r cosx <text:s/>+ <text:s/>4r sinxcosx <text:s/>= <text:s/></text:span>4<text:span text:style-name="T2">r</text:span> <text:span text:style-name="T2">cosx </text:span>(1 + <text:span text:style-name="T2">sinx</text:span>) <text:s/>oppure <text:s text:c="2"/>2<text:span text:style-name="T2">r</text:span> ( 2<text:span text:style-name="T2">cosx</text:span> + <text:span text:style-name="T2">sin 2x </text:span>) ,</text:p>
      <text:p text:style-name="P7"><text:span text:style-name="T2">A <text:s/>= <text:s/></text:span>4<text:span text:style-name="T2">r</text:span><text:span text:style-name="T22">2</text:span><text:span text:style-name="T2"> sinxcos</text:span><text:span text:style-name="T8">3</text:span><text:span text:style-name="T2">x.</text:span></text:p>
      <text:p text:style-name="P4"/>
      <text:p text:style-name="P4">Lo studio dei massimi del perimetro e dell’area non presenta particolare difficoltà, a parte il fatto che nella derivata dell’area si ottiene <text:s/>un’espressione di quarto grado: <text:s/><text:span text:style-name="T2">cos</text:span><text:span text:style-name="T8">4</text:span><text:span text:style-name="T2">x – 3sin</text:span><text:span text:style-name="T8">2</text:span><text:span text:style-name="T2">x cos</text:span><text:span text:style-name="T8">2</text:span><text:span text:style-name="T2">x <text:s/></text:span>che conduce all’equazione <text:s/><text:span text:style-name="T2">cos</text:span><text:span text:style-name="T8">2</text:span><text:span text:style-name="T2">x </text:span>( <text:span text:style-name="T2">cos</text:span><text:span text:style-name="T8">2</text:span><text:span text:style-name="T2">x – 3sin</text:span><text:span text:style-name="T8">2</text:span><text:span text:style-name="T2">x</text:span> ) = 0 <text:s/>e alla disequazione associata (per confermare che si tratta di un massimo).</text:p>
      <text:p text:style-name="P4">Dallo schema del triangolo isoscele inscritto si passa al</text:p>
      <text:p text:style-name="P4"/>
      <text:p text:style-name="P4">4.<text:span text:style-name="T4"> Cono inscritto in una sfera</text:span></text:p>
      <text:p text:style-name="P13"/>
      <text:p text:style-name="P8">La figura solida che corrisponde a un problema sul cono (circolare retto) si ottiene ruotando la figura piana (il triangolo isoscele inscritto) intorno al diametro contenente l’altezza. Perciò le dimensioni lineari rimangono le stesse, e lo schema risolutivo elaborato per il triangolo isoscele inscritto può essere applicato tale e quale, con la seguente interpretazione:</text:p>
      <text:p text:style-name="P4"><text:span text:style-name="T2">h <text:s/>= <text:s/>altezza del cono <text:s/>= <text:s/></text:span>CH <text:s/>= <text:s/><text:span text:style-name="T2">x</text:span><text:tab/>oppure<text:tab/><text:tab/>2<text:span text:style-name="T2">r cos</text:span><text:span text:style-name="T8">2</text:span><text:span text:style-name="T2">x</text:span></text:p>
      <text:p text:style-name="P4"><text:span text:style-name="T2">r</text:span><text:span text:style-name="T23">b</text:span><text:span text:style-name="T2"> <text:s/>= <text:s/>raggio di base del cono <text:s/>= <text:s/></text:span>AH <text:s/>= <text:s/><draw:frame draw:style-name="fr2" draw:name="Oggetto60" text:anchor-type="as-char" svg:width="1.679cm" svg:height="0.579cm" draw:z-index="56"><draw:object xlink:href="./Object 60" xlink:type="simple" xlink:show="embed" xlink:actuate="onLoad"/><draw:image xlink:href="./ObjectReplacements/Object 60" xlink:type="simple" xlink:show="embed" xlink:actuate="onLoad"/></draw:frame><text:tab/>oppure<text:tab/> <text:s text:c="2"/>2<text:span text:style-name="T2">r sinx cosx</text:span> <text:s text:c="3"/></text:p>
      <text:p text:style-name="P4"><text:span text:style-name="T2">a</text:span> <text:s/>= <text:s text:c="2"/><text:span text:style-name="T2">apotema del cono</text:span> <text:s/>= <text:s/>AC <text:s text:c="2"/>= <text:s/><draw:frame draw:style-name="fr2" draw:name="Oggetto61" text:anchor-type="as-char" svg:width="0.942cm" svg:height="0.508cm" draw:z-index="57"><draw:object xlink:href="./Object 61" xlink:type="simple" xlink:show="embed" xlink:actuate="onLoad"/><draw:image xlink:href="./ObjectReplacements/Object 61" xlink:type="simple" xlink:show="embed" xlink:actuate="onLoad"/></draw:frame><text:tab/>oppure<text:tab/> <text:s text:c="2"/>2<text:span text:style-name="T2">r cosx</text:span></text:p>
      <text:p text:style-name="P4"/>
      <text:p text:style-name="P8">Possiamo quindi considerare:</text:p>
      <text:p text:style-name="P8">la <text:span text:style-name="T2">superficie laterale <text:s/>S</text:span><text:span text:style-name="T23">l</text:span><text:span text:style-name="T2"> <text:s/>= <text:s/></text:span><text:span text:style-name="T2"><draw:frame draw:style-name="fr2" draw:name="Oggetto62" text:anchor-type="as-char" svg:width="0.891cm" svg:height="0.564cm" draw:z-index="58"><draw:object xlink:href="./Object 62" xlink:type="simple" xlink:show="embed" xlink:actuate="onLoad"/><draw:image xlink:href="./ObjectReplacements/Object 62" xlink:type="simple" xlink:show="embed" xlink:actuate="onLoad"/></draw:frame></text:span><text:span text:style-name="T2"><text:s/>= <text:s/></text:span><text:span text:style-name="T2"><draw:frame draw:style-name="fr2" draw:name="Oggetto63" text:anchor-type="as-char" svg:width="3.152cm" svg:height="0.579cm" draw:z-index="59"><draw:object xlink:href="./Object 63" xlink:type="simple" xlink:show="embed" xlink:actuate="onLoad"/><draw:image xlink:href="./ObjectReplacements/Object 63" xlink:type="simple" xlink:show="embed" xlink:actuate="onLoad"/></draw:frame></text:span><text:span text:style-name="T2"><text:s/>= <text:s/></text:span><text:span text:style-name="T2"><draw:frame draw:style-name="fr2" draw:name="Oggetto64" text:anchor-type="as-char" svg:width="3.036cm" svg:height="0.579cm" draw:z-index="60"><draw:object xlink:href="./Object 64" xlink:type="simple" xlink:show="embed" xlink:actuate="onLoad"/><draw:image xlink:href="./ObjectReplacements/Object 64" xlink:type="simple" xlink:show="embed" xlink:actuate="onLoad"/></draw:frame></text:span><text:span text:style-name="T2"><text:s/></text:span><text:s text:c="2"/>oppure <text:s/></text:p>
      <text:p text:style-name="P8"><text:span text:style-name="T24"></text:span>(2<text:span text:style-name="T2">R sinx cosx</text:span>) (2<text:span text:style-name="T2">Rcosx</text:span> )<text:tab/>=<text:tab/><draw:frame draw:style-name="fr2" draw:name="Oggetto65" text:anchor-type="as-char" svg:width="2.859cm" svg:height="0.536cm" draw:z-index="61"><draw:object xlink:href="./Object 65" xlink:type="simple" xlink:show="embed" xlink:actuate="onLoad"/><draw:image xlink:href="./ObjectReplacements/Object 65" xlink:type="simple" xlink:show="embed" xlink:actuate="onLoad"/></draw:frame> </text:p>
      <text:p text:style-name="P8">la <text:span text:style-name="T2">superficie totale <text:s/>S</text:span><text:span text:style-name="T23">T</text:span><text:span text:style-name="T2"> <text:s/>= <text:s/></text:span><text:span text:style-name="T2"><draw:frame draw:style-name="fr2" draw:name="Oggetto66" text:anchor-type="as-char" svg:width="1.879cm" svg:height="0.573cm" draw:z-index="62"><draw:object xlink:href="./Object 66" xlink:type="simple" xlink:show="embed" xlink:actuate="onLoad"/><draw:image xlink:href="./ObjectReplacements/Object 66" xlink:type="simple" xlink:show="embed" xlink:actuate="onLoad"/></draw:frame></text:span><text:span text:style-name="T2"><text:s text:c="2"/>= <text:s/></text:span><text:span text:style-name="T2"><draw:frame draw:style-name="fr2" draw:name="Oggetto67" text:anchor-type="as-char" svg:width="6.07cm" svg:height="0.61cm" draw:z-index="63"><draw:object xlink:href="./Object 67" xlink:type="simple" xlink:show="embed" xlink:actuate="onLoad"/><draw:image xlink:href="./ObjectReplacements/Object 67" xlink:type="simple" xlink:show="embed" xlink:actuate="onLoad"/></draw:frame></text:span><text:s text:c="3"/>oppure</text:p>
      <text:p text:style-name="P8"><text:span text:style-name="T24"></text:span>(2<text:span text:style-name="T2">R sinx cosx</text:span>) (2<text:span text:style-name="T2">R sinx cosx + </text:span>2<text:span text:style-name="T2">Rcosx</text:span>) <text:s text:c="2"/>= <text:s text:c="2"/><draw:frame draw:style-name="fr2" draw:name="Oggetto68" text:anchor-type="as-char" svg:width="5.572cm" svg:height="0.568cm" draw:z-index="64"><draw:object xlink:href="./Object 68" xlink:type="simple" xlink:show="embed" xlink:actuate="onLoad"/><draw:image xlink:href="./ObjectReplacements/Object 68" xlink:type="simple" xlink:show="embed" xlink:actuate="onLoad"/></draw:frame></text:p>
      <text:p text:style-name="P29">il <text:span text:style-name="T2">volume <text:s/>V <text:s/>= <text:s/></text:span><text:span text:style-name="T2"><draw:frame draw:style-name="fr2" draw:name="Oggetto69" text:anchor-type="as-char" svg:width="1.055cm" svg:height="1.004cm" draw:z-index="65"><draw:object xlink:href="./Object 69" xlink:type="simple" xlink:show="embed" xlink:actuate="onLoad"/><draw:image xlink:href="./ObjectReplacements/Object 69" xlink:type="simple" xlink:show="embed" xlink:actuate="onLoad"/></draw:frame></text:span><text:span text:style-name="T2"><text:s/>= <text:s/></text:span><text:span text:style-name="T2"><draw:frame draw:style-name="fr2" draw:name="Oggetto70" text:anchor-type="as-char" svg:width="2.542cm" svg:height="1.004cm" draw:z-index="66"><draw:object xlink:href="./Object 70" xlink:type="simple" xlink:show="embed" xlink:actuate="onLoad"/><draw:image xlink:href="./ObjectReplacements/Object 70" xlink:type="simple" xlink:show="embed" xlink:actuate="onLoad"/></draw:frame></text:span><text:span text:style-name="T2"><text:s/>= <text:s/></text:span><text:span text:style-name="T2"><draw:frame draw:style-name="fr2" draw:name="Oggetto71" text:anchor-type="as-char" svg:width="2.434cm" svg:height="1.004cm" draw:z-index="67"><draw:object xlink:href="./Object 71" xlink:type="simple" xlink:show="embed" xlink:actuate="onLoad"/><draw:image xlink:href="./ObjectReplacements/Object 71" xlink:type="simple" xlink:show="embed" xlink:actuate="onLoad"/></draw:frame></text:span><text:tab/> <text:s text:c="2"/>oppure<text:tab/><text:tab/></text:p>
      <text:p text:style-name="P4"><draw:frame draw:style-name="fr2" draw:name="Oggetto72" text:anchor-type="as-char" svg:width="0.393cm" svg:height="1.004cm" draw:z-index="68"><draw:object xlink:href="./Object 72" xlink:type="simple" xlink:show="embed" xlink:actuate="onLoad"/><draw:image xlink:href="./ObjectReplacements/Object 72" xlink:type="simple" xlink:show="embed" xlink:actuate="onLoad"/></draw:frame><text:s/>(2<text:span text:style-name="T2">R sinx cosx</text:span>)<text:span text:style-name="T5">2</text:span>(2<text:span text:style-name="T2">R cos</text:span><text:span text:style-name="T8">2</text:span><text:span text:style-name="T2">x</text:span> )<text:tab/>= <text:s text:c="2"/><draw:frame draw:style-name="fr2" draw:name="Oggetto73" text:anchor-type="as-char" svg:width="0.66cm" svg:height="1.004cm" draw:z-index="69"><draw:object xlink:href="./Object 73" xlink:type="simple" xlink:show="embed" xlink:actuate="onLoad"/><draw:image xlink:href="./ObjectReplacements/Object 73" xlink:type="simple" xlink:show="embed" xlink:actuate="onLoad"/></draw:frame><text:span text:style-name="T2">R</text:span><text:span text:style-name="T8">3 </text:span><text:span text:style-name="T2">sin</text:span><text:span text:style-name="T8">2</text:span><text:span text:style-name="T2">x cos</text:span><text:span text:style-name="T8">4</text:span><text:span text:style-name="T2">x .</text:span></text:p>
      <text:p text:style-name="P4"/>
      <text:p text:style-name="P4">Confrontando la formula trigonometrica del volume con quella della superficie laterale, si nota che <text:span text:style-name="T2">V </text:span><text:s/>è proporzionale al quadrato di <text:span text:style-name="T2">S</text:span><text:span text:style-name="T23">l</text:span><text:span text:style-name="T25"> </text:span>. Ora, se una grandezza è proporzionale al quadrato di un’altra ed entrambe sono positive nel loro dominio comune, cioè se <text:s/><text:span text:style-name="T2">F <text:s/>= <text:s/>k f</text:span><text:span text:style-name="T8">2 </text:span><text:span text:style-name="T2">, i max e i min di <text:s/>F <text:s/>coincidono con i max e i min di f <text:s/>oppure con le soluzioni dell’equazione <text:s/>f <text:s/>= <text:s/>0 . </text:span>Infatti <text:s/>la derivata di <text:s/><text:span text:style-name="T7">F</text:span> ignorando la costante <text:span text:style-name="T2">k </text:span>, cioè D(<text:span text:style-name="T2">f</text:span><text:span text:style-name="T8">2</text:span>) <text:s/>= <text:s/>2 <text:span text:style-name="T2">f </text:span><text:span text:style-name="T26"></text:span><text:span text:style-name="T2"> f’ <text:s/>= <text:s/></text:span>0 <text:s/>implica <text:s/><text:span text:style-name="T2">f’</text:span> <text:s/>= <text:s text:c="2"/>0 <text:s/>o <text:s/><text:span text:style-name="T2">f <text:s/>= <text:s/></text:span>0. In pratica, <text:s/><text:span text:style-name="T2">f </text:span><text:s/>= <text:s/>0 corrisponde a un minimo e quindi <text:span text:style-name="T2">i massimi del quadrato di una funzione positiva coincidono con i massimi della funzione.</text:span></text:p>
      <text:p text:style-name="P30"/>
      <text:p text:style-name="P4">Il <text:span text:style-name="T4">cono di volume e di sup. laterale massimi </text:span>si può trovare facilmente annullando la der. di <text:s/></text:p>
      <text:p text:style-name="P4">2<text:span text:style-name="T2">Rx</text:span><text:span text:style-name="T8">2</text:span><text:span text:style-name="T2">- x</text:span><text:span text:style-name="T8">3</text:span><text:span text:style-name="T2"> </text:span>cioè <text:s/><text:span text:style-name="T2">4Rx – 3x</text:span><text:span text:style-name="T8">2</text:span><text:span text:style-name="T2"> <text:s/></text:span>e si ottiene <text:s text:c="2"/><text:span text:style-name="T2">x <text:s/>= <text:s/></text:span><text:span text:style-name="T2"><draw:frame draw:style-name="fr2" draw:name="Oggetto74" text:anchor-type="as-char" svg:width="0.714cm" svg:height="1.004cm" draw:z-index="70"><draw:object xlink:href="./Object 74" xlink:type="simple" xlink:show="embed" xlink:actuate="onLoad"/><draw:image xlink:href="./ObjectReplacements/Object 74" xlink:type="simple" xlink:show="embed" xlink:actuate="onLoad"/></draw:frame></text:span><text:s/>(valgono sempre le precedenti osservazioni sulla verifica che si tratti effettivamente di un massimo). Trigonometricamente corrisponde all’eq. <text:s/></text:p>
      <text:p text:style-name="P4"><text:span text:style-name="T2">2R cos</text:span><text:span text:style-name="T27">2</text:span><text:span text:style-name="T2">x <text:s/>= <text:s/></text:span><text:span text:style-name="T2"><draw:frame draw:style-name="fr2" draw:name="Oggetto75" text:anchor-type="as-char" svg:width="0.714cm" svg:height="1.004cm" draw:z-index="71"><draw:object xlink:href="./Object 75" xlink:type="simple" xlink:show="embed" xlink:actuate="onLoad"/><draw:image xlink:href="./ObjectReplacements/Object 75" xlink:type="simple" xlink:show="embed" xlink:actuate="onLoad"/></draw:frame></text:span><text:span text:style-name="T2"><text:s/></text:span><text:s/>cioè <text:s/><text:span text:style-name="T2">cosx <text:s/>= <text:s/></text:span><text:span text:style-name="T2"><draw:frame draw:style-name="fr4" draw:name="Oggetto76" text:anchor-type="as-char" svg:y="-0.709cm" svg:width="0.57cm" svg:height="1.094cm" draw:z-index="72"><draw:object xlink:href="./Object 76" xlink:type="simple" xlink:show="embed" xlink:actuate="onLoad"/><draw:image xlink:href="./ObjectReplacements/Object 76" xlink:type="simple" xlink:show="embed" xlink:actuate="onLoad"/></draw:frame></text:span><text:s/>, <text:s/>cui corrisponde l’angolo di semiapertura <text:s/>0,<text:span text:style-name="T28">6155</text:span> rad.</text:p>
      <text:p text:style-name="P21">5. <text:span text:style-name="T4">Rettangolo inscritto in un cerchio</text:span></text:p>
      <text:p text:style-name="P13"/>
      <text:p text:style-name="P4">E’ un problema molto semplice.</text:p>
      <text:p text:style-name="P4"/>
      <text:p text:style-name="P7"><draw:frame draw:style-name="fr1" draw:name="Immagine4" text:anchor-type="as-char" svg:width="7.99cm" svg:height="6.985cm" draw:z-index="73"><draw:image xlink:href="Pictures/100000000000012E0000010885CB3AE7.png" xlink:type="simple" xlink:show="embed" xlink:actuate="onLoad" draw:mime-type="image/png"/></draw:frame></text:p>
      <text:p text:style-name="P7"/>
      <text:p text:style-name="P4">Algebricamente, detto <text:span text:style-name="T2">r </text:span><text:s/>il raggio, abbiamo che la metà dell’altezza e la metà della base sono i cateti di un triangolo rettangolo avente <text:s/><text:span text:style-name="T2">r </text:span><text:s/>come ipotenusa. Quindi, se <text:s/><text:span text:style-name="T2">x </text:span>è la metà della base, l’altezza è 2<draw:frame draw:style-name="fr2" draw:name="Oggetto77" text:anchor-type="as-char" svg:width="1.383cm" svg:height="0.579cm" draw:z-index="74"><draw:object xlink:href="./Object 77" xlink:type="simple" xlink:show="embed" xlink:actuate="onLoad"/><draw:image xlink:href="./ObjectReplacements/Object 77" xlink:type="simple" xlink:show="embed" xlink:actuate="onLoad"/></draw:frame>. , con <text:s text:c="2"/>0 <text:s/><draw:frame draw:style-name="fr2" draw:name="Oggetto78" text:anchor-type="as-char" svg:width="0.286cm" svg:height="0.471cm" draw:z-index="75"><draw:object xlink:href="./Object 78" xlink:type="simple" xlink:show="embed" xlink:actuate="onLoad"/><draw:image xlink:href="./ObjectReplacements/Object 78" xlink:type="simple" xlink:show="embed" xlink:actuate="onLoad"/></draw:frame><text:s text:c="2"/><text:span text:style-name="T2">x <text:s/></text:span><draw:frame draw:style-name="fr2" draw:name="Oggetto79" text:anchor-type="as-char" svg:width="0.286cm" svg:height="0.471cm" draw:z-index="76"><draw:object xlink:href="./Object 79" xlink:type="simple" xlink:show="embed" xlink:actuate="onLoad"/><draw:image xlink:href="./ObjectReplacements/Object 79" xlink:type="simple" xlink:show="embed" xlink:actuate="onLoad"/></draw:frame><text:s text:c="4"/><text:span text:style-name="T2">r . <text:s/></text:span>Perciò</text:p>
      <text:p text:style-name="P28">2<text:span text:style-name="T2">p <text:s/>= <text:s/></text:span>4<text:span text:style-name="T2">x </text:span>+ 4<draw:frame draw:style-name="fr2" draw:name="Oggetto80" text:anchor-type="as-char" svg:width="1.383cm" svg:height="0.579cm" draw:z-index="77"><draw:object xlink:href="./Object 80" xlink:type="simple" xlink:show="embed" xlink:actuate="onLoad"/><draw:image xlink:href="./ObjectReplacements/Object 80" xlink:type="simple" xlink:show="embed" xlink:actuate="onLoad"/></draw:frame><text:tab/><text:tab/><text:tab/><text:span text:style-name="T2">A <text:s/>= <text:s text:c="2"/></text:span><text:span text:style-name="T2"><draw:frame draw:style-name="fr2" draw:name="Oggetto81" text:anchor-type="as-char" svg:width="1.946cm" svg:height="0.579cm" draw:z-index="78"><draw:object xlink:href="./Object 81" xlink:type="simple" xlink:show="embed" xlink:actuate="onLoad"/><draw:image xlink:href="./ObjectReplacements/Object 81" xlink:type="simple" xlink:show="embed" xlink:actuate="onLoad"/></draw:frame></text:span></text:p>
      <text:p text:style-name="P8">Trigonometricamente, se indichiamo con <text:s/><text:span text:style-name="T2">x </text:span><text:s/>l’angolo <draw:frame draw:style-name="fr2" draw:name="Oggetto82" text:anchor-type="as-char" svg:width="1.134cm" svg:height="0.674cm" draw:z-index="79"><draw:object xlink:href="./Object 82" xlink:type="simple" xlink:show="embed" xlink:actuate="onLoad"/><draw:image xlink:href="./ObjectReplacements/Object 82" xlink:type="simple" xlink:show="embed" xlink:actuate="onLoad"/></draw:frame><text:s/>, <text:s/>con <text:s/>0 <text:s/><draw:frame draw:style-name="fr2" draw:name="Oggetto83" text:anchor-type="as-char" svg:width="0.286cm" svg:height="0.471cm" draw:z-index="80"><draw:object xlink:href="./Object 83" xlink:type="simple" xlink:show="embed" xlink:actuate="onLoad"/><draw:image xlink:href="./ObjectReplacements/Object 83" xlink:type="simple" xlink:show="embed" xlink:actuate="onLoad"/></draw:frame><text:s text:c="2"/><text:span text:style-name="T2">x <text:s/></text:span><draw:frame draw:style-name="fr2" draw:name="Oggetto84" text:anchor-type="as-char" svg:width="0.286cm" svg:height="0.471cm" draw:z-index="81"><draw:object xlink:href="./Object 84" xlink:type="simple" xlink:show="embed" xlink:actuate="onLoad"/><draw:image xlink:href="./ObjectReplacements/Object 84" xlink:type="simple" xlink:show="embed" xlink:actuate="onLoad"/></draw:frame><text:s text:c="2"/>90° , <text:s/>avremo per la base<text:tab/>AB <text:s text:c="2"/>= <text:s text:c="2"/>2<text:span text:style-name="T2">r cosx <text:s/></text:span>e <text:s/>BC <text:s/>= <text:s/>2<text:span text:style-name="T2">r sinx</text:span> <text:s/>per cui abbiamo anche</text:p>
      <text:p text:style-name="P7">2<text:span text:style-name="T2">p</text:span> <text:s/>= <text:s/>4<text:span text:style-name="T2">r sinx + <text:s/></text:span>4<text:span text:style-name="T2">r cosx</text:span> <text:s text:c="2"/>e <text:s text:c="2"/><text:span text:style-name="T2">A <text:s/>= <text:s/></text:span>4 <text:span text:style-name="T2">r</text:span><text:span text:style-name="T8">2</text:span><text:span text:style-name="T2">sinx cosx .</text:span></text:p>
      <text:p text:style-name="P4"/>
      <text:p text:style-name="P31"><text:span text:style-name="T29">R</text:span>ettangolo inscritto in un cerchio di perimetro massimo</text:p>
      <text:p text:style-name="P4"><text:span text:style-name="T29">S</text:span>i ottiene il quadrato. Ci sono molti modi per giungere a questo risultato. Trigonometricamente, calcoliamo <text:s/>D(2<text:span text:style-name="T2">p</text:span>) <text:s/>= <text:s/>4<text:span text:style-name="T2">r</text:span> ( <text:span text:style-name="T2">cosx <text:s/>- <text:s/>sinx</text:span> ) <text:s/>= <text:s/>0 <text:s text:c="2"/><draw:frame draw:style-name="fr2" draw:name="Oggetto85" text:anchor-type="as-char" svg:width="0.386cm" svg:height="0.471cm" draw:z-index="82"><draw:object xlink:href="./Object 85" xlink:type="simple" xlink:show="embed" xlink:actuate="onLoad"/><draw:image xlink:href="./ObjectReplacements/Object 85" xlink:type="simple" xlink:show="embed" xlink:actuate="onLoad"/></draw:frame><text:s text:c="3"/><text:span text:style-name="T2">x</text:span> <text:s/>= <text:s text:c="2"/>45° .</text:p>
      <text:p text:style-name="P4"/>
      <text:p text:style-name="P32"><text:span text:style-name="T30">R</text:span><text:span text:style-name="T7">ettangolo inscritto in un cerchio di area massima</text:span></text:p>
      <text:p text:style-name="P33"><text:span text:style-name="T31">S</text:span>i ottiene ancora il quadrato. Trigonometricamente, <text:span text:style-name="T2">sinx cosx <text:s/>= <text:s/></text:span><text:span text:style-name="T2"><draw:frame draw:style-name="fr2" draw:name="Oggetto86" text:anchor-type="as-char" svg:width="0.344cm" svg:height="1.004cm" draw:z-index="198"><draw:object xlink:href="./Object 86" xlink:type="simple" xlink:show="embed" xlink:actuate="onLoad"/><draw:image xlink:href="./ObjectReplacements/Object 86" xlink:type="simple" xlink:show="embed" xlink:actuate="onLoad"/></draw:frame></text:span><text:span text:style-name="T2">sin 2x <text:s/></text:span>che è massimo se <text:s/>2<text:span text:style-name="T2">x <text:s/>= <text:s/></text:span>90° <text:s/>cioè <text:s/><text:span text:style-name="T2">x <text:s/>= <text:s/></text:span>45° .</text:p>
      <text:p text:style-name="P6">Osservazione. Le due formule algebriche del perimetro e dell’area sono invarianti rispetto alla sostituzione di <text:s/>x <text:s/>con <text:s/><draw:frame draw:style-name="fr2" draw:name="Oggetto87" text:anchor-type="as-char" svg:width="1.383cm" svg:height="0.579cm" draw:z-index="83"><draw:object xlink:href="./Object 87" xlink:type="simple" xlink:show="embed" xlink:actuate="onLoad"/><draw:image xlink:href="./ObjectReplacements/Object 87" xlink:type="simple" xlink:show="embed" xlink:actuate="onLoad"/></draw:frame>. Quindi, qualsiasi problema avente per argomento il perimetro o l’area è simmetrico, vale a dire: se ammette la soluzione <text:s/><text:span text:style-name="T7">x</text:span> = <text:span text:style-name="T7">s </text:span>, deve ammettere anche <text:s/><text:span text:style-name="T7">x</text:span> = <text:s/><draw:frame draw:style-name="fr2" draw:name="Oggetto88" text:anchor-type="as-char" svg:width="1.342cm" svg:height="0.579cm" draw:z-index="84"><draw:object xlink:href="./Object 88" xlink:type="simple" xlink:show="embed" xlink:actuate="onLoad"/><draw:image xlink:href="./ObjectReplacements/Object 88" xlink:type="simple" xlink:show="embed" xlink:actuate="onLoad"/></draw:frame>. <text:s/>Ciò significa che se la soluzione è unica allora è fornita dall’ equazione <text:s text:c="2"/><text:span text:style-name="T7">x</text:span> <text:s/>= <text:s/><draw:frame draw:style-name="fr2" draw:name="Oggetto89" text:anchor-type="as-char" svg:width="1.383cm" svg:height="0.579cm" draw:z-index="85"><draw:object xlink:href="./Object 89" xlink:type="simple" xlink:show="embed" xlink:actuate="onLoad"/><draw:image xlink:href="./ObjectReplacements/Object 89" xlink:type="simple" xlink:show="embed" xlink:actuate="onLoad"/></draw:frame><text:s text:c="3"/><draw:frame draw:style-name="fr2" draw:name="Oggetto90" text:anchor-type="as-char" svg:width="0.386cm" svg:height="0.471cm" draw:z-index="87"><draw:object xlink:href="./Object 90" xlink:type="simple" xlink:show="embed" xlink:actuate="onLoad"/><draw:image xlink:href="./ObjectReplacements/Object 90" xlink:type="simple" xlink:show="embed" xlink:actuate="onLoad"/></draw:frame><text:s text:c="2"/><text:span text:style-name="T7">x</text:span> <text:s/>= <text:s/><draw:frame draw:style-name="fr2" draw:name="Oggetto91" text:anchor-type="as-char" svg:width="0.605cm" svg:height="1.041cm" draw:z-index="88"><draw:object xlink:href="./Object 91" xlink:type="simple" xlink:show="embed" xlink:actuate="onLoad"/><draw:image xlink:href="./ObjectReplacements/Object 91" xlink:type="simple" xlink:show="embed" xlink:actuate="onLoad"/></draw:frame>, che definisce appunto il quadrato. Trigonometricamente ciò si vede dall’invarianza rispetto allo scambio <draw:frame draw:style-name="fr2" draw:name="Oggetto92" text:anchor-type="as-char" svg:width="2.201cm" svg:height="0.471cm" draw:z-index="89"><draw:object xlink:href="./Object 92" xlink:type="simple" xlink:show="embed" xlink:actuate="onLoad"/><draw:image xlink:href="./ObjectReplacements/Object 92" xlink:type="simple" xlink:show="embed" xlink:actuate="onLoad"/></draw:frame>. Nei problemi sulle figure inscritte il punto di massimo è generalmente uno solo, e allora si può concludere che la invarianza rispetto allo scambio di <text:s/><text:span text:style-name="T7">x</text:span> <text:s/>con <text:s/><text:span text:style-name="T7">f</text:span>(<text:span text:style-name="T7">x</text:span>) implica che la soluzione è data da <text:s/><text:span text:style-name="T7">x <text:s/>= <text:s/>f</text:span>(<text:span text:style-name="T7">x</text:span>). Nelle figure circoscritte è il minimo ad essere unico, e vale la stessa conclusione.</text:p>
      <text:p text:style-name="P6"/>
      <text:p text:style-name="P21">6. <text:span text:style-name="T4">Cilindro inscritto in una sfera</text:span></text:p>
      <text:p text:style-name="P13"/>
      <text:p text:style-name="P4"><text:span text:style-name="T2">Superficie laterale <text:s text:c="2"/>S</text:span><text:span text:style-name="T23">l</text:span><text:span text:style-name="T2"> <text:s text:c="2"/>= <text:s text:c="2"/></text:span>2<text:span text:style-name="T24"></text:span><text:span text:style-name="T2">r</text:span><text:span text:style-name="T23">b </text:span><text:span text:style-name="T2">h</text:span> <text:s/>= <text:s/>2<text:span text:style-name="T24"></text:span><text:span text:style-name="T2">x </text:span>(2<draw:frame draw:style-name="fr2" draw:name="Oggetto93" text:anchor-type="as-char" svg:width="1.487cm" svg:height="0.579cm" draw:z-index="90"><draw:object xlink:href="./Object 93" xlink:type="simple" xlink:show="embed" xlink:actuate="onLoad"/><draw:image xlink:href="./ObjectReplacements/Object 93" xlink:type="simple" xlink:show="embed" xlink:actuate="onLoad"/></draw:frame>)<text:tab/>=<text:tab/>4<text:span text:style-name="T24"></text:span><text:span text:style-name="T2">x </text:span><draw:frame draw:style-name="fr2" draw:name="Oggetto94" text:anchor-type="as-char" svg:width="1.487cm" svg:height="0.579cm" draw:z-index="91"><draw:object xlink:href="./Object 94" xlink:type="simple" xlink:show="embed" xlink:actuate="onLoad"/><draw:image xlink:href="./ObjectReplacements/Object 94" xlink:type="simple" xlink:show="embed" xlink:actuate="onLoad"/></draw:frame><text:s/>dove <text:s/><text:span text:style-name="T2">x <text:s/></text:span>è il raggio di base. Se <text:s/>2<text:span text:style-name="T2">x <text:s/></text:span>è l’altezza, si avrebbe <text:s text:c="2"/><text:span text:style-name="T7">2</text:span><text:span text:style-name="T32"></text:span><text:span text:style-name="T7"> (</text:span><text:span text:style-name="T7"><draw:frame draw:style-name="fr2" draw:name="Oggetto95" text:anchor-type="as-char" svg:width="1.487cm" svg:height="0.579cm" draw:z-index="92"><draw:object xlink:href="./Object 95" xlink:type="simple" xlink:show="embed" xlink:actuate="onLoad"/><draw:image xlink:href="./ObjectReplacements/Object 95" xlink:type="simple" xlink:show="embed" xlink:actuate="onLoad"/></draw:frame></text:span><text:span text:style-name="T7">)</text:span><text:span text:style-name="T33"></text:span><text:span text:style-name="T7">2x</text:span> che è la stessa formula.</text:p>
      <text:p text:style-name="P4">Questa <text:span text:style-name="T2">invarianza formale </text:span>della superficie laterale rispetto allo scambio tra raggio e semialtezza come significato della <text:s/><text:span text:style-name="T2">x </text:span>implica che la figura di superficie laterale massima ha il diametro di base uguale all’altezza (<text:span text:style-name="T2">cilindro equilatero</text:span>), cioè deve essere <text:s/><text:span text:style-name="T2">x <text:s/>= <text:s/></text:span><draw:frame draw:style-name="fr2" draw:name="Oggetto96" text:anchor-type="as-char" svg:width="1.487cm" svg:height="0.579cm" draw:z-index="93"><draw:object xlink:href="./Object 96" xlink:type="simple" xlink:show="embed" xlink:actuate="onLoad"/><draw:image xlink:href="./ObjectReplacements/Object 96" xlink:type="simple" xlink:show="embed" xlink:actuate="onLoad"/></draw:frame><text:s/>che porta a <text:s/><text:span text:style-name="T2">x <text:s/>= <text:s/></text:span><text:span text:style-name="T2"><draw:frame draw:style-name="fr2" draw:name="Oggetto97" text:anchor-type="as-char" svg:width="0.605cm" svg:height="1.041cm" draw:z-index="94"><draw:object xlink:href="./Object 97" xlink:type="simple" xlink:show="embed" xlink:actuate="onLoad"/><draw:image xlink:href="./ObjectReplacements/Object 97" xlink:type="simple" xlink:show="embed" xlink:actuate="onLoad"/></draw:frame></text:span><text:span text:style-name="T2">. </text:span></text:p>
      <text:p text:style-name="P8">Trigonometricamente si avrebbe <text:s/><text:span text:style-name="T2">S</text:span><text:span text:style-name="T23">l</text:span><text:span text:style-name="T2"> <text:s/>= <text:s/></text:span>2<text:span text:style-name="T24"></text:span><text:span text:style-name="T2">R cosx </text:span><text:span text:style-name="T26"></text:span><text:span text:style-name="T2"> </text:span><text:span text:style-name="T24"></text:span><text:span text:style-name="T2">R sinx <text:s/></text:span>(con lo stesso significato di <text:s/><text:span text:style-name="T2">x </text:span>visto prima) cioè <text:s/>4<text:span text:style-name="T24"></text:span> <text:span text:style-name="T2">R</text:span><text:span text:style-name="T8">2 </text:span><text:span text:style-name="T2">sinx cosx</text:span></text:p>
      <text:p text:style-name="P4">Per la <text:span text:style-name="T2">superficie totale</text:span> si ha <text:s/><text:span text:style-name="T2">S</text:span><text:span text:style-name="T23">T</text:span><text:span text:style-name="T2"> <text:s/>= <text:s/></text:span>2<text:span text:style-name="T24"></text:span><text:span text:style-name="T2">r</text:span><text:span text:style-name="T23">b</text:span><text:span text:style-name="T8">2</text:span><text:span text:style-name="T2"> + <text:s/></text:span>2<text:span text:style-name="T24"></text:span><text:span text:style-name="T2">r</text:span><text:span text:style-name="T23">b</text:span><text:span text:style-name="T2"> h <text:s text:c="2"/>= <text:s text:c="3"/></text:span>2<text:span text:style-name="T24"></text:span><text:span text:style-name="T2">r</text:span><text:span text:style-name="T23">b</text:span> (<text:span text:style-name="T2">r</text:span><text:span text:style-name="T23">b</text:span><text:span text:style-name="T2"> + h</text:span>) <text:s/>= <text:s/>2<text:span text:style-name="T24"></text:span><text:span text:style-name="T2">x</text:span> ( <text:span text:style-name="T2">x + </text:span>2<draw:frame draw:style-name="fr2" draw:name="Oggetto98" text:anchor-type="as-char" svg:width="1.487cm" svg:height="0.579cm" draw:z-index="95"><draw:object xlink:href="./Object 98" xlink:type="simple" xlink:show="embed" xlink:actuate="onLoad"/><draw:image xlink:href="./ObjectReplacements/Object 98" xlink:type="simple" xlink:show="embed" xlink:actuate="onLoad"/></draw:frame>), se <text:s/><text:span text:style-name="T2">x <text:s/></text:span>è il raggio di base. Trigonometricamente si avrebbe <text:s/>2<text:span text:style-name="T24"></text:span><text:span text:style-name="T2">Rcosx </text:span>(<text:span text:style-name="T2">Rcosx +</text:span> <text:s/>2<text:span text:style-name="T2">Rsinx</text:span>) <text:s/>= <text:s/></text:p>
      <text:p text:style-name="P8">2<text:span text:style-name="T24"></text:span><text:span text:style-name="T2">R</text:span><text:span text:style-name="T8">2 </text:span>( <text:span text:style-name="T2">cos</text:span><text:span text:style-name="T8">2</text:span><text:span text:style-name="T2">x + </text:span><text:s/>2 <text:span text:style-name="T2">sinx cosx</text:span>)</text:p>
      <text:p text:style-name="P4">Il <text:span text:style-name="T2">volume </text:span>è dato da <text:s/><text:span text:style-name="T2">V <text:s/>= <text:s/></text:span><text:span text:style-name="T24"></text:span><text:span text:style-name="T2"> r</text:span><text:span text:style-name="T23">b</text:span><text:span text:style-name="T8">2</text:span><text:span text:style-name="T2">h <text:s/>= <text:s/></text:span><text:span text:style-name="T24"></text:span><text:span text:style-name="T2">x</text:span><text:span text:style-name="T8">2</text:span><text:span text:style-name="T26"></text:span><text:span text:style-name="T2"> </text:span><text:span text:style-name="T9">2</text:span><draw:frame draw:style-name="fr2" draw:name="Oggetto99" text:anchor-type="as-char" svg:width="1.487cm" svg:height="0.579cm" draw:z-index="96"><draw:object xlink:href="./Object 99" xlink:type="simple" xlink:show="embed" xlink:actuate="onLoad"/><draw:image xlink:href="./ObjectReplacements/Object 99" xlink:type="simple" xlink:show="embed" xlink:actuate="onLoad"/></draw:frame> <text:s/>= <text:s/>2<text:span text:style-name="T24"></text:span><text:span text:style-name="T2">x</text:span><text:span text:style-name="T8">2</text:span><draw:frame draw:style-name="fr2" draw:name="Oggetto100" text:anchor-type="as-char" svg:width="1.487cm" svg:height="0.579cm" draw:z-index="97"><draw:object xlink:href="./Object 100" xlink:type="simple" xlink:show="embed" xlink:actuate="onLoad"/><draw:image xlink:href="./ObjectReplacements/Object 100" xlink:type="simple" xlink:show="embed" xlink:actuate="onLoad"/></draw:frame> <text:s/>oppure <text:s/>2<text:span text:style-name="T24"></text:span><text:span text:style-name="T2">R</text:span><text:span text:style-name="T8">3</text:span><text:span text:style-name="T2">cos</text:span><text:span text:style-name="T8">2</text:span><text:span text:style-name="T2">x sinx</text:span></text:p>
      <text:p text:style-name="P4"/>
      <text:p text:style-name="P4">7.<text:span text:style-name="T4"> Rettangolo inscritto in un semicerchio</text:span></text:p>
      <text:p text:style-name="P13"/>
      <text:p text:style-name="P7"><draw:frame draw:style-name="fr1" draw:name="Immagine5" text:anchor-type="as-char" svg:width="7.964cm" svg:height="5.054cm" draw:z-index="98"><draw:image xlink:href="Pictures/100000000000012D000000BFBFA23AAF.png" xlink:type="simple" xlink:show="embed" xlink:actuate="onLoad" draw:mime-type="image/png"/></draw:frame></text:p>
      <text:p text:style-name="P7"/>
      <text:p text:style-name="P4">Può essere ricondotto allo schema del rettangolo inscritto in un cerchio, o a quello del triangolo rettangolo inscritto nel semicerchio.</text:p>
      <text:p text:style-name="P4">Nel primo caso, applicando il t. di Pitagora abbiamo, prendendo <text:s/>OB <text:s/>= <text:s/><text:span text:style-name="T2">x </text:span><text:s/>con <text:s/>0 &lt;<text:span text:style-name="T7"> </text:span><text:span text:style-name="T34">x</text:span><text:span text:style-name="T35"> &lt;</text:span><text:span text:style-name="T9"> <text:s/></text:span><text:span text:style-name="T2">r </text:span><text:s/>:</text:p>
      <text:p text:style-name="P34">BC <text:s/>= <text:s/><draw:frame draw:style-name="fr2" draw:name="Oggetto102" text:anchor-type="as-char" svg:width="1.383cm" svg:height="0.579cm" draw:z-index="99"><draw:object xlink:href="./Object 102" xlink:type="simple" xlink:show="embed" xlink:actuate="onLoad"/><draw:image xlink:href="./ObjectReplacements/Object 102" xlink:type="simple" xlink:show="embed" xlink:actuate="onLoad"/></draw:frame>e quindi <text:span text:style-name="T36">otteniamo il perimetro </text:span><text:s/>2<text:span text:style-name="T2">p</text:span> <text:s/><text:span text:style-name="T36">e l’area <text:s/></text:span><text:span text:style-name="T34">A</text:span><text:span text:style-name="T35"> :</text:span></text:p>
      <text:p text:style-name="P28">2<text:span text:style-name="T2">p</text:span> <text:s/>= <text:s/>4<text:span text:style-name="T2">x </text:span>+ 2<draw:frame draw:style-name="fr2" draw:name="Oggetto103" text:anchor-type="as-char" svg:width="1.383cm" svg:height="0.579cm" draw:z-index="100"><draw:object xlink:href="./Object 103" xlink:type="simple" xlink:show="embed" xlink:actuate="onLoad"/><draw:image xlink:href="./ObjectReplacements/Object 103" xlink:type="simple" xlink:show="embed" xlink:actuate="onLoad"/></draw:frame><text:tab/></text:p>
      <text:p text:style-name="P7"><text:span text:style-name="T2">A <text:s/>= <text:s/></text:span><text:s/>2<text:span text:style-name="T2">x</text:span><text:span text:style-name="T26"></text:span><text:span text:style-name="T2"> </text:span><draw:frame draw:style-name="fr2" draw:name="Oggetto104" text:anchor-type="as-char" svg:width="1.383cm" svg:height="0.579cm" draw:z-index="101"><draw:object xlink:href="./Object 104" xlink:type="simple" xlink:show="embed" xlink:actuate="onLoad"/><draw:image xlink:href="./ObjectReplacements/Object 104" xlink:type="simple" xlink:show="embed" xlink:actuate="onLoad"/></draw:frame><text:s text:c="3"/></text:p>
      <text:p text:style-name="P4"/>
      <text:p text:style-name="P8">Trigonometricamente si avrebbe <text:s/>OB <text:s/>= <text:s/><text:span text:style-name="T2">r</text:span> <text:span text:style-name="T2">cos x </text:span><text:s/>e <text:s/>BC <text:s/>= <text:s/><text:span text:style-name="T2">r sin x </text:span><text:s/>per cui</text:p>
      <text:p text:style-name="P28">2<text:span text:style-name="T2">p</text:span> <text:s/>= <text:s/>4<text:span text:style-name="T2">r</text:span> <text:span text:style-name="T2">cos x + </text:span>2<text:span text:style-name="T2">r</text:span> <text:span text:style-name="T2">sin x </text:span></text:p>
      <text:p text:style-name="P7"><text:span text:style-name="T2">A <text:s/>= <text:s/></text:span><text:s/>2<text:span text:style-name="T2">r</text:span><text:span text:style-name="T8">2 </text:span><text:span text:style-name="T2">cosx sinx <text:s/>= <text:s/>r</text:span><text:span text:style-name="T8">2 </text:span><text:span text:style-name="T2">sin</text:span><text:span text:style-name="T9">2</text:span><text:span text:style-name="T2">x</text:span></text:p>
      <text:p text:style-name="P4"/>
      <text:p text:style-name="P4">Se ne deduce che il <text:span text:style-name="T4">rettangolo di A massima inscritto in un semicerchio</text:span> si ottiene per <text:s/><text:span text:style-name="T2">sin2x <text:s/>= <text:s/></text:span>1 <text:s/><draw:frame draw:style-name="fr2" draw:name="Oggetto105" text:anchor-type="as-char" svg:width="0.386cm" svg:height="0.471cm" draw:z-index="102"><draw:object xlink:href="./Object 105" xlink:type="simple" xlink:show="embed" xlink:actuate="onLoad"/><draw:image xlink:href="./ObjectReplacements/Object 105" xlink:type="simple" xlink:show="embed" xlink:actuate="onLoad"/></draw:frame><text:s/>2<text:span text:style-name="T2">x = <text:s/></text:span><text:span text:style-name="T9">90</text:span><text:span text:style-name="T2">° <text:s/></text:span><text:s/>e quindi <text:s/><text:span text:style-name="T2">x <text:s/></text:span>= <text:s/>45° , che corrisponde al <text:span text:style-name="T37">rettangolo di base doppia dell’altezza</text:span>, mentre quello di <text:s/><text:span text:style-name="T4">2</text:span><text:span text:style-name="T3">p</text:span><text:span text:style-name="T4"> massimo</text:span> è dato dall’equazione <text:s/>D(<text:span text:style-name="T2">p</text:span>) <text:s/>= <text:s text:c="2"/>0 <text:s/><draw:frame draw:style-name="fr2" draw:name="Oggetto106" text:anchor-type="as-char" svg:width="0.386cm" svg:height="0.471cm" draw:z-index="103"><draw:object xlink:href="./Object 106" xlink:type="simple" xlink:show="embed" xlink:actuate="onLoad"/><draw:image xlink:href="./ObjectReplacements/Object 106" xlink:type="simple" xlink:show="embed" xlink:actuate="onLoad"/></draw:frame><text:s text:c="3"/>- 2 <text:span text:style-name="T2">sin x + cos x <text:s/>= <text:s/></text:span><text:span text:style-name="T9">0</text:span><text:span text:style-name="T2"> <text:s text:c="2"/></text:span><draw:frame draw:style-name="fr2" draw:name="Oggetto107" text:anchor-type="as-char" svg:width="0.386cm" svg:height="0.471cm" draw:z-index="104"><draw:object xlink:href="./Object 107" xlink:type="simple" xlink:show="embed" xlink:actuate="onLoad"/><draw:image xlink:href="./ObjectReplacements/Object 107" xlink:type="simple" xlink:show="embed" xlink:actuate="onLoad"/></draw:frame><text:span text:style-name="T2"><text:s/>tan x <text:s/>= <text:s/></text:span><text:span text:style-name="T2"><draw:frame draw:style-name="fr2" draw:name="Oggetto108" text:anchor-type="as-char" svg:width="0.344cm" svg:height="1.004cm" draw:z-index="105"><draw:object xlink:href="./Object 108" xlink:type="simple" xlink:show="embed" xlink:actuate="onLoad"/><draw:image xlink:href="./ObjectReplacements/Object 108" xlink:type="simple" xlink:show="embed" xlink:actuate="onLoad"/></draw:frame></text:span><text:span text:style-name="T2"><text:s/>. </text:span>Questa soluzione può essere costruita graficamente:</text:p>
      <text:p text:style-name="P7"><text:soft-page-break/><draw:frame draw:style-name="fr1" draw:name="Immagine6" text:anchor-type="as-char" svg:width="9.102cm" svg:height="5.556cm" draw:z-index="106"><draw:image xlink:href="Pictures/1000000000000158000000D212614818.png" xlink:type="simple" xlink:show="embed" xlink:actuate="onLoad" draw:mime-type="image/png"/></draw:frame></text:p>
      <text:p text:style-name="P4">In base alla definizione di tangente di un angolo, si ha <text:s/>MF <text:s text:c="3"/>= <text:s text:c="3"/><text:span text:style-name="T2">r </text:span>tan <text:span text:style-name="T2">x </text:span><text:s text:c="2"/>= <text:s text:c="2"/><text:span text:style-name="T2"><draw:frame draw:style-name="fr2" draw:name="Oggetto109" text:anchor-type="as-char" svg:width="0.344cm" svg:height="1.004cm" draw:z-index="107"><draw:object xlink:href="./Object 109" xlink:type="simple" xlink:show="embed" xlink:actuate="onLoad"/><draw:image xlink:href="./ObjectReplacements/Object 109" xlink:type="simple" xlink:show="embed" xlink:actuate="onLoad"/></draw:frame></text:span><text:span text:style-name="T2">r</text:span>. <text:s/>Quindi si può costruire la tangente al semicerchio in uno degli estremi del diametro come F , e unire il centro del semicerchio col punto sulla tangente che dista da <text:s/>F <text:s/>metà del raggio. L’intersezione di <text:s/>OM <text:s/>con la semicirconferenza è uno dei vertici del rettangolo.</text:p>
      <text:p text:style-name="P4"/>
      <text:p text:style-name="P4"/>
      <text:p text:style-name="P3">FIGURE CIRCOSCRITTE A UN CERCHIO O A UNA SFERA</text:p>
      <text:p text:style-name="P4"/>
      <text:p text:style-name="P4">Questo tipo di problemi è molto più interessante (e difficile). </text:p>
      <text:p text:style-name="P4"/>
      <text:p text:style-name="P4">Nel caso di figure circoscritte, i teoremi fondamentali da tener presenti sono:</text:p>
      <text:p text:style-name="P4"/>
      <text:p text:style-name="P5">1. il segmento che unisce il centro del cerchio a un punto di tangenza del cerchio con un lato è perpendicolare al lato stesso. Quindi è possibile costruire triangoli rettangoli unendo il centro del cerchio, un vertice e un punto di tangenza ;</text:p>
      <text:p text:style-name="P5"/>
      <text:p text:style-name="P5">2. l’area di un poligono circoscritto a un cerchio è equivalente al prodotto del semiperimetro per il raggio del cerchio, per cui <text:s text:c="2"/>A <text:s text:c="2"/>= <text:s text:c="2"/>p <text:span text:style-name="T6"></text:span> r <text:s/>;</text:p>
      <text:p text:style-name="P5"/>
      <text:p text:style-name="P5">3. i segmenti di tangente condotti da un punto esterno a una circonferenza sono congruenti.</text:p>
      <text:p text:style-name="P4"/>
      <text:p text:style-name="P7"><draw:frame draw:style-name="fr1" draw:name="Immagine7" text:anchor-type="as-char" svg:width="6.906cm" svg:height="6.006cm" draw:z-index="108"><draw:image xlink:href="Pictures/1000000000000105000000E3B7AA851E.png" xlink:type="simple" xlink:show="embed" xlink:actuate="onLoad" draw:mime-type="image/png"/></draw:frame></text:p>
      <text:p text:style-name="P4"/>
      <text:p text:style-name="P4"/>
      <text:p text:style-name="P4"/>
      <text:p text:style-name="P8"><text:soft-page-break/>Esaminiamo i seguenti casi:</text:p>
      <text:p text:style-name="P5">triangolo isoscele circoscritto a un cerchio e cono circoscritto a una sfera;</text:p>
      <text:p text:style-name="P5">trapezio isoscele circoscritto a un cerchio;</text:p>
      <text:p text:style-name="P5">trapezio isoscele circoscritto a un semicerchio.</text:p>
      <text:p text:style-name="P4"/>
      <text:p text:style-name="P4">1. <text:span text:style-name="T4">Triangolo isoscele circoscritto a un cerchio</text:span></text:p>
      <text:p text:style-name="P4"/>
      <text:p text:style-name="P4">Costruzione della figura: con centro negli estremi A e B della base del triangolo, tracciare due crf di raggio uguale a metà della base. Le intersezioni tra queste crf e la circonferenza inscritta nel triangolo sono i punti di tangenza. Ovviamente i segmenti OT sono perpendicolari ai lati obliqui.</text:p>
      <text:p text:style-name="P4"/>
      <text:p text:style-name="P7"><draw:frame draw:style-name="fr1" draw:name="Immagine8" text:anchor-type="as-char" svg:width="6.8cm" svg:height="8.281cm" draw:z-index="109"><draw:image xlink:href="Pictures/100000000000010100000139A549D478.png" xlink:type="simple" xlink:show="embed" xlink:actuate="onLoad" draw:mime-type="image/png"/></draw:frame></text:p>
      <text:p text:style-name="P7"/>
      <text:p text:style-name="P4">Algebricamente: <text:s/>un metodo consiste nel prendere come variabile indipendente <text:s/><text:span text:style-name="T2">x </text:span><text:s/>la distanza OC tra il vertice opposto alla base del triangolo e il centro della crf inscritta. </text:p>
      <text:p text:style-name="P4">Limiti: <text:s/><text:span text:style-name="T2">x <text:s/></text:span>&gt;<text:span text:style-name="T7"> <text:s/></text:span><text:span text:style-name="T38">r</text:span><text:span text:style-name="T7"> <text:s text:c="2"/></text:span>(se <text:span text:style-name="T2">x <text:s/></text:span>=<text:span text:style-name="T7"> <text:s/></text:span><text:span text:style-name="T38">r</text:span><text:span text:style-name="T7"> <text:s/></text:span><text:span text:style-name="T39">il punto <text:s/>C</text:span><text:span text:style-name="T7"> </text:span><text:span text:style-name="T39">cade nel vertice superiore della circonferenza e </text:span>la base <text:s/>AB <text:s/>diventa infinita, mentre evidentemente non c’è un limite superiore).</text:p>
      <text:p text:style-name="P4">Noto <text:s/>HB, è possibile esprimere sia il perimetro che l’area del triangolo. Infatti l’altezza è immediata essendo <text:s/>CH <text:s/>= <text:s/><text:span text:style-name="T2">x + r </text:span>, e il lato obliquo è calcolabile col teorema di Pitagora. Quindi la chiave risolutiva è il calcolo di HB in funzione di <text:s/>CO <text:s/>= <text:s/><text:span text:style-name="T2">x .</text:span></text:p>
      <text:p text:style-name="P8">Si può sfruttare la similitudine tra i triangoli <text:s/>CHB <text:s/>e <text:s/>CTO , per cui</text:p>
      <text:p text:style-name="P28">OC : OT <text:s text:c="2"/>= <text:s text:c="2"/>BC : HB</text:p>
      <text:p text:style-name="P4">Posto il raggio della crf <text:s/>= <text:s text:c="2"/><text:span text:style-name="T2">r </text:span>, possiamo esprimere <text:s/>HB in funzione di <text:s/>OC <text:s/>= <text:s/><text:span text:style-name="T2">x </text:span>. <text:s/>Dobbiamo però esprimere il lato obliquo <text:s/>BC <text:s/>in funzione di <text:s/><text:span text:style-name="T2">x <text:s/></text:span>e di <text:s/>HB . <text:s/>Indichiamo <text:s/>HB <text:s/>con la lettera <text:s/><text:span text:style-name="T2">y </text:span>; abbiamo <text:s/></text:p>
      <text:p text:style-name="P28">BC<text:span text:style-name="T5">2</text:span> <text:s text:c="2"/>= <text:s text:c="2"/>HC<text:span text:style-name="T5">2</text:span> <text:s/>+ <text:s/>HB<text:span text:style-name="T5">2</text:span></text:p>
      <text:p text:style-name="P8"><text:span text:style-name="T40">e</text:span> quindi <text:s text:c="2"/>BC<text:span text:style-name="T5">2</text:span> <text:s/>= <text:s text:c="2"/>( <text:span text:style-name="T2">x</text:span> + <text:span text:style-name="T2">r</text:span> )<text:span text:style-name="T5">2</text:span> <text:s text:c="2"/>+ <text:s text:c="2"/><text:span text:style-name="T2">y</text:span><text:span text:style-name="T5">2</text:span><text:span text:style-name="T2"> <text:s text:c="2"/></text:span><text:span text:style-name="T26"></text:span><text:span text:style-name="T2"> <text:s text:c="2"/></text:span>BC <text:s text:c="2"/>= <text:s text:c="2"/><draw:frame draw:style-name="fr2" draw:name="Oggetto110" text:anchor-type="as-char" svg:width="2.96cm" svg:height="0.579cm" draw:z-index="110"><draw:object xlink:href="./Object 110" xlink:type="simple" xlink:show="embed" xlink:actuate="onLoad"/><draw:image xlink:href="./ObjectReplacements/Object 110" xlink:type="simple" xlink:show="embed" xlink:actuate="onLoad"/></draw:frame><text:span text:style-name="T2"><text:s text:c="2"/></text:span></text:p>
      <text:p text:style-name="P4">Ricaviamo <text:s/>HB <text:s/>= <text:s/><text:span text:style-name="T2">y</text:span> <text:s/>dalla proporzione: <text:s text:c="2"/>OC <text:span text:style-name="T6"></text:span> HB <text:s/>= <text:s text:c="3"/>OT <text:span text:style-name="T6"></text:span> BC.<text:tab/> <text:s/>Elevando tutto al quadrato si ha</text:p>
      <text:p text:style-name="P8"><text:span text:style-name="T2">x</text:span><text:span text:style-name="T8">2</text:span><text:span text:style-name="T26"></text:span><text:span text:style-name="T2"> y</text:span><text:span text:style-name="T8">2</text:span><text:span text:style-name="T2"><text:tab/>= <text:s text:c="2"/>r</text:span><text:span text:style-name="T8">2</text:span><text:span text:style-name="T2"> </text:span><text:span text:style-name="T26"></text:span><text:span text:style-name="T2"> </text:span><text:span text:style-name="T9">(</text:span><text:span text:style-name="T2"> x</text:span><text:span text:style-name="T8">2</text:span><text:span text:style-name="T2"> + y</text:span><text:span text:style-name="T8">2</text:span><text:span text:style-name="T2"> +</text:span><text:span text:style-name="T9">2</text:span><text:span text:style-name="T2">rx + r</text:span><text:span text:style-name="T8">2</text:span><text:span text:style-name="T9">)</text:span></text:p>
      <text:p text:style-name="P8">[<text:span text:style-name="T41">ricordare che <text:s/></text:span><text:span text:style-name="T42">y</text:span><text:span text:style-name="T41"> <text:s/>= <text:s/>HB, <text:s text:c="2"/></text:span><text:span text:style-name="T42">x</text:span><text:span text:style-name="T41"> <text:s/>= <text:s/>OC <text:s/>, <text:s text:c="2"/></text:span><text:span text:style-name="T42">r </text:span><text:span text:style-name="T41"><text:s/>= <text:s/>OT , <text:s text:c="2"/></text:span><text:span text:style-name="T41"><draw:frame draw:style-name="fr2" draw:name="Oggetto111" text:anchor-type="as-char" svg:width="2.96cm" svg:height="0.579cm" draw:z-index="111"><draw:object xlink:href="./Object 111" xlink:type="simple" xlink:show="embed" xlink:actuate="onLoad"/><draw:image xlink:href="./ObjectReplacements/Object 111" xlink:type="simple" xlink:show="embed" xlink:actuate="onLoad"/></draw:frame></text:span><text:span text:style-name="T41"><text:s text:c="3"/>= <text:s text:c="2"/>BC ] ; </text:span><text:span text:style-name="T43">infine </text:span><text:span text:style-name="T41">ricaviamo la <text:s/></text:span><text:span text:style-name="T42">y</text:span><text:span text:style-name="T2"> </text:span>:</text:p>
      <text:p text:style-name="P35"><text:soft-page-break/><text:span text:style-name="T2">y</text:span><text:span text:style-name="T8">2</text:span><text:span text:style-name="T2"> <text:s text:c="2"/>= <text:s text:c="3"/></text:span><text:span text:style-name="T2"><draw:frame draw:style-name="fr2" draw:name="Oggetto112" text:anchor-type="as-char" svg:width="2.799cm" svg:height="1.166cm" draw:z-index="199"><draw:object xlink:href="./Object 112" xlink:type="simple" xlink:show="embed" xlink:actuate="onLoad"/><draw:image xlink:href="./ObjectReplacements/Object 112" xlink:type="simple" xlink:show="embed" xlink:actuate="onLoad"/></draw:frame></text:span><text:span text:style-name="T2"><text:s text:c="3"/></text:span>= <text:s text:c="2"/><draw:frame draw:style-name="fr2" draw:name="Oggetto113" text:anchor-type="as-char" svg:width="2.369cm" svg:height="1.141cm" draw:z-index="127"><draw:object xlink:href="./Object 113" xlink:type="simple" xlink:show="embed" xlink:actuate="onLoad"/><draw:image xlink:href="./ObjectReplacements/Object 113" xlink:type="simple" xlink:show="embed" xlink:actuate="onLoad"/></draw:frame><text:s text:c="3"/>= <text:s text:c="2"/><draw:frame draw:style-name="fr2" draw:name="Oggetto114" text:anchor-type="as-char" svg:width="1.579cm" svg:height="1.101cm" draw:z-index="112"><draw:object xlink:href="./Object 114" xlink:type="simple" xlink:show="embed" xlink:actuate="onLoad"/><draw:image xlink:href="./ObjectReplacements/Object 114" xlink:type="simple" xlink:show="embed" xlink:actuate="onLoad"/></draw:frame><text:s text:c="3"/>e infine</text:p>
      <text:p text:style-name="P36"><text:s text:c="3"/><text:span text:style-name="T7">y</text:span> <text:s text:c="3"/>= <text:s text:c="3"/>HB <text:s text:c="3"/>= <text:s text:c="3"/><draw:frame draw:style-name="fr2" draw:name="Oggetto115" text:anchor-type="as-char" svg:width="1.512cm" svg:height="1.09cm" draw:z-index="200"><draw:object xlink:href="./Object 115" xlink:type="simple" xlink:show="embed" xlink:actuate="onLoad"/><draw:image xlink:href="./ObjectReplacements/Object 115" xlink:type="simple" xlink:show="embed" xlink:actuate="onLoad"/><svg:desc>formula</svg:desc></draw:frame></text:p>
      <text:p text:style-name="P4"><text:span text:style-name="T2">Altro metodo – </text:span>In tutti i poligoni circoscritti a un cerchio, l’area è data dal prodotto del semiperimetro per il raggio del cerchio: <text:s/><text:span text:style-name="T2">A <text:s text:c="2"/>= <text:s text:c="2"/>p </text:span><text:span text:style-name="T26"></text:span><text:span text:style-name="T2"> r .</text:span></text:p>
      <text:p text:style-name="P8">Nel nostro caso, l’area <text:s/>può essere calcolata anche come semiprodotto della base per l’altezza.</text:p>
      <text:p text:style-name="P4">Quindi</text:p>
      <text:p text:style-name="P7">HB<text:span text:style-name="T6"></text:span> CH<text:tab/>=<text:tab/>(HB + BC) <text:span text:style-name="T6"></text:span> OT</text:p>
      <text:p text:style-name="P4">Da cui</text:p>
      <text:p text:style-name="P7"><text:span text:style-name="T14">y </text:span><text:span text:style-name="T26"></text:span><text:span text:style-name="T14"> </text:span><text:span text:style-name="T44">(</text:span><text:span text:style-name="T14">x + r </text:span><text:span text:style-name="T44">)</text:span><text:span text:style-name="T14"> <text:s text:c="2"/>= <text:s text:c="2"/></text:span><text:span text:style-name="T44">(</text:span><text:span text:style-name="T14"> y + </text:span><text:span text:style-name="T2"><draw:frame draw:style-name="fr2" draw:name="Oggetto116" text:anchor-type="as-char" svg:width="2.226cm" svg:height="0.612cm" draw:z-index="115"><draw:object xlink:href="./Object 116" xlink:type="simple" xlink:show="embed" xlink:actuate="onLoad"/><draw:image xlink:href="./ObjectReplacements/Object 116" xlink:type="simple" xlink:show="embed" xlink:actuate="onLoad"/></draw:frame></text:span><text:span text:style-name="T44">) </text:span><text:span text:style-name="T6"></text:span><text:span text:style-name="T14"> r</text:span></text:p>
      <text:p text:style-name="P8"><text:span text:style-name="T14">xy <text:s text:c="2"/>= <text:s text:c="3"/></text:span><text:span text:style-name="T2"><draw:frame draw:style-name="fr2" draw:name="Oggetto117" text:anchor-type="as-char" svg:width="2.226cm" svg:height="0.612cm" draw:z-index="116"><draw:object xlink:href="./Object 117" xlink:type="simple" xlink:show="embed" xlink:actuate="onLoad"/><draw:image xlink:href="./ObjectReplacements/Object 117" xlink:type="simple" xlink:show="embed" xlink:actuate="onLoad"/></draw:frame></text:span><text:span text:style-name="T14"><text:s text:c="4"/></text:span><text:span text:style-name="T26"></text:span><text:span text:style-name="T14"> <text:s text:c="3"/>x</text:span><text:span text:style-name="T45">2 </text:span><text:span text:style-name="T14">y</text:span><text:span text:style-name="T45">2</text:span><text:span text:style-name="T14"> <text:s text:c="3"/>= <text:s/>r</text:span><text:span text:style-name="T45">2</text:span><text:span text:style-name="T44">(</text:span><text:span text:style-name="T14"> <text:s/>x</text:span><text:span text:style-name="T45">2</text:span><text:span text:style-name="T14"> <text:s/>+ <text:s/></text:span><text:span text:style-name="T46">2</text:span><text:span text:style-name="T14">rx + r</text:span><text:span text:style-name="T45">2</text:span><text:span text:style-name="T14"> + <text:s/>y</text:span><text:span text:style-name="T45">2</text:span><text:span text:style-name="T14"> </text:span><text:span text:style-name="T44">) <text:s text:c="4"/></text:span><text:span text:style-name="T26"></text:span><text:span text:style-name="T14"> <text:s text:c="5"/></text:span><text:span text:style-name="T46">(</text:span><text:span text:style-name="T14">x</text:span><text:span text:style-name="T45">2</text:span><text:span text:style-name="T14"> – r</text:span><text:span text:style-name="T45">2</text:span><text:span text:style-name="T46">)</text:span><text:span text:style-name="T14"> y</text:span><text:span text:style-name="T45">2</text:span><text:span text:style-name="T14"> <text:s/>= <text:s/>r</text:span><text:span text:style-name="T45">2</text:span><text:span text:style-name="T46">( </text:span><text:span text:style-name="T14">x+ r</text:span><text:span text:style-name="T46">)</text:span><text:span text:style-name="T45">2</text:span><text:span text:style-name="T14"> </text:span></text:p>
      <text:p text:style-name="P8">e si riottiene il risultato precedente per <text:s/>HB.</text:p>
      <text:p text:style-name="P8"><text:span text:style-name="T2">Ancora un altro metodo –</text:span> in base al teorema per cui <text:span text:style-name="T2"><text:s/>i segmenti di tangente condotti da un punto esterno a una circonferenza sono congruenti, </text:span>si può osservare che il lato obliquo può essere calcolato in due modi: in base al teorema di Pitagora, per cui</text:p>
      <text:p text:style-name="P7">BC<text:span text:style-name="T5">2</text:span> <text:s text:c="2"/>= <text:s text:c="2"/>HB<text:span text:style-name="T5">2</text:span> <text:s/>+ <text:s/>HC<text:span text:style-name="T5">2</text:span> </text:p>
      <text:p text:style-name="P8">e come somma di due segmenti di tangente</text:p>
      <text:p text:style-name="P28">BC <text:s text:c="2"/>= <text:s text:c="3"/>BT <text:s/>+ <text:s/>TC . </text:p>
      <text:p text:style-name="P4">Indichiamo <text:s/>la metà della base, BH, con la lettera <text:s/><text:span text:style-name="T2">y</text:span> <text:s/>, per il teorema della congruenza dei segmenti di tangente, abbiamo pure <text:s text:c="2"/>BT <text:s text:c="2"/>= <text:s text:c="2"/>BH <text:s text:c="2"/>= <text:s text:c="2"/><text:span text:style-name="T2">y</text:span> . <text:s text:c="2"/>Calcoliamo <text:s/>TC; applicando il t. di Pitagora a <text:s/>COT , abbiamo <text:s text:c="3"/>TC <text:s text:c="2"/>= <text:s text:c="2"/><draw:frame draw:style-name="fr2" draw:name="Oggetto118" text:anchor-type="as-char" svg:width="1.383cm" svg:height="0.579cm" draw:z-index="117"><draw:object xlink:href="./Object 118" xlink:type="simple" xlink:show="embed" xlink:actuate="onLoad"/><draw:image xlink:href="./ObjectReplacements/Object 118" xlink:type="simple" xlink:show="embed" xlink:actuate="onLoad"/></draw:frame></text:p>
      <text:p text:style-name="P8">Quindi<text:tab/> <text:s text:c="3"/>BC <text:s text:c="3"/>= <text:s text:c="3"/><text:span text:style-name="T2">y <text:s/>+ <text:s/></text:span><draw:frame draw:style-name="fr2" draw:name="Oggetto119" text:anchor-type="as-char" svg:width="1.383cm" svg:height="0.579cm" draw:z-index="118"><draw:object xlink:href="./Object 119" xlink:type="simple" xlink:show="embed" xlink:actuate="onLoad"/><draw:image xlink:href="./ObjectReplacements/Object 119" xlink:type="simple" xlink:show="embed" xlink:actuate="onLoad"/></draw:frame><text:s/>= <text:s text:c="2"/><text:span text:style-name="T2"><draw:frame draw:style-name="fr2" draw:name="Oggetto120" text:anchor-type="as-char" svg:width="2.226cm" svg:height="0.612cm" draw:z-index="119"><draw:object xlink:href="./Object 120" xlink:type="simple" xlink:show="embed" xlink:actuate="onLoad"/><draw:image xlink:href="./ObjectReplacements/Object 120" xlink:type="simple" xlink:show="embed" xlink:actuate="onLoad"/></draw:frame></text:span></text:p>
      <text:p text:style-name="P4">Quadrando si ottiene </text:p>
      <text:p text:style-name="P7"><text:span text:style-name="T2">y</text:span><text:span text:style-name="T8">2</text:span><text:span text:style-name="T2"> + x</text:span><text:span text:style-name="T8">2</text:span><text:span text:style-name="T2"> – r</text:span><text:span text:style-name="T8">2</text:span><text:span text:style-name="T2"> + </text:span><text:span text:style-name="T9">2</text:span><text:span text:style-name="T2">y</text:span><draw:frame draw:style-name="fr2" draw:name="Oggetto121" text:anchor-type="as-char" svg:width="1.383cm" svg:height="0.579cm" draw:z-index="120"><draw:object xlink:href="./Object 121" xlink:type="simple" xlink:show="embed" xlink:actuate="onLoad"/><draw:image xlink:href="./ObjectReplacements/Object 121" xlink:type="simple" xlink:show="embed" xlink:actuate="onLoad"/></draw:frame><text:tab/>=<text:tab/><text:span text:style-name="T2">x</text:span><text:span text:style-name="T8">2 </text:span><text:span text:style-name="T2">+ </text:span><text:span text:style-name="T9">2</text:span><text:span text:style-name="T2">rx + r</text:span><text:span text:style-name="T8">2</text:span><text:span text:style-name="T2"> <text:s/>+ <text:s/>y</text:span><text:span text:style-name="T8">2</text:span></text:p>
      <text:p text:style-name="P4">Riducendo abbiamo <text:s text:c="2"/><text:span text:style-name="T2">y</text:span><draw:frame draw:style-name="fr2" draw:name="Oggetto122" text:anchor-type="as-char" svg:width="1.383cm" svg:height="0.579cm" draw:z-index="121"><draw:object xlink:href="./Object 122" xlink:type="simple" xlink:show="embed" xlink:actuate="onLoad"/><draw:image xlink:href="./ObjectReplacements/Object 122" xlink:type="simple" xlink:show="embed" xlink:actuate="onLoad"/></draw:frame> <text:s text:c="2"/>=<text:tab/><text:span text:style-name="T2">rx <text:s/>+ <text:s/>r</text:span><text:span text:style-name="T8">2</text:span><text:span text:style-name="T47"> <text:s text:c="2"/></text:span><text:span text:style-name="T2">= <text:s text:c="2"/>r </text:span><text:span text:style-name="T9">(</text:span><text:span text:style-name="T2"> x + r </text:span><text:span text:style-name="T9">)</text:span>, <text:s/>da cui si ottiene HB <text:s/>= <text:s/><draw:frame draw:style-name="fr2" draw:name="Oggetto123" text:anchor-type="as-char" svg:width="1.512cm" svg:height="1.09cm" draw:z-index="122"><draw:object xlink:href="./Object 123" xlink:type="simple" xlink:show="embed" xlink:actuate="onLoad"/><draw:image xlink:href="./ObjectReplacements/Object 123" xlink:type="simple" xlink:show="embed" xlink:actuate="onLoad"/></draw:frame></text:p>
      <text:p text:style-name="P37">Interessante è pure la <text:span text:style-name="T3">risoluzione trigonometrica</text:span>.</text:p>
      <text:p text:style-name="P37"/>
      <text:p text:style-name="P38"><draw:frame draw:style-name="fr5" draw:name="Immagine12" text:anchor-type="char" svg:width="5.609cm" svg:height="7.011cm" draw:z-index="6"><draw:image xlink:href="Pictures/10000000000000D400000109BB0A2F92.png" xlink:type="simple" xlink:show="embed" xlink:actuate="onLoad" draw:mime-type="image/png"/></draw:frame></text:p>
      <text:p text:style-name="P38"><text:s/></text:p>
      <text:p text:style-name="P7"/>
      <text:p text:style-name="P4"/>
      <text:p text:style-name="P4"/>
      <text:p text:style-name="P4"/>
      <text:p text:style-name="P4"/>
      <text:p text:style-name="P4"/>
      <text:p text:style-name="P4"/>
      <text:p text:style-name="P4"/>
      <text:p text:style-name="P4"/>
      <text:p text:style-name="P4"/>
      <text:p text:style-name="P4"/>
      <text:p text:style-name="P4"/>
      <text:p text:style-name="P39"><text:soft-page-break/>In questo caso, prendiamo come variabile l’angolo <text:s/><text:span text:style-name="T2">x <text:s/></text:span>= <text:s/><draw:frame draw:style-name="fr3" draw:name="Oggetto101" text:anchor-type="as-char" svg:y="-0.432cm" svg:width="0.935cm" svg:height="0.524cm" draw:z-index="202"><draw:object xlink:href="./Object 101" xlink:type="simple" xlink:show="embed" xlink:actuate="onLoad"/><draw:image xlink:href="./ObjectReplacements/Object 101" xlink:type="simple" xlink:show="embed" xlink:actuate="onLoad"/></draw:frame><text:span text:style-name="T48"><text:s text:c="4"/></text:span><text:span text:style-name="T49">con</text:span> 0 &lt; <text:span text:style-name="T2">x </text:span>&lt; 90° <text:s/>. <text:span text:style-name="T49">Il</text:span> raggio <text:s/><text:span text:style-name="T2">r <text:s/></text:span><text:span text:style-name="T50">è costante</text:span>; da qui possiamo dedurre</text:p>
      <text:p text:style-name="P4"><text:span text:style-name="T10">OC <text:s text:c="2"/>= <text:s text:c="2"/></text:span><draw:frame draw:style-name="fr2" draw:name="Oggetto125" text:anchor-type="as-char" svg:width="0.923cm" svg:height="1.004cm" draw:z-index="123"><draw:object xlink:href="./Object 125" xlink:type="simple" xlink:show="embed" xlink:actuate="onLoad"/><draw:image xlink:href="./ObjectReplacements/Object 125" xlink:type="simple" xlink:show="embed" xlink:actuate="onLoad"/></draw:frame><text:span text:style-name="T10"><text:tab/><text:tab/>CH <text:s text:c="2"/>= <text:s text:c="2"/></text:span><text:span text:style-name="T11">r</text:span><text:span text:style-name="T10"> <text:s/>+ <text:s/></text:span><draw:frame draw:style-name="fr2" draw:name="Oggetto126" text:anchor-type="as-char" svg:width="0.923cm" svg:height="1.004cm" draw:z-index="124"><draw:object xlink:href="./Object 126" xlink:type="simple" xlink:show="embed" xlink:actuate="onLoad"/><draw:image xlink:href="./ObjectReplacements/Object 126" xlink:type="simple" xlink:show="embed" xlink:actuate="onLoad"/></draw:frame><text:span text:style-name="T10"><text:tab/>=<text:tab/></text:span><draw:frame draw:style-name="fr2" draw:name="Oggetto127" text:anchor-type="as-char" svg:width="2.009cm" svg:height="1.044cm" draw:z-index="125"><draw:object xlink:href="./Object 127" xlink:type="simple" xlink:show="embed" xlink:actuate="onLoad"/><draw:image xlink:href="./ObjectReplacements/Object 127" xlink:type="simple" xlink:show="embed" xlink:actuate="onLoad"/></draw:frame><text:span text:style-name="T10"><text:tab/><text:tab/>HB <text:s text:c="2"/>= <text:s text:c="2"/>CH </text:span><draw:frame draw:style-name="fr2" draw:name="Oggetto128" text:anchor-type="as-char" svg:width="1.113cm" svg:height="0.471cm" draw:z-index="126"><draw:object xlink:href="./Object 128" xlink:type="simple" xlink:show="embed" xlink:actuate="onLoad"/><draw:image xlink:href="./ObjectReplacements/Object 128" xlink:type="simple" xlink:show="embed" xlink:actuate="onLoad"/></draw:frame><text:span text:style-name="T10"><text:tab/></text:span><text:span text:style-name="T6"></text:span></text:p>
      <text:p text:style-name="P28"><text:span text:style-name="T10">HB <text:s text:c="2"/>= <text:s text:c="2"/></text:span><draw:frame draw:style-name="fr2" draw:name="Oggetto129" text:anchor-type="as-char" svg:width="2.009cm" svg:height="1.044cm" draw:z-index="128"><draw:object xlink:href="./Object 129" xlink:type="simple" xlink:show="embed" xlink:actuate="onLoad"/><draw:image xlink:href="./ObjectReplacements/Object 129" xlink:type="simple" xlink:show="embed" xlink:actuate="onLoad"/></draw:frame><text:span text:style-name="T10"><text:tab/> <text:s text:c="3"/></text:span><text:span text:style-name="T51">e</text:span><text:span text:style-name="T10"><text:tab/>BC <text:s text:c="2"/>= <text:s text:c="2"/></text:span><draw:frame draw:style-name="fr2" draw:name="Oggetto130" text:anchor-type="as-char" svg:width="0.984cm" svg:height="1.004cm" draw:z-index="129"><draw:object xlink:href="./Object 130" xlink:type="simple" xlink:show="embed" xlink:actuate="onLoad"/><draw:image xlink:href="./ObjectReplacements/Object 130" xlink:type="simple" xlink:show="embed" xlink:actuate="onLoad"/></draw:frame><text:span text:style-name="T10"><text:tab/> <text:s text:c="2"/>= <text:s text:c="2"/></text:span><draw:frame draw:style-name="fr2" draw:name="Oggetto131" text:anchor-type="as-char" svg:width="2.009cm" svg:height="1.044cm" draw:z-index="130"><draw:object xlink:href="./Object 131" xlink:type="simple" xlink:show="embed" xlink:actuate="onLoad"/><draw:image xlink:href="./ObjectReplacements/Object 131" xlink:type="simple" xlink:show="embed" xlink:actuate="onLoad"/></draw:frame></text:p>
      <text:p text:style-name="P4">Evidentemente l’impostazione trigonometrica è molto più semplice. Da notare l’uso di formule inverse e la comparsa di funzioni goniometriche al denominatore, tipica dei problemi su poligoni circoscritti.</text:p>
      <text:p text:style-name="P4"/>
      <text:p text:style-name="P40">Triangolo isoscele di perimetro minimo e area minima circoscritto a un cerchio</text:p>
      <text:p text:style-name="P4">Nel caso di figure circoscritte, si possono solo cercare i minimi dell’area e del perimetro; infatti è evidente che queste grandezze in questo caso non possono ammettere massimo.</text:p>
      <text:p text:style-name="P4">Il poligono circoscritto di area minima coincide con quello di perimetro m<text:span text:style-name="T52">inimo</text:span>, data la formula</text:p>
      <text:p text:style-name="P8"><text:span text:style-name="T2">A <text:s text:c="3"/>= <text:s text:c="2"/>p</text:span><text:span text:style-name="T26"></text:span><text:span text:style-name="T2"> r </text:span><text:s/>nella quale <text:s/><text:span text:style-name="T2">r <text:s/></text:span>è costante. Se si adotta l’impostazione algebrica conviene cercare l’area m<text:span text:style-name="T53">inima</text:span>, <text:span text:style-name="T53">evitando in tal modo</text:span> la comparsa di radicali che rendono il calcolo della derivata piuttosto complicato quando vengono sommati. Come visto sopra, l’area è data da </text:p>
      <text:p text:style-name="P7"><text:span text:style-name="T2">A <text:s text:c="2"/>=<text:tab/></text:span>HB <text:span text:style-name="T6"></text:span> HC <text:s text:c="2"/>=<text:tab/><draw:frame draw:style-name="fr2" draw:name="Oggetto132" text:anchor-type="as-char" svg:width="3.196cm" svg:height="1.09cm" draw:z-index="131"><draw:object xlink:href="./Object 132" xlink:type="simple" xlink:show="embed" xlink:actuate="onLoad"/><draw:image xlink:href="./ObjectReplacements/Object 132" xlink:type="simple" xlink:show="embed" xlink:actuate="onLoad"/></draw:frame></text:p>
      <text:p text:style-name="P41">Poiché <text:s/><text:span text:style-name="T2">A</text:span> <text:s/><draw:frame draw:style-name="fr2" draw:name="Oggetto133" text:anchor-type="as-char" svg:width="0.286cm" svg:height="0.471cm" draw:z-index="132"><draw:object xlink:href="./Object 133" xlink:type="simple" xlink:show="embed" xlink:actuate="onLoad"/><draw:image xlink:href="./ObjectReplacements/Object 133" xlink:type="simple" xlink:show="embed" xlink:actuate="onLoad"/></draw:frame><text:s text:c="2"/>0 <text:s/>, <text:s/>è <text:span text:style-name="T54">minima</text:span> quando lo è il suo quadrato; perciò consideriamo <text:s text:c="2"/><draw:frame draw:style-name="fr4" draw:name="Oggetto134" text:anchor-type="as-char" svg:y="-0.688cm" svg:width="0.607cm" svg:height="1.132cm" draw:z-index="133"><draw:object xlink:href="./Object 134" xlink:type="simple" xlink:show="embed" xlink:actuate="onLoad"/><draw:image xlink:href="./ObjectReplacements/Object 134" xlink:type="simple" xlink:show="embed" xlink:actuate="onLoad"/></draw:frame><text:s text:c="3"/>= <text:s text:c="2"/><draw:frame draw:style-name="fr2" draw:name="Oggetto135" text:anchor-type="as-char" svg:width="1.344cm" svg:height="1.101cm" draw:z-index="134"><draw:object xlink:href="./Object 135" xlink:type="simple" xlink:show="embed" xlink:actuate="onLoad"/><draw:image xlink:href="./ObjectReplacements/Object 135" xlink:type="simple" xlink:show="embed" xlink:actuate="onLoad"/></draw:frame><text:s text:c="4"/>la cui derivata è <text:s text:c="2"/><draw:frame draw:style-name="fr2" draw:name="Oggetto136" text:anchor-type="as-char" svg:width="3.124cm" svg:height="1.198cm" draw:z-index="203"><draw:object xlink:href="./Object 124" xlink:type="simple" xlink:show="embed" xlink:actuate="onLoad"/><draw:image xlink:href="./ObjectReplacements/Object 124" xlink:type="simple" xlink:show="embed" xlink:actuate="onLoad"/><svg:desc>formula</svg:desc></draw:frame><text:s text:c="3"/>( <text:span text:style-name="T2">r</text:span> <text:s/>è una costante moltiplicativa e si può ignorare annullando la derivata) <text:span text:style-name="T55">ch</text:span>e <text:s/>si annulla per <text:s text:c="2"/><text:span text:style-name="T2">x <text:s/>= <text:s/>2r <text:s/></text:span>(ricordare che deve essere <text:s/><text:span text:style-name="T2">x <text:s/></text:span>&gt; <text:s text:c="2"/><text:span text:style-name="T2">r </text:span>) .</text:p>
      <text:p text:style-name="P4">Un esame immediato del segno conferma che si tratta di un minimo.</text:p>
      <text:p text:style-name="P4">La figura corrispondente ha altezza <text:s text:c="2"/>( <text:span text:style-name="T2">x + r</text:span> ) <text:s text:c="2"/>= <text:s text:c="2"/>3 <text:span text:style-name="T2">r <text:s/></text:span>, metà base <text:s/>( <draw:frame draw:style-name="fr2" draw:name="Oggetto137" text:anchor-type="as-char" svg:width="1.416cm" svg:height="1.09cm" draw:z-index="135"><draw:object xlink:href="./Object 137" xlink:type="simple" xlink:show="embed" xlink:actuate="onLoad"/><draw:image xlink:href="./ObjectReplacements/Object 137" xlink:type="simple" xlink:show="embed" xlink:actuate="onLoad"/></draw:frame><text:s/>) <text:s text:c="2"/>= <text:s text:c="3"/><text:span text:style-name="T2">r</text:span><text:span text:style-name="T26"></text:span><text:span text:style-name="T2"> </text:span><text:span text:style-name="T2"><draw:frame draw:style-name="fr2" draw:name="Oggetto138" text:anchor-type="as-char" svg:width="0.526cm" svg:height="0.508cm" draw:z-index="136"><draw:object xlink:href="./Object 138" xlink:type="simple" xlink:show="embed" xlink:actuate="onLoad"/><draw:image xlink:href="./ObjectReplacements/Object 138" xlink:type="simple" xlink:show="embed" xlink:actuate="onLoad"/></draw:frame></text:span><text:s/>e quindi la tangente degli angoli alla base è <text:s/>= <text:s/><draw:frame draw:style-name="fr2" draw:name="Oggetto139" text:anchor-type="as-char" svg:width="0.526cm" svg:height="0.508cm" draw:z-index="137"><draw:object xlink:href="./Object 139" xlink:type="simple" xlink:show="embed" xlink:actuate="onLoad"/><draw:image xlink:href="./ObjectReplacements/Object 139" xlink:type="simple" xlink:show="embed" xlink:actuate="onLoad"/></draw:frame><text:tab/><text:span text:style-name="T6"></text:span><text:tab/>gli angoli alla base sono di <text:s/>60° <text:s/>e il triangolo è equilatero.</text:p>
      <text:p text:style-name="P4"/>
      <text:p text:style-name="P4">Trigonometricamente, <text:s text:c="3"/>HB <text:s text:c="3"/>= <text:s text:c="3"/><draw:frame draw:style-name="fr2" draw:name="Oggetto140" text:anchor-type="as-char" svg:width="2.009cm" svg:height="1.044cm" draw:z-index="138"><draw:object xlink:href="./Object 140" xlink:type="simple" xlink:show="embed" xlink:actuate="onLoad"/><draw:image xlink:href="./ObjectReplacements/Object 140" xlink:type="simple" xlink:show="embed" xlink:actuate="onLoad"/></draw:frame><text:s text:c="4"/>e<text:tab/>CH <text:s text:c="2"/>= <text:s text:c="2"/><draw:frame draw:style-name="fr2" draw:name="Oggetto141" text:anchor-type="as-char" svg:width="2.009cm" svg:height="1.044cm" draw:z-index="139"><draw:object xlink:href="./Object 141" xlink:type="simple" xlink:show="embed" xlink:actuate="onLoad"/><draw:image xlink:href="./ObjectReplacements/Object 141" xlink:type="simple" xlink:show="embed" xlink:actuate="onLoad"/></draw:frame><text:s text:c="3"/>(vedi fig.) dove <text:s/><text:span text:style-name="T2">x</text:span> è la metà dell’angolo opposto alla base.</text:p>
      <text:p text:style-name="P4">Si può cercare il minimo dell’area <text:s text:c="2"/><text:span text:style-name="T2">A</text:span> <text:s text:c="2"/>= <text:s text:c="2"/>HB <text:span text:style-name="T6"></text:span> CH <text:s text:c="2"/>= <text:s text:c="2"/><draw:frame draw:style-name="fr2" draw:name="Oggetto142" text:anchor-type="as-char" svg:width="2.394cm" svg:height="1.101cm" draw:z-index="140"><draw:object xlink:href="./Object 142" xlink:type="simple" xlink:show="embed" xlink:actuate="onLoad"/><draw:image xlink:href="./ObjectReplacements/Object 142" xlink:type="simple" xlink:show="embed" xlink:actuate="onLoad"/></draw:frame><text:s/>la cui derivata immediata è </text:p>
      <text:p text:style-name="P4"/>
      <text:p text:style-name="P4"><text:span text:style-name="T2">A</text:span>’ <text:s text:c="2"/>= <text:s/><text:tab/><draw:frame draw:style-name="fr2" draw:name="Oggetto143" text:anchor-type="as-char" svg:width="9.398cm" svg:height="1.282cm" draw:z-index="141"><draw:object xlink:href="./Object 143" xlink:type="simple" xlink:show="embed" xlink:actuate="onLoad"/><draw:image xlink:href="./ObjectReplacements/Object 143" xlink:type="simple" xlink:show="embed" xlink:actuate="onLoad"/></draw:frame> ; si sostituisce <text:s/><text:span text:style-name="T7">cos</text:span><text:span text:style-name="T5">2</text:span><text:span text:style-name="T2">x <text:s/></text:span>con <text:s/><text:span text:style-name="T56">1 –</text:span><text:span text:style-name="T57"> sin</text:span><text:span text:style-name="T58">2</text:span><text:span text:style-name="T57"> x</text:span><text:span text:style-name="T7"> <text:s text:c="3"/></text:span><text:span text:style-name="T59">e</text:span> dopo riduzioni e raccoglimenti il numeratore si scompone in <text:s/><draw:frame draw:style-name="fr2" draw:name="Oggetto144" text:anchor-type="as-char" svg:width="4.939cm" svg:height="0.568cm" draw:z-index="142"><draw:object xlink:href="./Object 144" xlink:type="simple" xlink:show="embed" xlink:actuate="onLoad"/><draw:image xlink:href="./ObjectReplacements/Object 144" xlink:type="simple" xlink:show="embed" xlink:actuate="onLoad"/></draw:frame><text:s text:c="2"/>- <text:s/>a noi interessa solo la soluzione <text:s/>sin <text:span text:style-name="T2">x</text:span> <text:s/>= <text:s/><draw:frame draw:style-name="fr2" draw:name="Oggetto145" text:anchor-type="as-char" svg:width="0.344cm" svg:height="1.004cm" draw:z-index="143"><draw:object xlink:href="./Object 145" xlink:type="simple" xlink:show="embed" xlink:actuate="onLoad"/><draw:image xlink:href="./ObjectReplacements/Object 145" xlink:type="simple" xlink:show="embed" xlink:actuate="onLoad"/></draw:frame><text:s text:c="3"/>cioè <text:s text:c="2"/><text:span text:style-name="T2">x <text:s/></text:span>= <text:s text:c="2"/>30° <text:s/>, essendo <text:s/><text:span text:style-name="T2">x </text:span><text:s/>la metà dell’angolo opposto alla base si deduce il triangolo equilatero.</text:p>
      <text:p text:style-name="P21">2.<text:span text:style-name="T4"> Cono circolare retto circoscritto a una sfera</text:span></text:p>
      <text:p text:style-name="P4">I tre problemi fondamentali sono: <text:s/>il cono di <text:span text:style-name="T2">volume minimo</text:span> , di <text:span text:style-name="T2">superficie laterale minima </text:span>e di <text:span text:style-name="T2">superficie totale minima.</text:span> <text:s/>Prendiamo sempre <text:s/><text:span text:style-name="T2">x <text:s/>= <text:s/></text:span>OC <text:s/>, col limite <text:s/><text:span text:style-name="T2">x <text:s/></text:span><text:span text:style-name="T2"><draw:frame draw:style-name="fr2" draw:name="Oggetto146" text:anchor-type="as-char" svg:width="0.286cm" svg:height="0.471cm" draw:z-index="144"><draw:object xlink:href="./Object 146" xlink:type="simple" xlink:show="embed" xlink:actuate="onLoad"/><draw:image xlink:href="./ObjectReplacements/Object 146" xlink:type="simple" xlink:show="embed" xlink:actuate="onLoad"/></draw:frame></text:span><text:span text:style-name="T2"><text:s text:c="2"/>r <text:s/>.</text:span></text:p>
      <text:p text:style-name="P4"/>
      <text:p text:style-name="P5">Cono di volume minimo circoscritto a una sfera</text:p>
      <text:p text:style-name="P4">Il volume è dato da <text:s/><text:span text:style-name="T2">V</text:span> <text:s text:c="2"/>= <text:s text:c="2"/><draw:frame draw:style-name="fr2" draw:name="Oggetto147" text:anchor-type="as-char" svg:width="1.106cm" svg:height="1.004cm" draw:z-index="145"><draw:object xlink:href="./Object 147" xlink:type="simple" xlink:show="embed" xlink:actuate="onLoad"/><draw:image xlink:href="./ObjectReplacements/Object 147" xlink:type="simple" xlink:show="embed" xlink:actuate="onLoad"/></draw:frame><text:s text:c="4"/>essendo <text:s/><draw:frame draw:style-name="fr2" draw:name="Oggetto148" text:anchor-type="as-char" svg:width="0.395cm" svg:height="0.564cm" draw:z-index="146"><draw:object xlink:href="./Object 148" xlink:type="simple" xlink:show="embed" xlink:actuate="onLoad"/><draw:image xlink:href="./ObjectReplacements/Object 148" xlink:type="simple" xlink:show="embed" xlink:actuate="onLoad"/></draw:frame><text:s/>il raggio della crf di base, cioè <text:s/>HB , e <text:s/><text:span text:style-name="T2">h</text:span> <text:s/>l’altezza <text:s/>= <text:s text:c="2"/>CH .</text:p>
      <text:p text:style-name="P4">Con la soluzione algebrica otteniamo <text:s/><text:span text:style-name="T2">V <text:s/></text:span><text:s text:c="2"/>= <text:s text:c="3"/><draw:frame draw:style-name="fr2" draw:name="Oggetto149" text:anchor-type="as-char" svg:width="3.194cm" svg:height="1.004cm" draw:z-index="147"><draw:object xlink:href="./Object 149" xlink:type="simple" xlink:show="embed" xlink:actuate="onLoad"/><draw:image xlink:href="./ObjectReplacements/Object 149" xlink:type="simple" xlink:show="embed" xlink:actuate="onLoad"/></draw:frame><text:s text:c="3"/>= <text:s text:c="3"/><draw:frame draw:style-name="fr2" draw:name="Oggetto150" text:anchor-type="as-char" svg:width="1.903cm" svg:height="1.101cm" draw:z-index="148"><draw:object xlink:href="./Object 150" xlink:type="simple" xlink:show="embed" xlink:actuate="onLoad"/><draw:image xlink:href="./ObjectReplacements/Object 150" xlink:type="simple" xlink:show="embed" xlink:actuate="onLoad"/></draw:frame><text:s text:c="2"/>la cui derivata <text:s text:c="3"/><draw:frame draw:style-name="fr2" draw:name="Oggetto151" text:anchor-type="as-char" svg:width="2.632cm" svg:height="1.141cm" draw:z-index="149"><draw:object xlink:href="./Object 151" xlink:type="simple" xlink:show="embed" xlink:actuate="onLoad"/><draw:image xlink:href="./ObjectReplacements/Object 151" xlink:type="simple" xlink:show="embed" xlink:actuate="onLoad"/></draw:frame><text:s text:c="3"/>si annulla <text:s/>per <text:s text:c="2"/><text:span text:style-name="T2">x <text:s text:c="2"/></text:span>= <text:s text:c="2"/>3<text:span text:style-name="T2">r . </text:span>Lo studio del segno conferma che è un minimo.</text:p>
      <text:p text:style-name="P4"/>
      <text:p text:style-name="P42">Cono di superficie laterale minima circoscritto a una sfera</text:p>
      <text:p text:style-name="P4">La superficie laterale è il semiprodotto della crf di base per l’apotema, cioè la distanza tra vertice e un punto della crf di base: <text:s/><text:span text:style-name="T2">S</text:span><text:span text:style-name="T23">L</text:span><text:span text:style-name="T2"> <text:s text:c="2"/>= <text:s text:c="2"/></text:span><text:span text:style-name="T2"><draw:frame draw:style-name="fr2" draw:name="Oggetto152" text:anchor-type="as-char" svg:width="1.162cm" svg:height="0.564cm" draw:z-index="150"><draw:object xlink:href="./Object 152" xlink:type="simple" xlink:show="embed" xlink:actuate="onLoad"/><draw:image xlink:href="./ObjectReplacements/Object 152" xlink:type="simple" xlink:show="embed" xlink:actuate="onLoad"/></draw:frame></text:span><text:s/>. <text:s/>Anche in questo caso cerchiamo la soluzione algebrica, per cui </text:p>
      <text:p text:style-name="P4">HB <text:s text:c="2"/>= <text:s text:c="2"/><draw:frame draw:style-name="fr2" draw:name="Oggetto153" text:anchor-type="as-char" svg:width="1.416cm" svg:height="1.09cm" draw:z-index="151"><draw:object xlink:href="./Object 153" xlink:type="simple" xlink:show="embed" xlink:actuate="onLoad"/><draw:image xlink:href="./ObjectReplacements/Object 153" xlink:type="simple" xlink:show="embed" xlink:actuate="onLoad"/></draw:frame><text:s text:c="3"/>e<text:tab/>BC <text:s text:c="2"/>= <text:s text:c="2"/><text:span text:style-name="T2">a <text:s text:c="2"/></text:span>= <text:s text:c="2"/><draw:frame draw:style-name="fr2" draw:name="Oggetto154" text:anchor-type="as-char" svg:width="2.09cm" svg:height="0.579cm" draw:z-index="152"><draw:object xlink:href="./Object 154" xlink:type="simple" xlink:show="embed" xlink:actuate="onLoad"/><draw:image xlink:href="./ObjectReplacements/Object 154" xlink:type="simple" xlink:show="embed" xlink:actuate="onLoad"/></draw:frame><text:tab/>= <text:s text:c="2"/><draw:frame draw:style-name="fr2" draw:name="Oggetto155" text:anchor-type="as-char" svg:width="3.163cm" svg:height="1.09cm" draw:z-index="153"><draw:object xlink:href="./Object 155" xlink:type="simple" xlink:show="embed" xlink:actuate="onLoad"/><draw:image xlink:href="./ObjectReplacements/Object 155" xlink:type="simple" xlink:show="embed" xlink:actuate="onLoad"/></draw:frame><text:tab/> <text:s text:c="2"/>= <text:s text:c="3"/><draw:frame draw:style-name="fr2" draw:name="Oggetto156" text:anchor-type="as-char" svg:width="1.55cm" svg:height="1.09cm" draw:z-index="154"><draw:object xlink:href="./Object 156" xlink:type="simple" xlink:show="embed" xlink:actuate="onLoad"/><draw:image xlink:href="./ObjectReplacements/Object 156" xlink:type="simple" xlink:show="embed" xlink:actuate="onLoad"/></draw:frame><text:s text:c="3"/>[ <text:s/>questo risultato si può dedurre anche dalla similitudine tra COT <text:s/>e <text:s/>CHB, per <text:s/>cui</text:p>
      <text:p text:style-name="P4">BC : OC <text:s/>= <text:s text:c="2"/>HB : <text:span text:style-name="T2">r</text:span><text:tab/><text:span text:style-name="T6"> <text:s text:c="2"/></text:span>BC <text:s text:c="2"/>=<text:tab/><draw:frame draw:style-name="fr2" draw:name="Oggetto157" text:anchor-type="as-char" svg:width="1.462cm" svg:height="1.004cm" draw:z-index="155"><draw:object xlink:href="./Object 157" xlink:type="simple" xlink:show="embed" xlink:actuate="onLoad"/><draw:image xlink:href="./ObjectReplacements/Object 157" xlink:type="simple" xlink:show="embed" xlink:actuate="onLoad"/></draw:frame> <text:s text:c="2"/>=<text:tab/><draw:frame draw:style-name="fr2" draw:name="Oggetto158" text:anchor-type="as-char" svg:width="2.219cm" svg:height="1.196cm" draw:z-index="156"><draw:object xlink:href="./Object 158" xlink:type="simple" xlink:show="embed" xlink:actuate="onLoad"/><draw:image xlink:href="./ObjectReplacements/Object 158" xlink:type="simple" xlink:show="embed" xlink:actuate="onLoad"/></draw:frame> <text:s text:c="2"/>- <text:s text:c="2"/>vedi figura prec. ]</text:p>
      <text:p text:style-name="P4"/>
      <text:p text:style-name="P4">Quindi <text:s/><text:span text:style-name="T2">S</text:span><text:span text:style-name="T23">L</text:span><text:span text:style-name="T2"> <text:s text:c="2"/>= <text:s text:c="2"/></text:span><text:span text:style-name="T2"><draw:frame draw:style-name="fr2" draw:name="Oggetto159" text:anchor-type="as-char" svg:width="2.025cm" svg:height="1.004cm" draw:z-index="157"><draw:object xlink:href="./Object 159" xlink:type="simple" xlink:show="embed" xlink:actuate="onLoad"/><draw:image xlink:href="./ObjectReplacements/Object 159" xlink:type="simple" xlink:show="embed" xlink:actuate="onLoad"/></draw:frame></text:span><text:span text:style-name="T2"><text:s text:c="2"/>. <text:s text:c="2"/></text:span>La <text:s/>derivata <text:s/><draw:frame draw:style-name="fr4" draw:name="Oggetto160" text:anchor-type="as-char" svg:y="-0.381cm" svg:width="0.425cm" svg:height="0.474cm" draw:z-index="158"><draw:object xlink:href="./Object 160" xlink:type="simple" xlink:show="embed" xlink:actuate="onLoad"/><draw:image xlink:href="./ObjectReplacements/Object 160" xlink:type="simple" xlink:show="embed" xlink:actuate="onLoad"/></draw:frame><text:s/><text:span text:style-name="T6"></text:span><draw:frame draw:style-name="fr2" draw:name="Oggetto161" text:anchor-type="as-char" svg:width="2.201cm" svg:height="1.166cm" draw:z-index="159"><draw:object xlink:href="./Object 161" xlink:type="simple" xlink:show="embed" xlink:actuate="onLoad"/><draw:image xlink:href="./ObjectReplacements/Object 161" xlink:type="simple" xlink:show="embed" xlink:actuate="onLoad"/></draw:frame> <text:s text:c="2"/>si annulla per <text:s text:c="2"/><text:span text:style-name="T2">x <text:s/>= <text:s/>r </text:span><text:span text:style-name="T2"><draw:frame draw:style-name="fr2" draw:name="Oggetto162" text:anchor-type="as-char" svg:width="0.393cm" svg:height="0.471cm" draw:z-index="160"><draw:object xlink:href="./Object 162" xlink:type="simple" xlink:show="embed" xlink:actuate="onLoad"/><draw:image xlink:href="./ObjectReplacements/Object 162" xlink:type="simple" xlink:show="embed" xlink:actuate="onLoad"/></draw:frame></text:span><text:span text:style-name="T2"><text:s/></text:span><text:span text:style-name="T2"><draw:frame draw:style-name="fr2" draw:name="Oggetto163" text:anchor-type="as-char" svg:width="0.758cm" svg:height="0.508cm" draw:z-index="161"><draw:object xlink:href="./Object 163" xlink:type="simple" xlink:show="embed" xlink:actuate="onLoad"/><draw:image xlink:href="./ObjectReplacements/Object 163" xlink:type="simple" xlink:show="embed" xlink:actuate="onLoad"/></draw:frame></text:span><text:span text:style-name="T2"><text:s/></text:span>; interessa solo la soluzione maggiore <text:s text:c="2"/><text:span text:style-name="T2">r + r</text:span><draw:frame draw:style-name="fr2" draw:name="Oggetto164" text:anchor-type="as-char" svg:width="0.52cm" svg:height="0.508cm" draw:z-index="162"><draw:object xlink:href="./Object 164" xlink:type="simple" xlink:show="embed" xlink:actuate="onLoad"/><draw:image xlink:href="./ObjectReplacements/Object 164" xlink:type="simple" xlink:show="embed" xlink:actuate="onLoad"/></draw:frame> <text:s/>, dato il limite <text:s/><text:span text:style-name="T2">x <text:s/></text:span><text:span text:style-name="T2"><draw:frame draw:style-name="fr2" draw:name="Oggetto165" text:anchor-type="as-char" svg:width="0.286cm" svg:height="0.471cm" draw:z-index="163"><draw:object xlink:href="./Object 165" xlink:type="simple" xlink:show="embed" xlink:actuate="onLoad"/><draw:image xlink:href="./ObjectReplacements/Object 165" xlink:type="simple" xlink:show="embed" xlink:actuate="onLoad"/></draw:frame></text:span><text:s text:c="2"/><text:span text:style-name="T2">r </text:span>. Lo studio del segno conferma che si tratta di un minimo.</text:p>
      <text:p text:style-name="P4"/>
      <text:p text:style-name="P42">Cono di superficie totale minima circoscritto a una sfera</text:p>
      <text:p text:style-name="P43">La sup. totale è data da <text:s/><text:span text:style-name="T2">S</text:span><text:span text:style-name="T23">T</text:span><text:span text:style-name="T2"> <text:s text:c="2"/>= <text:s/></text:span><text:span text:style-name="T2"><draw:frame draw:style-name="fr2" draw:name="Oggetto166" text:anchor-type="as-char" svg:width="2.21cm" svg:height="0.63cm" draw:z-index="164"><draw:object xlink:href="./Object 166" xlink:type="simple" xlink:show="embed" xlink:actuate="onLoad"/><draw:image xlink:href="./ObjectReplacements/Object 166" xlink:type="simple" xlink:show="embed" xlink:actuate="onLoad"/></draw:frame></text:span><text:span text:style-name="T2"><text:s text:c="2"/></text:span>essendo al solito <text:s/><draw:frame draw:style-name="fr2" draw:name="Oggetto167" text:anchor-type="as-char" svg:width="0.395cm" svg:height="0.564cm" draw:z-index="165"><draw:object xlink:href="./Object 167" xlink:type="simple" xlink:show="embed" xlink:actuate="onLoad"/><draw:image xlink:href="./ObjectReplacements/Object 167" xlink:type="simple" xlink:show="embed" xlink:actuate="onLoad"/></draw:frame><text:s text:c="2"/>e <text:s/><text:span text:style-name="T2">a</text:span> <text:s/>il raggio di base e l’apotema, rispettivamente. Indichiamo sempre con <text:s/><text:span text:style-name="T2">r </text:span><text:s/>il raggio della sfera inscritta nel cono. In base alle formule calcolate prima, per cui <text:s/>HB <text:s/>= <text:s/><draw:frame draw:style-name="fr2" draw:name="Oggetto168" text:anchor-type="as-char" svg:width="0.395cm" svg:height="0.564cm" draw:z-index="166"><draw:object xlink:href="./Object 168" xlink:type="simple" xlink:show="embed" xlink:actuate="onLoad"/><draw:image xlink:href="./ObjectReplacements/Object 168" xlink:type="simple" xlink:show="embed" xlink:actuate="onLoad"/></draw:frame><text:s text:c="2"/>e <text:s text:c="2"/>BC <text:s/>= <text:s/><text:span text:style-name="T2">a</text:span> , abbiamo</text:p>
      <text:p text:style-name="P43"/>
      <text:p text:style-name="P44"><text:span text:style-name="T2">S</text:span><text:span text:style-name="T23">T <text:s text:c="2"/></text:span><text:span text:style-name="T2">=<text:tab/></text:span><text:span text:style-name="T2"><draw:frame draw:style-name="fr2" draw:name="Oggetto169" text:anchor-type="as-char" svg:width="3.729cm" svg:height="1.004cm" draw:z-index="204"><draw:object xlink:href="./Object 169" xlink:type="simple" xlink:show="embed" xlink:actuate="onLoad"/><draw:image xlink:href="./ObjectReplacements/Object 169" xlink:type="simple" xlink:show="embed" xlink:actuate="onLoad"/></draw:frame></text:span><text:span text:style-name="T2"><text:tab/> <text:s/>= <text:s text:c="2"/></text:span><text:span text:style-name="T2"><draw:frame draw:style-name="fr2" draw:name="Oggetto170" text:anchor-type="as-char" svg:width="1.9cm" svg:height="1.101cm" draw:z-index="205"><draw:object xlink:href="./Object 170" xlink:type="simple" xlink:show="embed" xlink:actuate="onLoad"/><draw:image xlink:href="./ObjectReplacements/Object 170" xlink:type="simple" xlink:show="embed" xlink:actuate="onLoad"/></draw:frame></text:span></text:p>
      <text:p text:style-name="P45"/>
      <text:p text:style-name="P43">che, a parte una costante moltiplicativa, coincide con quella del volume (vedi prima) , per cui <text:span text:style-name="T2">il cono circoscritto di volume minimo è anche quello di superficie totale minima.</text:span></text:p>
      <text:p text:style-name="P4"><text:tab/><text:tab/></text:p>
      <text:p text:style-name="P4"/>
      <text:p text:style-name="P4">3. <text:span text:style-name="T4">Trapezio isoscele circoscritto a un cerchio</text:span></text:p>
      <text:p text:style-name="P4"/>
      <text:p text:style-name="P4">In base alla proprietà di congruenza dei segmenti di tangente condotti da un punto esterno a una crf, ( AT <text:s/><text:span text:style-name="T60">=</text:span> <text:s/>AM <text:s/>e <text:s/>TD <text:span text:style-name="T60">=</text:span> <text:s text:c="2"/>DK ; <text:span text:style-name="T60">v. figura </text:span><text:span text:style-name="T61">a p. seg.</text:span>) <text:s/>abbiamo che il lato obliquo è equivalente alla somma delle metà delle basi, per cui la somma dei lati obliqui è equivalente alla somma delle basi. Quindi il perimetro equivale a 4 lati obliqui. </text:p>
      <text:p text:style-name="P4"><text:soft-page-break/>Il trapezio circoscritto di perimetro e area minima (le due figure coincidono sempre quando sono circoscritte) quindi è quello di lato obliquo minimo, che corrisponde al caso del quadrato (il lato obliquo è sempre maggiore dell’altezza del trapezio, e il minimo si ha quando è congruente all’altezza, cioè nel caso limite di ortogonalità rispetto alle basi).</text:p>
      <text:p text:style-name="P4"/>
      <text:p text:style-name="P7"><draw:frame draw:style-name="fr1" draw:name="Immagine10" text:anchor-type="as-char" svg:width="11.113cm" svg:height="7.594cm" draw:z-index="167"><draw:image xlink:href="Pictures/10000000000001A40000011FD9A15C9B.png" xlink:type="simple" xlink:show="embed" xlink:actuate="onLoad" draw:mime-type="image/png"/></draw:frame></text:p>
      <text:p text:style-name="P4"/>
      <text:p text:style-name="P46">Impostazione algebrica.</text:p>
      <text:p text:style-name="P4">Per calcolare gli elementi della figura, possiamo porre <text:s/>AM <text:s/>= <text:s/><text:span text:style-name="T2">x <text:s/></text:span>e <text:s/>DK <text:s/>= <text:s text:c="2"/><text:span text:style-name="T2">y </text:span>, ragionando su due incognite, con i limiti <text:s text:c="2"/><text:span text:style-name="T2">x </text:span><text:s/><draw:frame draw:style-name="fr2" draw:name="Oggetto173" text:anchor-type="as-char" svg:width="0.286cm" svg:height="0.471cm" draw:z-index="168"><draw:object xlink:href="./Object 173" xlink:type="simple" xlink:show="embed" xlink:actuate="onLoad"/><draw:image xlink:href="./ObjectReplacements/Object 173" xlink:type="simple" xlink:show="embed" xlink:actuate="onLoad"/></draw:frame><text:s text:c="3"/><text:span text:style-name="T2">r</text:span> <text:s text:c="2"/>e <text:s text:c="3"/>0 <text:s/><draw:frame draw:style-name="fr2" draw:name="Oggetto174" text:anchor-type="as-char" svg:width="0.286cm" svg:height="0.471cm" draw:z-index="169"><draw:object xlink:href="./Object 174" xlink:type="simple" xlink:show="embed" xlink:actuate="onLoad"/><draw:image xlink:href="./ObjectReplacements/Object 174" xlink:type="simple" xlink:show="embed" xlink:actuate="onLoad"/></draw:frame><text:s text:c="3"/><text:span text:style-name="T2">y</text:span> <text:s/><draw:frame draw:style-name="fr2" draw:name="Oggetto175" text:anchor-type="as-char" svg:width="0.286cm" svg:height="0.471cm" draw:z-index="170"><draw:object xlink:href="./Object 175" xlink:type="simple" xlink:show="embed" xlink:actuate="onLoad"/><draw:image xlink:href="./ObjectReplacements/Object 175" xlink:type="simple" xlink:show="embed" xlink:actuate="onLoad"/></draw:frame><text:s text:c="3"/><text:span text:style-name="T2">r</text:span> .</text:p>
      <text:p text:style-name="P4">Essendo il lato AD <text:s/>dato da</text:p>
      <text:p text:style-name="P4">AD <text:s text:c="2"/>= <text:s text:c="2"/>x <text:s/>+ <text:s/>y<text:tab/>e da<text:tab/>AD<text:span text:style-name="T5">2</text:span><text:tab/>=<text:tab/>AH<text:span text:style-name="T5">2</text:span> <text:s/>+ <text:s/>HD<text:span text:style-name="T5">2</text:span> , otteniamo</text:p>
      <text:p text:style-name="P7">( <text:span text:style-name="T2">x <text:s/>+ <text:s/>y </text:span>) <text:span text:style-name="T8">2</text:span><text:span text:style-name="T47"> <text:s text:c="2"/></text:span><text:span text:style-name="T2">= <text:s text:c="2"/></text:span>(<text:span text:style-name="T2"> x – y </text:span>) <text:span text:style-name="T8">2</text:span><text:span text:style-name="T2"> <text:s/>+ <text:s/>4 r</text:span><text:span text:style-name="T8">2</text:span><text:span text:style-name="T2"> <text:tab/></text:span><text:span text:style-name="T2"><draw:frame draw:style-name="fr2" draw:name="Oggetto176" text:anchor-type="as-char" svg:width="0.386cm" svg:height="0.471cm" draw:z-index="173"><draw:object xlink:href="./Object 176" xlink:type="simple" xlink:show="embed" xlink:actuate="onLoad"/><draw:image xlink:href="./ObjectReplacements/Object 176" xlink:type="simple" xlink:show="embed" xlink:actuate="onLoad"/></draw:frame></text:span><text:tab/><text:span text:style-name="T2">x y <text:s text:c="2"/>=<text:tab/> r</text:span><text:span text:style-name="T8">2</text:span><text:span text:style-name="T2"><text:tab/></text:span><text:span text:style-name="T2"><draw:frame draw:style-name="fr2" draw:name="Oggetto177" text:anchor-type="as-char" svg:width="0.386cm" svg:height="0.471cm" draw:z-index="174"><draw:object xlink:href="./Object 177" xlink:type="simple" xlink:show="embed" xlink:actuate="onLoad"/><draw:image xlink:href="./ObjectReplacements/Object 177" xlink:type="simple" xlink:show="embed" xlink:actuate="onLoad"/></draw:frame></text:span><text:span text:style-name="T2"><text:tab/>y <text:s text:c="2"/>= <text:s text:c="2"/></text:span><text:span text:style-name="T2"><draw:frame draw:style-name="fr2" draw:name="Oggetto178" text:anchor-type="as-char" svg:width="0.469cm" svg:height="1.069cm" draw:z-index="175"><draw:object xlink:href="./Object 178" xlink:type="simple" xlink:show="embed" xlink:actuate="onLoad"/><draw:image xlink:href="./ObjectReplacements/Object 178" xlink:type="simple" xlink:show="embed" xlink:actuate="onLoad"/></draw:frame></text:span></text:p>
      <text:p text:style-name="P4">[ a questa conclusione possiamo arrivare anche applicando il secondo teorema di Euclide al triangolo AOD, che è rettangolo. Infatti i lati <text:s/>AO <text:s/>e <text:s/>OD <text:s/>sono bisettrici degli angoli in <text:s/>A <text:s/>e in <text:s/>D , per cui la somma degli angoli <text:s/><draw:frame draw:style-name="fr2" draw:name="Oggetto179" text:anchor-type="as-char" svg:width="0.877cm" svg:height="0.674cm" draw:z-index="176"><draw:object xlink:href="./Object 179" xlink:type="simple" xlink:show="embed" xlink:actuate="onLoad"/><draw:image xlink:href="./ObjectReplacements/Object 179" xlink:type="simple" xlink:show="embed" xlink:actuate="onLoad"/></draw:frame><text:s text:c="2"/>e <text:s/><draw:frame draw:style-name="fr2" draw:name="Oggetto180" text:anchor-type="as-char" svg:width="0.94cm" svg:height="0.674cm" draw:z-index="177"><draw:object xlink:href="./Object 180" xlink:type="simple" xlink:show="embed" xlink:actuate="onLoad"/><draw:image xlink:href="./ObjectReplacements/Object 180" xlink:type="simple" xlink:show="embed" xlink:actuate="onLoad"/></draw:frame><text:s/>è equivalente alla semisomma degli angoli <draw:frame draw:style-name="fr2" draw:name="Oggetto181" text:anchor-type="as-char" svg:width="0.374cm" svg:height="0.674cm" draw:z-index="178"><draw:object xlink:href="./Object 181" xlink:type="simple" xlink:show="embed" xlink:actuate="onLoad"/><draw:image xlink:href="./ObjectReplacements/Object 181" xlink:type="simple" xlink:show="embed" xlink:actuate="onLoad"/></draw:frame><text:s text:c="2"/>e <text:s/><draw:frame draw:style-name="fr2" draw:name="Oggetto182" text:anchor-type="as-char" svg:width="0.393cm" svg:height="0.674cm" draw:z-index="179"><draw:object xlink:href="./Object 182" xlink:type="simple" xlink:show="embed" xlink:actuate="onLoad"/><draw:image xlink:href="./ObjectReplacements/Object 182" xlink:type="simple" xlink:show="embed" xlink:actuate="onLoad"/></draw:frame><text:s/>, che è l’angolo piatto essendo supplementari ] </text:p>
      <text:p text:style-name="P4">Quindi possiamo esprimere tutti i lati in funzione della semibase maggiore <text:s/><text:span text:style-name="T2">x </text:span>.</text:p>
      <text:p text:style-name="P4"/>
      <text:p text:style-name="P8"><text:span text:style-name="T7">Impostazione trigonometrica</text:span>.</text:p>
      <text:p text:style-name="P4">Possiamo porre <text:s/><text:span text:style-name="T2">x <text:s/>= <text:s/></text:span><text:span text:style-name="T2"><draw:frame draw:style-name="fr2" draw:name="Oggetto183" text:anchor-type="as-char" svg:width="0.901cm" svg:height="0.674cm" draw:z-index="180"><draw:object xlink:href="./Object 183" xlink:type="simple" xlink:show="embed" xlink:actuate="onLoad"/><draw:image xlink:href="./ObjectReplacements/Object 183" xlink:type="simple" xlink:show="embed" xlink:actuate="onLoad"/></draw:frame></text:span><text:s/>, con <text:s text:c="2"/><text:span text:style-name="T2">x </text:span><text:span text:style-name="T2"><draw:frame draw:style-name="fr2" draw:name="Oggetto184" text:anchor-type="as-char" svg:width="0.286cm" svg:height="0.471cm" draw:z-index="181"><draw:object xlink:href="./Object 184" xlink:type="simple" xlink:show="embed" xlink:actuate="onLoad"/><draw:image xlink:href="./ObjectReplacements/Object 184" xlink:type="simple" xlink:show="embed" xlink:actuate="onLoad"/></draw:frame></text:span><text:s text:c="2"/>90° <text:s/>. Partendo dalla costante <text:s text:c="2"/>DH <text:s text:c="2"/>= <text:s text:c="2"/><text:span text:style-name="T2">2 r</text:span> , otteniamo subito il lato obliquo:</text:p>
      <text:p text:style-name="P4">AD <text:s text:c="2"/>= <text:s text:c="3"/><draw:frame draw:style-name="fr2" draw:name="Oggetto185" text:anchor-type="as-char" svg:width="0.923cm" svg:height="1.004cm" draw:z-index="182"><draw:object xlink:href="./Object 185" xlink:type="simple" xlink:show="embed" xlink:actuate="onLoad"/><draw:image xlink:href="./ObjectReplacements/Object 185" xlink:type="simple" xlink:show="embed" xlink:actuate="onLoad"/></draw:frame><text:tab/><draw:frame draw:style-name="fr2" draw:name="Oggetto186" text:anchor-type="as-char" svg:width="0.386cm" svg:height="0.471cm" draw:z-index="183"><draw:object xlink:href="./Object 186" xlink:type="simple" xlink:show="embed" xlink:actuate="onLoad"/><draw:image xlink:href="./ObjectReplacements/Object 186" xlink:type="simple" xlink:show="embed" xlink:actuate="onLoad"/></draw:frame><text:tab/>2<text:span text:style-name="T2">p</text:span> <text:s text:c="3"/>= <text:s text:c="3"/>4<text:span text:style-name="T6"></text:span> AD <text:s text:c="3"/>= <text:s text:c="2"/><draw:frame draw:style-name="fr2" draw:name="Oggetto187" text:anchor-type="as-char" svg:width="0.923cm" svg:height="1.004cm" draw:z-index="184"><draw:object xlink:href="./Object 187" xlink:type="simple" xlink:show="embed" xlink:actuate="onLoad"/><draw:image xlink:href="./ObjectReplacements/Object 187" xlink:type="simple" xlink:show="embed" xlink:actuate="onLoad"/></draw:frame><text:s/>. <text:s text:c="2"/>Il perimetro è minimo se il denominatore è massimo, cioè per <text:s text:c="2"/><text:span text:style-name="T2">x <text:s text:c="2"/></text:span>= <text:s text:c="2"/>90° , come visto prima.</text:p>
      <text:p text:style-name="P4">La base maggiore può essere calcolata come <text:s/>2 <text:span text:style-name="T2">r</text:span> <draw:frame draw:style-name="fr2" draw:name="Oggetto188" text:anchor-type="as-char" svg:width="1.235cm" svg:height="1.004cm" draw:z-index="185"><draw:object xlink:href="./Object 188" xlink:type="simple" xlink:show="embed" xlink:actuate="onLoad"/><draw:image xlink:href="./ObjectReplacements/Object 188" xlink:type="simple" xlink:show="embed" xlink:actuate="onLoad"/></draw:frame><text:s text:c="2"/>= <text:s/>2 <text:span text:style-name="T2">r </text:span><text:span text:style-name="T2"><draw:frame draw:style-name="fr2" draw:name="Oggetto189" text:anchor-type="as-char" svg:width="1.49cm" svg:height="1.004cm" draw:z-index="186"><draw:object xlink:href="./Object 189" xlink:type="simple" xlink:show="embed" xlink:actuate="onLoad"/><draw:image xlink:href="./ObjectReplacements/Object 189" xlink:type="simple" xlink:show="embed" xlink:actuate="onLoad"/></draw:frame></text:span><text:s/>, essendo <text:s/>AO bisettrice di <text:s/><draw:frame draw:style-name="fr2" draw:name="Oggetto190" text:anchor-type="as-char" svg:width="0.901cm" svg:height="0.674cm" draw:z-index="187"><draw:object xlink:href="./Object 190" xlink:type="simple" xlink:show="embed" xlink:actuate="onLoad"/><draw:image xlink:href="./ObjectReplacements/Object 190" xlink:type="simple" xlink:show="embed" xlink:actuate="onLoad"/></draw:frame>, il segmento <text:s text:c="2"/>AH <text:s text:c="2"/>= <text:s text:c="2"/>2 <text:span text:style-name="T2">r </text:span>cotg <text:span text:style-name="T2">x</text:span>. </text:p>
      <text:p text:style-name="P21">4. <text:span text:style-name="T4">Trapezio isoscele circoscritto a un semicerchio</text:span></text:p>
      <text:p text:style-name="P4"/>
      <text:p text:style-name="P4"><text:span text:style-name="T2">Per costruire la figura, tracciare la semicirconferenza di diametro AO, prendendo <text:s/>A <text:s/>a piacere sul prolungamento del diametro EF. L’intersezione <text:s/>T <text:s/>tra questa semicrf <text:s/>e la crf di diametro <text:s/>EF <text:s/>è il vertice retto di un triangolo rettangolo ATO , quindi <text:s/>OT <text:s/>è </text:span><text:span text:style-name="T62">uguale</text:span><text:span text:style-name="T2"> al lato obliquo passante per <text:s/>T . Per completare la figura, costruire l’asse del diametro EF, intersecare con la crf, condurre per l’intersezione <text:s/>K <text:s/>la parallela al diametro, ecc.</text:span></text:p>
      <text:p text:style-name="P4"/>
      <text:p text:style-name="P7"><draw:frame draw:style-name="fr1" draw:name="Immagine11" text:anchor-type="as-char" svg:width="12.25cm" svg:height="5.609cm" draw:z-index="188"><draw:image xlink:href="Pictures/10000000000001CF000000D46B7674BF.png" xlink:type="simple" xlink:show="embed" xlink:actuate="onLoad" draw:mime-type="image/png"/></draw:frame></text:p>
      <text:p text:style-name="P4"/>
      <text:p text:style-name="P4">Il parametro costante della figura è il raggio <text:s/><text:span text:style-name="T2">r <text:s/></text:span>= <text:s/>DH .</text:p>
      <text:p text:style-name="P4"/>
      <text:p text:style-name="P4"><text:span text:style-name="T2">Impostazione algebrica</text:span> - <text:s/>è basata sulla congruenza tra i due triangoli <text:s/>rettangoli AHD <text:s/>e <text:s/>ATO <text:s text:c="8"/>(<draw:frame draw:style-name="fr3" draw:name="Oggetto124" text:anchor-type="as-char" svg:y="-0.43cm" svg:width="0.96cm" svg:height="0.522cm" draw:z-index="206"><draw:object xlink:href="./Object 136" xlink:type="simple" xlink:show="embed" xlink:actuate="onLoad"/><draw:image xlink:href="./ObjectReplacements/Object 136" xlink:type="simple" xlink:show="embed" xlink:actuate="onLoad"/></draw:frame> <text:s/>e <text:s text:c="2"/><draw:frame draw:style-name="fr3" draw:name="Oggetto171" text:anchor-type="as-char" svg:y="-0.432cm" svg:width="0.894cm" svg:height="0.524cm" draw:z-index="207"><draw:object xlink:href="./Object 171" xlink:type="simple" xlink:show="embed" xlink:actuate="onLoad"/><draw:image xlink:href="./ObjectReplacements/Object 171" xlink:type="simple" xlink:show="embed" xlink:actuate="onLoad"/></draw:frame><text:s/>congruenti perché complementari di <text:s/><draw:frame draw:style-name="fr3" draw:name="Oggetto172" text:anchor-type="as-char" svg:y="-0.43cm" svg:width="0.94cm" svg:height="0.522cm" draw:z-index="208"><draw:object xlink:href="./Object 172" xlink:type="simple" xlink:show="embed" xlink:actuate="onLoad"/><draw:image xlink:href="./ObjectReplacements/Object 172" xlink:type="simple" xlink:show="embed" xlink:actuate="onLoad"/></draw:frame><text:s text:c="2"/>che è in comune, <text:s/><draw:frame draw:style-name="fr3" draw:name="Oggetto192" text:anchor-type="as-char" svg:y="-0.43cm" svg:width="0.933cm" svg:height="0.522cm" draw:z-index="209"><draw:object xlink:href="./Object 192" xlink:type="simple" xlink:show="embed" xlink:actuate="onLoad"/><draw:image xlink:href="./ObjectReplacements/Object 192" xlink:type="simple" xlink:show="embed" xlink:actuate="onLoad"/></draw:frame><text:s text:c="2"/><text:span text:style-name="T63">= <text:s/></text:span><text:span text:style-name="T63"><draw:frame draw:style-name="fr3" draw:name="Oggetto193" text:anchor-type="as-char" svg:y="-0.432cm" svg:width="0.836cm" svg:height="0.524cm" draw:z-index="213"><draw:object xlink:href="./Object 193" xlink:type="simple" xlink:show="embed" xlink:actuate="onLoad"/><draw:image xlink:href="./ObjectReplacements/Object 193" xlink:type="simple" xlink:show="embed" xlink:actuate="onLoad"/></draw:frame></text:span><text:s/>, <text:s text:c="4"/>DH <text:s/><text:span text:style-name="T63">=</text:span> <text:s text:c="2"/>OT <text:s/>perché raggi della stessa crf ) . <text:s/>Ne segue che il lato obliquo è congruente alla metà AO <text:s/>della base maggiore, mentre la base minore può essere calcolata come differenza tra la base maggiore e il doppio della proiezione <text:s/>AH <text:s/>del lato obliquo sulla stessa base maggiore.</text:p>
      <text:p text:style-name="P8">Ciò suggerisce di prendere come incognita <text:s/><text:span text:style-name="T2">x <text:s/></text:span>= <text:s text:c="2"/>AO , per cui</text:p>
      <text:p text:style-name="P47">AD <text:s text:c="2"/>= <text:s text:c="2"/><text:span text:style-name="T2">x </text:span>, <text:s/><text:tab/>AH <text:s text:c="2"/>= <text:s text:c="2"/><draw:frame draw:style-name="fr2" draw:name="Oggetto199" text:anchor-type="as-char" svg:width="1.383cm" svg:height="0.579cm" draw:z-index="189"><draw:object xlink:href="./Object 199" xlink:type="simple" xlink:show="embed" xlink:actuate="onLoad"/><draw:image xlink:href="./ObjectReplacements/Object 199" xlink:type="simple" xlink:show="embed" xlink:actuate="onLoad"/></draw:frame>,<text:tab/>CD <text:s text:c="3"/>= <text:s text:c="2"/>2 ( <text:span text:style-name="T2">x - </text:span><text:s text:c="2"/><draw:frame draw:style-name="fr2" draw:name="Oggetto200" text:anchor-type="as-char" svg:width="1.383cm" svg:height="0.579cm" draw:z-index="190"><draw:object xlink:href="./Object 200" xlink:type="simple" xlink:show="embed" xlink:actuate="onLoad"/><draw:image xlink:href="./ObjectReplacements/Object 200" xlink:type="simple" xlink:show="embed" xlink:actuate="onLoad"/></draw:frame>) , con il limite <text:s/><text:span text:style-name="T2">x &lt;</text:span> <text:span text:style-name="T2">r .</text:span></text:p>
      <text:p text:style-name="P48">Il perimetro è quindi dato da</text:p>
      <text:p text:style-name="P7">2<text:span text:style-name="T2">p</text:span><text:tab/>=<text:tab/>6<text:span text:style-name="T2">x</text:span> <text:s text:c="2"/>- <text:s text:c="2"/>2<draw:frame draw:style-name="fr2" draw:name="Oggetto202" text:anchor-type="as-char" svg:width="1.383cm" svg:height="0.579cm" draw:z-index="191"><draw:object xlink:href="./Object 202" xlink:type="simple" xlink:show="embed" xlink:actuate="onLoad"/><draw:image xlink:href="./ObjectReplacements/Object 202" xlink:type="simple" xlink:show="embed" xlink:actuate="onLoad"/></draw:frame></text:p>
      <text:p text:style-name="P4"/>
      <text:p text:style-name="P49">e l’area da</text:p>
      <text:p text:style-name="P50"><text:span text:style-name="T2">A <text:s text:c="8"/>= <text:s text:c="8"/></text:span>( 2<text:span text:style-name="T2">x</text:span> - <text:s/><draw:frame draw:style-name="fr2" draw:name="Oggetto203" text:anchor-type="as-char" svg:width="1.383cm" svg:height="0.579cm" draw:z-index="201"><draw:object xlink:href="./Object 203" xlink:type="simple" xlink:show="embed" xlink:actuate="onLoad"/><draw:image xlink:href="./ObjectReplacements/Object 203" xlink:type="simple" xlink:show="embed" xlink:actuate="onLoad"/></draw:frame>) <text:span text:style-name="T6"></text:span> <text:span text:style-name="T2">r</text:span></text:p>
      <text:p text:style-name="P4"/>
      <text:p text:style-name="P8">Il <text:span text:style-name="T3">perimetro minimo</text:span> si ottiene dall’equazione <text:s/>3 <text:s/>- <text:s/><draw:frame draw:style-name="fr2" draw:name="Oggetto204" text:anchor-type="as-char" svg:width="1.468cm" svg:height="1.111cm" draw:z-index="192"><draw:object xlink:href="./Object 204" xlink:type="simple" xlink:show="embed" xlink:actuate="onLoad"/><draw:image xlink:href="./ObjectReplacements/Object 204" xlink:type="simple" xlink:show="embed" xlink:actuate="onLoad"/></draw:frame><text:s text:c="2"/>= <text:s/>0 <text:s text:c="4"/><text:span text:style-name="T6"></text:span> <text:s text:c="4"/><text:span text:style-name="T2">x</text:span> <text:s text:c="2"/>= <text:s text:c="3"/><draw:frame draw:style-name="fr2" draw:name="Oggetto205" text:anchor-type="as-char" svg:width="1.106cm" svg:height="1.041cm" draw:z-index="193"><draw:object xlink:href="./Object 205" xlink:type="simple" xlink:show="embed" xlink:actuate="onLoad"/><draw:image xlink:href="./ObjectReplacements/Object 205" xlink:type="simple" xlink:show="embed" xlink:actuate="onLoad"/></draw:frame>.</text:p>
      <text:p text:style-name="P47">L’ <text:span text:style-name="T3">area minima </text:span>corrisponde invece a <text:s text:c="3"/><text:span text:style-name="T2">x <text:s text:c="2"/>= <text:s text:c="3"/></text:span><text:span text:style-name="T2"><draw:frame draw:style-name="fr2" draw:name="Oggetto206" text:anchor-type="as-char" svg:width="1.106cm" svg:height="1.041cm" draw:z-index="194"><draw:object xlink:href="./Object 206" xlink:type="simple" xlink:show="embed" xlink:actuate="onLoad"/><draw:image xlink:href="./ObjectReplacements/Object 206" xlink:type="simple" xlink:show="embed" xlink:actuate="onLoad"/></draw:frame></text:span><text:span text:style-name="T2">.</text:span> <text:s/>Questo valore numero corrisponde al lato del <text:span text:style-name="T2">semiesagono regolare circoscritto a un cerchio</text:span>, coerentemente con la regola generale per la quale <text:span text:style-name="T2">il poligono circoscritto di area minima è quello regolare – </text:span>infatti, abbiamo visto che la metà della base maggiore equivale al lato obliquo, mentre</text:p>
      <text:p text:style-name="P51">CD <text:s text:c="2"/>= <text:s text:c="2"/>2(<draw:frame draw:style-name="fr2" draw:name="Oggetto207" text:anchor-type="as-char" svg:width="3.306cm" svg:height="1.09cm" draw:z-index="210"><draw:object xlink:href="./Object 207" xlink:type="simple" xlink:show="embed" xlink:actuate="onLoad"/><draw:image xlink:href="./ObjectReplacements/Object 207" xlink:type="simple" xlink:show="embed" xlink:actuate="onLoad"/></draw:frame> <text:s text:c="2"/>= <text:s text:c="2"/><draw:frame draw:style-name="fr2" draw:name="Oggetto208" text:anchor-type="as-char" svg:width="2.868cm" svg:height="1.041cm" draw:z-index="211"><draw:object xlink:href="./Object 208" xlink:type="simple" xlink:show="embed" xlink:actuate="onLoad"/><draw:image xlink:href="./ObjectReplacements/Object 208" xlink:type="simple" xlink:show="embed" xlink:actuate="onLoad"/></draw:frame><text:s text:c="3"/>= <text:s text:c="2"/><text:span text:style-name="T2"><draw:frame draw:style-name="fr2" draw:name="Oggetto209" text:anchor-type="as-char" svg:width="1.106cm" svg:height="1.041cm" draw:z-index="212"><draw:object xlink:href="./Object 209" xlink:type="simple" xlink:show="embed" xlink:actuate="onLoad"/><draw:image xlink:href="./ObjectReplacements/Object 209" xlink:type="simple" xlink:show="embed" xlink:actuate="onLoad"/></draw:frame></text:span><text:span text:style-name="T2"><text:s text:c="3"/></text:span>= <text:s text:c="2"/>AD .</text:p>
      <text:p text:style-name="P52"><text:s/><text:span text:style-name="T64">Revisione del 17 Agosto 202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47cm" style:contextual-spacing="false" fo:line-height="115%" fo:text-align="justify" style:justify-single-word="false" fo:hyphenation-ladder-count="no-limit" fo:hyphenation-keep="auto" loext:hyphenation-keep-type="column" loext:hyphenation-keep-line="true" style:page-number="auto"/>
      <style:text-properties fo:hyphenate="true" fo:hyphenation-remain-char-count="2" fo:hyphenation-push-char-count="2" loext:hyphenation-no-caps="false" loext:hyphenation-no-last-word="false" loext:hyphenation-word-char-count="5" loext:hyphenation-zone="no-limit" loext:hyphenation-compound-remain-char-count="2"/>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_20_Carattere_20_Carattere1" style:display-name=" Carattere Carattere1" style:family="text" style:parent-style-name="Car._20_predefinito_20_paragrafo">
      <style:text-properties fo:font-size="12pt" style:font-size-asian="12pt" style:font-size-complex="12pt"/>
    </style:style>
    <style:style style:name="_20_Carattere_20_Carattere" style:display-name=" Carattere Carattere" style:family="text" style:parent-style-name="Car._20_predefinito_20_paragrafo">
      <style:text-properties fo:font-size="12pt" style:font-size-asian="12pt" style:font-size-complex="12pt"/>
    </style:style>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cm" fo:margin-right="0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officeooo:paragraph-rsid="0044e778"/>
    </style:style>
    <style:style style:name="MP2" style:family="paragraph" style:parent-style-name="Footer">
      <style:text-properties fo:font-size="8pt" officeooo:paragraph-rsid="0044e778" style:font-size-asian="8pt"/>
    </style:style>
    <style:style style:name="MT1" style:family="text">
      <style:text-properties fo:font-style="italic" style:font-style-asian="italic"/>
    </style:style>
    <style:style style:name="MT2" style:family="text">
      <style:text-properties fo:font-size="8pt" style:font-size-asian="8pt"/>
    </style:style>
    <style:page-layout style:name="Mpm1">
      <style:page-layout-properties fo:page-width="21.001cm" fo:page-height="29.7cm" style:num-format="1" style:print-orientation="portrait" fo:margin-top="2.499cm" fo:margin-bottom="1.249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draw:fill="solid" draw:fill-color="#ffffff" draw:opacity="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fill="solid" draw:background-size="full" draw:fill-color="#ffffff" draw:opacity="0%"/>
    </style:style>
  </office:automatic-styles>
  <office:master-styles>
    <style:master-page style:name="Standard" style:page-layout-name="Mpm1" draw:style-name="Mdp1">
      <style:footer>
        <text:p text:style-name="MP1">Ezio Fornero – <text:span text:style-name="MT1">Il problema classico di geometria <text:s/>–</text:span> <text:span text:style-name="Page_20_Number"><text:page-number text:select-page="current">13</text:page-number></text:span><text:span text:style-name="Page_20_Number">/</text:span><text:span text:style-name="Page_20_Number"><text:page-count style:num-format="1">16</text:page-count></text:span><text:span text:style-name="Page_20_Number"> </text:span></text:p>
        <text:p text:style-name="MP1" loext:marker-style-name="MT2"><text:span text:style-name="Internet_20_link"><text:span text:style-name="MT2">http://www.superzeko.net</text:span></text:span><text:span text:style-name="MT2"> – </text:span><text:span text:style-name="Page_20_Number"><text:span text:style-name="MT2">Per espressa volontà dell’autore, questo testo è liberamente utilizzabile per fini personali o didattici. </text:span></text:span></text:p>
        <text:p text:style-name="MP1" loext:marker-style-name="MT2"><text:bookmark-start text:name="PageNumWizard_FOOTER_Stile di pagina predefinito21"/><text:span text:style-name="Page_20_Number"><text:span text:style-name="MT2">Qualora tuttavia dovesse essere riprodotto su un sito web o in una pubblicazione, si prega di citare la fonte</text:span></text:span><text:bookmark-end text:name="PageNumWizard_FOOTER_Stile di pagina predefinito21"/></text:p>
      </style:footer>
      <style:footer-left>
        <text:p text:style-name="MP1">Ezio Fornero – <text:span text:style-name="MT1">Il problema classico di geometria <text:s/>–</text:span> <text:span text:style-name="Page_20_Number"><text:page-number text:select-page="current">16</text:page-number></text:span><text:span text:style-name="Page_20_Number">/</text:span><text:span text:style-name="Page_20_Number"><text:page-count style:num-format="1">16</text:page-count></text:span><text:span text:style-name="Page_20_Number"> </text:span></text:p>
        <text:p text:style-name="MP1" loext:marker-style-name="MT2"><text:span text:style-name="Internet_20_link"><text:span text:style-name="MT2">http://www.superzeko.net</text:span></text:span><text:span text:style-name="MT2"> – </text:span><text:span text:style-name="Page_20_Number"><text:span text:style-name="MT2">Per espressa volontà dell’autore, questo testo è liberamente utilizzabile per fini personali o didattici. </text:span></text:span></text:p>
        <text:p text:style-name="MP1" loext:marker-style-name="MT2"><text:span text:style-name="Page_20_Number"><text:span text:style-name="MT2">Qualora tuttavia dovesse essere riprodotto su un sito web o in una pubblicazione, si prega di citare la fonte.</text:span></text:span></text:p>
        <text:p text:style-name="MP2"/>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Ezio Fornero, Il problema classico di Geometria</dc:title>
    <dc:subject/>
    <meta:keyword/>
    <dc:description/>
    <meta:initial-creator>Ezio Fornero</meta:initial-creator>
    <meta:creation-date>2008-08-13T23:46:00</meta:creation-date>
    <dc:date>2026-08-17T17:05:00.151057500</dc:date>
    <meta:print-date>2026-08-17T17:01:41.281637600</meta:print-date>
    <meta:editing-cycles>145</meta:editing-cycles>
    <meta:editing-duration>PT17H7M36S</meta:editing-duration>
    <meta:generator>LibreOffice/26.2.4.2$Windows_X86_64 LibreOffice_project/0229ac93fcf0d7cbc6376066c6f35021cef002dc</meta:generator>
    <meta:printed-by>File PDF</meta:printed-by>
    <meta:document-statistic meta:table-count="0" meta:image-count="11" meta:object-count="203" meta:page-count="16" meta:paragraph-count="255" meta:word-count="5803" meta:character-count="33419" meta:non-whitespace-character-count="26090"/>
  </office:meta>
</office:document-meta>
</file>

<file path=Object 1/content.xml><?xml version="1.0" encoding="utf-8"?>
<math xmlns="http://www.w3.org/1998/Math/MathML" display="block">
  <semantics>
    <mrow>
      <mstyle mathsize="12pt">
        <mrow>
          <mrow/>
          <mrow/>
        </mrow>
      </mstyle>
      <mrow/>
    </mrow>
    <annotation encoding="StarMath 5.0"> size 12{ &lt;= {}} {}</annotation>
  </semantics>
</math>
</file>

<file path=Object 10/content.xml><?xml version="1.0" encoding="utf-8"?>
<math xmlns="http://www.w3.org/1998/Math/MathML" display="block">
  <semantics>
    <mrow>
      <mstyle mathsize="12pt">
        <mrow>
          <mi>r</mi>
          <msqrt>
            <mrow>
              <mn>2</mn>
              <mrow>
                <mstyle mathvariant="italic">
                  <mtext>rx</mtext>
                </mstyle>
                <mo stretchy="false">−</mo>
                <msup>
                  <mi>x</mi>
                  <mstyle mathsize="8pt">
                    <mn>2</mn>
                  </mstyle>
                </msup>
              </mrow>
            </mrow>
          </msqrt>
        </mrow>
      </mstyle>
      <mrow/>
    </mrow>
    <annotation encoding="StarMath 5.0"> size 12{r sqrt {2 ital "rx" - x rSup { size 8{2} } } } {}</annotation>
  </semantics>
</math>
</file>

<file path=Object 100/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101/content.xml><?xml version="1.0" encoding="utf-8"?>
<math xmlns="http://www.w3.org/1998/Math/MathML" display="block">
  <semantics>
    <mover accent="true">
      <mi mathvariant="italic">ACH</mi>
      <mo stretchy="false">^</mo>
    </mover>
    <annotation encoding="StarMath 5.0">hat ACH</annotation>
  </semantics>
</math>
</file>

<file path=Object 102/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103/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104/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105/content.xml><?xml version="1.0" encoding="utf-8"?>
<math xmlns="http://www.w3.org/1998/Math/MathML" display="block">
  <semantics>
    <mrow>
      <mstyle mathsize="12pt">
        <mo stretchy="false">⇒</mo>
      </mstyle>
      <mrow/>
    </mrow>
    <annotation encoding="StarMath 5.0"> size 12{ drarrow } {}</annotation>
  </semantics>
</math>
</file>

<file path=Object 106/content.xml><?xml version="1.0" encoding="utf-8"?>
<math xmlns="http://www.w3.org/1998/Math/MathML" display="block">
  <semantics>
    <mrow>
      <mstyle mathsize="12pt">
        <mo stretchy="false">⇒</mo>
      </mstyle>
      <mrow/>
    </mrow>
    <annotation encoding="StarMath 5.0"> size 12{ drarrow } {}</annotation>
  </semantics>
</math>
</file>

<file path=Object 107/content.xml><?xml version="1.0" encoding="utf-8"?>
<math xmlns="http://www.w3.org/1998/Math/MathML" display="block">
  <semantics>
    <mrow>
      <mstyle mathsize="12pt">
        <mo stretchy="false">⇒</mo>
      </mstyle>
      <mrow/>
    </mrow>
    <annotation encoding="StarMath 5.0"> size 12{ drarrow } {}</annotation>
  </semantics>
</math>
</file>

<file path=Object 108/content.xml><?xml version="1.0" encoding="utf-8"?>
<math xmlns="http://www.w3.org/1998/Math/MathML" display="block">
  <semantics>
    <mrow>
      <mstyle mathsize="12pt">
        <mfrac>
          <mn>1</mn>
          <mn>2</mn>
        </mfrac>
      </mstyle>
      <mrow/>
    </mrow>
    <annotation encoding="StarMath 5.0"> size 12{ {  {1}  over  {2} } } {}</annotation>
  </semantics>
</math>
</file>

<file path=Object 109/content.xml><?xml version="1.0" encoding="utf-8"?>
<math xmlns="http://www.w3.org/1998/Math/MathML" display="block">
  <semantics>
    <mrow>
      <mstyle mathsize="12pt">
        <mfrac>
          <mn>1</mn>
          <mn>2</mn>
        </mfrac>
      </mstyle>
      <mrow/>
    </mrow>
    <annotation encoding="StarMath 5.0"> size 12{ {  {1}  over  {2} } } {}</annotation>
  </semantics>
</math>
</file>

<file path=Object 11/content.xml><?xml version="1.0" encoding="utf-8"?>
<math xmlns="http://www.w3.org/1998/Math/MathML" display="block">
  <semantics>
    <mrow>
      <mstyle mathsize="12pt">
        <mrow>
          <mrow/>
          <mrow/>
        </mrow>
      </mstyle>
      <mrow/>
    </mrow>
    <annotation encoding="StarMath 5.0"> size 12{ &lt;= {}} {}</annotation>
  </semantics>
</math>
</file>

<file path=Object 110/content.xml><?xml version="1.0" encoding="utf-8"?>
<math xmlns="http://www.w3.org/1998/Math/MathML" display="block">
  <semantics>
    <mrow>
      <mstyle mathsize="12pt">
        <msqrt>
          <mrow>
            <mrow>
              <msup>
                <mi>x</mi>
                <mstyle mathsize="8pt">
                  <mn>2</mn>
                </mstyle>
              </msup>
              <mo stretchy="false">+</mo>
              <msup>
                <mi>y</mi>
                <mstyle mathsize="8pt">
                  <mn>2</mn>
                </mstyle>
              </msup>
              <mo stretchy="false">+</mo>
              <mn>2</mn>
            </mrow>
            <mrow>
              <mstyle mathvariant="italic">
                <mtext>rx</mtext>
              </mstyle>
              <mo stretchy="false">+</mo>
              <msup>
                <mi>r</mi>
                <mstyle mathsize="8pt">
                  <mn>2</mn>
                </mstyle>
              </msup>
            </mrow>
          </mrow>
        </msqrt>
      </mstyle>
      <mrow/>
    </mrow>
    <annotation encoding="StarMath 5.0"> size 12{ sqrt {x rSup { size 8{2} } +y rSup { size 8{2} } +2 ital "rx"+r rSup { size 8{2} } } } {}</annotation>
  </semantics>
</math>
</file>

<file path=Object 111/content.xml><?xml version="1.0" encoding="utf-8"?>
<math xmlns="http://www.w3.org/1998/Math/MathML" display="block">
  <semantics>
    <mrow>
      <mstyle mathsize="12pt">
        <msqrt>
          <mrow>
            <mrow>
              <msup>
                <mi>x</mi>
                <mstyle mathsize="8pt">
                  <mn>2</mn>
                </mstyle>
              </msup>
              <mo stretchy="false">+</mo>
              <msup>
                <mi>y</mi>
                <mstyle mathsize="8pt">
                  <mn>2</mn>
                </mstyle>
              </msup>
              <mo stretchy="false">+</mo>
              <mn>2</mn>
            </mrow>
            <mrow>
              <mstyle mathvariant="italic">
                <mtext>rx</mtext>
              </mstyle>
              <mo stretchy="false">+</mo>
              <msup>
                <mi>r</mi>
                <mstyle mathsize="8pt">
                  <mn>2</mn>
                </mstyle>
              </msup>
            </mrow>
          </mrow>
        </msqrt>
      </mstyle>
      <mrow/>
    </mrow>
    <annotation encoding="StarMath 5.0"> size 12{ sqrt {x rSup { size 8{2} } +y rSup { size 8{2} } +2 ital "rx"+r rSup { size 8{2} } } } {}</annotation>
  </semantics>
</math>
</file>

<file path=Object 112/content.xml><?xml version="1.0" encoding="utf-8"?>
<math xmlns="http://www.w3.org/1998/Math/MathML" display="block">
  <semantics>
    <mrow>
      <mstyle mathsize="12pt">
        <mfrac>
          <mrow>
            <msup>
              <mi>r</mi>
              <mstyle mathsize="8pt">
                <mn>2</mn>
              </mstyle>
            </msup>
            <mo stretchy="false">(</mo>
            <mrow>
              <msup>
                <mi>x</mi>
                <mstyle mathsize="8pt">
                  <mn>2</mn>
                </mstyle>
              </msup>
              <mo stretchy="false">+</mo>
              <mn>2</mn>
            </mrow>
            <mrow>
              <mstyle mathvariant="italic">
                <mtext>rx</mtext>
              </mstyle>
              <mo stretchy="false">+</mo>
              <msup>
                <mi>r</mi>
                <mstyle mathsize="8pt">
                  <mn>2</mn>
                </mstyle>
              </msup>
            </mrow>
            <mo stretchy="false">)</mo>
          </mrow>
          <mrow>
            <msup>
              <mi>x</mi>
              <mstyle mathsize="8pt">
                <mn>2</mn>
              </mstyle>
            </msup>
            <mo stretchy="false">−</mo>
            <msup>
              <mi>r</mi>
              <mstyle mathsize="8pt">
                <mn>2</mn>
              </mstyle>
            </msup>
          </mrow>
        </mfrac>
      </mstyle>
      <mrow/>
    </mrow>
    <annotation encoding="StarMath 5.0"> size 12{ {  {r rSup { size 8{2} }  \( x rSup { size 8{2} } +2 ital "rx"+r rSup { size 8{2} }  \) }  over  {x rSup { size 8{2} }  - r rSup { size 8{2} } } } } {}</annotation>
  </semantics>
</math>
</file>

<file path=Object 113/content.xml><?xml version="1.0" encoding="utf-8"?>
<math xmlns="http://www.w3.org/1998/Math/MathML" display="block">
  <semantics>
    <mrow>
      <mstyle mathsize="12pt">
        <mfrac>
          <mrow>
            <msup>
              <mi>r</mi>
              <mstyle mathsize="8pt">
                <mn>2</mn>
              </mstyle>
            </msup>
            <mo stretchy="false">(</mo>
            <mrow>
              <mi>x</mi>
              <mo stretchy="false">+</mo>
              <mi>r</mi>
            </mrow>
            <msup>
              <mo stretchy="false">)</mo>
              <mstyle mathsize="8pt">
                <mn>2</mn>
              </mstyle>
            </msup>
          </mrow>
          <mrow>
            <mo stretchy="false">(</mo>
            <mrow>
              <mi>x</mi>
              <mo stretchy="false">+</mo>
              <mi>r</mi>
            </mrow>
            <mo stretchy="false">)</mo>
            <mo stretchy="false">(</mo>
            <mrow>
              <mi>x</mi>
              <mo stretchy="false">−</mo>
              <mi>r</mi>
            </mrow>
            <mo stretchy="false">)</mo>
          </mrow>
        </mfrac>
      </mstyle>
      <mrow/>
    </mrow>
    <annotation encoding="StarMath 5.0"> size 12{ {  {r rSup { size 8{2} }  \( x+r \)  rSup { size 8{2} } }  over  { \( x+r \)  \( x - r \) } } } {}</annotation>
  </semantics>
</math>
</file>

<file path=Object 114/content.xml><?xml version="1.0" encoding="utf-8"?>
<math xmlns="http://www.w3.org/1998/Math/MathML" display="block">
  <semantics>
    <mrow>
      <mstyle mathsize="12pt">
        <mfrac>
          <mrow>
            <msup>
              <mi>r</mi>
              <mstyle mathsize="8pt">
                <mn>2</mn>
              </mstyle>
            </msup>
            <mo stretchy="false">(</mo>
            <mrow>
              <mi>x</mi>
              <mo stretchy="false">+</mo>
              <mi>r</mi>
            </mrow>
            <mo stretchy="false">)</mo>
          </mrow>
          <mrow>
            <mi>x</mi>
            <mo stretchy="false">−</mo>
            <mi>r</mi>
          </mrow>
        </mfrac>
      </mstyle>
      <mrow/>
    </mrow>
    <annotation encoding="StarMath 5.0"> size 12{ {  {r rSup { size 8{2} }  \( x+r \) }  over  {x - r} } } {}</annotation>
  </semantics>
</math>
</file>

<file path=Object 115/content.xml><?xml version="1.0" encoding="utf-8"?>
<math xmlns="http://www.w3.org/1998/Math/MathML" display="block">
  <semantics>
    <mrow>
      <mstyle mathsize="12pt">
        <mrow>
          <mi>r</mi>
          <mo stretchy="false">⋅</mo>
          <msqrt>
            <mfrac>
              <mrow>
                <mi>x</mi>
                <mo stretchy="false">+</mo>
                <mi>r</mi>
              </mrow>
              <mrow>
                <mi>x</mi>
                <mo stretchy="false">−</mo>
                <mi>r</mi>
              </mrow>
            </mfrac>
          </msqrt>
        </mrow>
      </mstyle>
      <mrow/>
    </mrow>
    <annotation encoding="StarMath 5.0"> size 12{r cdot  sqrt { {  {x+r}  over  {x - r} } } } {}</annotation>
  </semantics>
</math>
</file>

<file path=Object 116/content.xml><?xml version="1.0" encoding="utf-8"?>
<math xmlns="http://www.w3.org/1998/Math/MathML" display="block">
  <semantics>
    <mrow>
      <mstyle mathsize="12pt">
        <msqrt>
          <mrow>
            <mo stretchy="false">(</mo>
            <mrow>
              <mi>x</mi>
              <mo stretchy="false">+</mo>
              <mi>r</mi>
            </mrow>
            <mrow>
              <msup>
                <mo stretchy="false">)</mo>
                <mstyle mathsize="8pt">
                  <mn>2</mn>
                </mstyle>
              </msup>
              <mo stretchy="false">+</mo>
              <msup>
                <mi>y</mi>
                <mstyle mathsize="8pt">
                  <mn>2</mn>
                </mstyle>
              </msup>
            </mrow>
          </mrow>
        </msqrt>
      </mstyle>
      <mrow/>
    </mrow>
    <annotation encoding="StarMath 5.0"> size 12{ sqrt { \( x+r \)  rSup { size 8{2} } +y rSup { size 8{2} } } } {}</annotation>
  </semantics>
</math>
</file>

<file path=Object 117/content.xml><?xml version="1.0" encoding="utf-8"?>
<math xmlns="http://www.w3.org/1998/Math/MathML" display="block">
  <semantics>
    <mrow>
      <mstyle mathsize="12pt">
        <msqrt>
          <mrow>
            <mo stretchy="false">(</mo>
            <mrow>
              <mi>x</mi>
              <mo stretchy="false">+</mo>
              <mi>r</mi>
            </mrow>
            <mrow>
              <msup>
                <mo stretchy="false">)</mo>
                <mstyle mathsize="8pt">
                  <mn>2</mn>
                </mstyle>
              </msup>
              <mo stretchy="false">+</mo>
              <msup>
                <mi>y</mi>
                <mstyle mathsize="8pt">
                  <mn>2</mn>
                </mstyle>
              </msup>
            </mrow>
          </mrow>
        </msqrt>
      </mstyle>
      <mrow/>
    </mrow>
    <annotation encoding="StarMath 5.0"> size 12{ sqrt { \( x+r \)  rSup { size 8{2} } +y rSup { size 8{2} } } } {}</annotation>
  </semantics>
</math>
</file>

<file path=Object 118/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119/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12/content.xml><?xml version="1.0" encoding="utf-8"?>
<math xmlns="http://www.w3.org/1998/Math/MathML" display="block">
  <semantics>
    <mrow>
      <mstyle mathsize="12pt">
        <mrow>
          <mrow/>
          <mrow/>
        </mrow>
      </mstyle>
      <mrow/>
    </mrow>
    <annotation encoding="StarMath 5.0"> size 12{ &lt;= {}} {}</annotation>
  </semantics>
</math>
</file>

<file path=Object 120/content.xml><?xml version="1.0" encoding="utf-8"?>
<math xmlns="http://www.w3.org/1998/Math/MathML" display="block">
  <semantics>
    <mrow>
      <mstyle mathsize="12pt">
        <msqrt>
          <mrow>
            <mo stretchy="false">(</mo>
            <mrow>
              <mi>x</mi>
              <mo stretchy="false">+</mo>
              <mi>r</mi>
            </mrow>
            <mrow>
              <msup>
                <mo stretchy="false">)</mo>
                <mstyle mathsize="8pt">
                  <mn>2</mn>
                </mstyle>
              </msup>
              <mo stretchy="false">+</mo>
              <msup>
                <mi>y</mi>
                <mstyle mathsize="8pt">
                  <mn>2</mn>
                </mstyle>
              </msup>
            </mrow>
          </mrow>
        </msqrt>
      </mstyle>
      <mrow/>
    </mrow>
    <annotation encoding="StarMath 5.0"> size 12{ sqrt { \( x+r \)  rSup { size 8{2} } +y rSup { size 8{2} } } } {}</annotation>
  </semantics>
</math>
</file>

<file path=Object 121/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122/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123/content.xml><?xml version="1.0" encoding="utf-8"?>
<math xmlns="http://www.w3.org/1998/Math/MathML" display="block">
  <semantics>
    <mrow>
      <mstyle mathsize="12pt">
        <mrow>
          <mi>r</mi>
          <mo stretchy="false">⋅</mo>
          <msqrt>
            <mfrac>
              <mrow>
                <mi>x</mi>
                <mo stretchy="false">+</mo>
                <mi>r</mi>
              </mrow>
              <mrow>
                <mi>x</mi>
                <mo stretchy="false">−</mo>
                <mi>r</mi>
              </mrow>
            </mfrac>
          </msqrt>
        </mrow>
      </mstyle>
      <mrow/>
    </mrow>
    <annotation encoding="StarMath 5.0"> size 12{r cdot  sqrt { {  {x+r}  over  {x - r} } } } {}</annotation>
  </semantics>
</math>
</file>

<file path=Object 124/content.xml><?xml version="1.0" encoding="utf-8"?>
<math xmlns="http://www.w3.org/1998/Math/MathML" display="block">
  <semantics>
    <mrow>
      <mstyle mathsize="12pt">
        <mfrac>
          <mrow>
            <mn>2</mn>
            <mo stretchy="false">(</mo>
            <mrow>
              <mi>x</mi>
              <mo stretchy="false">+</mo>
              <mi>r</mi>
            </mrow>
            <mrow>
              <msup>
                <mo stretchy="false">)</mo>
                <mstyle mathsize="8pt">
                  <mn>2</mn>
                </mstyle>
              </msup>
              <mo stretchy="false">⋅</mo>
              <mo stretchy="false">(</mo>
            </mrow>
            <mrow>
              <mi>x</mi>
              <mo stretchy="false">−</mo>
              <mn>2</mn>
            </mrow>
            <mi>r</mi>
            <mo stretchy="false">)</mo>
          </mrow>
          <mrow>
            <mo stretchy="false">(</mo>
            <mrow>
              <mi>x</mi>
              <mo stretchy="false">−</mo>
              <mi>r</mi>
            </mrow>
            <msup>
              <mo stretchy="false">)</mo>
              <mstyle mathsize="8pt">
                <mn>2</mn>
              </mstyle>
            </msup>
          </mrow>
        </mfrac>
      </mstyle>
      <mrow/>
    </mrow>
    <annotation encoding="StarMath 5.0"> size 12{ {  {2 \( x+r \)  rSup { size 8{2} }  cdot  \( x - 2r \) }  over  { \( x - r \)  rSup { size 8{2} } } } } {}</annotation>
  </semantics>
</math>
</file>

<file path=Object 125/content.xml><?xml version="1.0" encoding="utf-8"?>
<math xmlns="http://www.w3.org/1998/Math/MathML" display="block">
  <semantics>
    <mrow>
      <mstyle mathsize="12pt">
        <mfrac>
          <mi>r</mi>
          <mrow>
            <mtext>sin</mtext>
            <mi>x</mi>
          </mrow>
        </mfrac>
      </mstyle>
      <mrow/>
    </mrow>
    <annotation encoding="StarMath 5.0"> size 12{ {  {r}  over  {"sin"x} } } {}</annotation>
  </semantics>
</math>
</file>

<file path=Object 126/content.xml><?xml version="1.0" encoding="utf-8"?>
<math xmlns="http://www.w3.org/1998/Math/MathML" display="block">
  <semantics>
    <mrow>
      <mstyle mathsize="12pt">
        <mfrac>
          <mi>r</mi>
          <mrow>
            <mtext>sin</mtext>
            <mi>x</mi>
          </mrow>
        </mfrac>
      </mstyle>
      <mrow/>
    </mrow>
    <annotation encoding="StarMath 5.0"> size 12{ {  {r}  over  {"sin"x} } } {}</annotation>
  </semantics>
</math>
</file>

<file path=Object 127/content.xml><?xml version="1.0" encoding="utf-8"?>
<math xmlns="http://www.w3.org/1998/Math/MathML" display="block">
  <semantics>
    <mrow>
      <mstyle mathsize="12pt">
        <mfrac>
          <mrow>
            <mi>r</mi>
            <mo stretchy="false">(</mo>
            <mrow>
              <mn>1</mn>
              <mo stretchy="false">+</mo>
              <mtext>sin</mtext>
            </mrow>
            <mi>x</mi>
            <mo stretchy="false">)</mo>
          </mrow>
          <mrow>
            <mtext>sin</mtext>
            <mi>x</mi>
          </mrow>
        </mfrac>
      </mstyle>
      <mrow/>
    </mrow>
    <annotation encoding="StarMath 5.0"> size 12{ {  {r \( 1+"sin"x \) }  over  {"sin"x} } } {}</annotation>
  </semantics>
</math>
</file>

<file path=Object 128/content.xml><?xml version="1.0" encoding="utf-8"?>
<math xmlns="http://www.w3.org/1998/Math/MathML" display="block">
  <semantics>
    <mrow>
      <mstyle mathsize="12pt">
        <mrow>
          <mrow/>
          <mtext>tan</mtext>
          <mi>x</mi>
        </mrow>
      </mstyle>
      <mrow/>
    </mrow>
    <annotation encoding="StarMath 5.0"> size 12{ cdot "tan"x} {}</annotation>
  </semantics>
</math>
</file>

<file path=Object 129/content.xml><?xml version="1.0" encoding="utf-8"?>
<math xmlns="http://www.w3.org/1998/Math/MathML" display="block">
  <semantics>
    <mrow>
      <mstyle mathsize="12pt">
        <mfrac>
          <mrow>
            <mi>r</mi>
            <mo stretchy="false">(</mo>
            <mrow>
              <mn>1</mn>
              <mo stretchy="false">+</mo>
              <mtext>sin</mtext>
            </mrow>
            <mi>x</mi>
            <mo stretchy="false">)</mo>
          </mrow>
          <mrow>
            <mtext>cos</mtext>
            <mi>x</mi>
          </mrow>
        </mfrac>
      </mstyle>
      <mrow/>
    </mrow>
    <annotation encoding="StarMath 5.0"> size 12{ {  {r \( 1+"sin"x \) }  over  {"cos"x} } } {}</annotation>
  </semantics>
</math>
</file>

<file path=Object 13/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130/content.xml><?xml version="1.0" encoding="utf-8"?>
<math xmlns="http://www.w3.org/1998/Math/MathML" display="block">
  <semantics>
    <mrow>
      <mstyle mathsize="12pt">
        <mfrac>
          <mtext>CH</mtext>
          <mrow>
            <mtext>cos</mtext>
            <mi>x</mi>
          </mrow>
        </mfrac>
      </mstyle>
      <mrow/>
    </mrow>
    <annotation encoding="StarMath 5.0"> size 12{ {  {"CH"}  over  {"cos"x} } } {}</annotation>
  </semantics>
</math>
</file>

<file path=Object 131/content.xml><?xml version="1.0" encoding="utf-8"?>
<math xmlns="http://www.w3.org/1998/Math/MathML" display="block">
  <semantics>
    <mrow>
      <mstyle mathsize="12pt">
        <mfrac>
          <mrow>
            <mi>r</mi>
            <mo stretchy="false">(</mo>
            <mrow>
              <mn>1</mn>
              <mo stretchy="false">+</mo>
              <mtext>sin</mtext>
            </mrow>
            <mi>x</mi>
            <mo stretchy="false">)</mo>
          </mrow>
          <mrow>
            <mtext>sin</mtext>
            <mrow>
              <mi>x</mi>
              <mo stretchy="false">⋅</mo>
              <mtext>cos</mtext>
            </mrow>
            <mi>x</mi>
          </mrow>
        </mfrac>
      </mstyle>
      <mrow/>
    </mrow>
    <annotation encoding="StarMath 5.0"> size 12{ {  {r \( 1+"sin"x \) }  over  {"sin"x cdot "cos"x} } } {}</annotation>
  </semantics>
</math>
</file>

<file path=Object 132/content.xml><?xml version="1.0" encoding="utf-8"?>
<math xmlns="http://www.w3.org/1998/Math/MathML" display="block">
  <semantics>
    <mstyle mathsize="12pt">
      <mrow>
        <mrow>
          <mrow>
            <mi>r</mi>
            <mo stretchy="false">⋅</mo>
            <msqrt>
              <mrow>
                <mrow>
                  <mfrac>
                    <mrow>
                      <mi>x</mi>
                      <mo stretchy="false">+</mo>
                      <mi>r</mi>
                    </mrow>
                    <mrow>
                      <mi>x</mi>
                      <mo stretchy="false">−</mo>
                      <mi>r</mi>
                    </mrow>
                  </mfrac>
                  <mo stretchy="false">⋅</mo>
                  <mrow/>
                </mrow>
                <mo stretchy="false">(</mo>
                <mrow>
                  <mi>x</mi>
                  <mo stretchy="false">+</mo>
                  <mi>r</mi>
                </mrow>
                <mo stretchy="false">)</mo>
              </mrow>
            </msqrt>
          </mrow>
          <mrow/>
        </mrow>
        <mrow/>
      </mrow>
    </mstyle>
    <annotation encoding="StarMath 5.0"> size 12{r cdot  sqrt { {  {x+r}  over  {x - r} }  cdot }  \( x+r \) } {}</annotation>
  </semantics>
</math>
</file>

<file path=Object 133/content.xml><?xml version="1.0" encoding="utf-8"?>
<math xmlns="http://www.w3.org/1998/Math/MathML" display="block">
  <semantics>
    <mrow>
      <mstyle mathsize="12pt">
        <mrow>
          <mrow/>
          <mrow/>
        </mrow>
      </mstyle>
      <mrow/>
    </mrow>
    <annotation encoding="StarMath 5.0"> size 12{ &gt;= {}} {}</annotation>
  </semantics>
</math>
</file>

<file path=Object 134/content.xml><?xml version="1.0" encoding="utf-8"?>
<math xmlns="http://www.w3.org/1998/Math/MathML" display="block">
  <semantics>
    <mrow>
      <mstyle mathsize="12pt">
        <mfrac>
          <msup>
            <mi>A</mi>
            <mstyle mathsize="8pt">
              <mn>2</mn>
            </mstyle>
          </msup>
          <msup>
            <mi>r</mi>
            <mn>2</mn>
          </msup>
        </mfrac>
      </mstyle>
      <mrow/>
    </mrow>
    <annotation encoding="StarMath 5.0"> size 12{ {  {A rSup { size 8{2} } }  over  {r^2} } } {}</annotation>
  </semantics>
</math>
</file>

<file path=Object 135/content.xml><?xml version="1.0" encoding="utf-8"?>
<math xmlns="http://www.w3.org/1998/Math/MathML" display="block">
  <semantics>
    <mrow>
      <mstyle mathsize="12pt">
        <mfrac>
          <mrow>
            <mo stretchy="false">(</mo>
            <mrow>
              <mi>x</mi>
              <mo stretchy="false">+</mo>
              <mi>r</mi>
            </mrow>
            <msup>
              <mo stretchy="false">)</mo>
              <mstyle mathsize="8pt">
                <mn>3</mn>
              </mstyle>
            </msup>
          </mrow>
          <mrow>
            <mi>x</mi>
            <mo stretchy="false">−</mo>
            <mi>r</mi>
          </mrow>
        </mfrac>
      </mstyle>
      <mrow/>
    </mrow>
    <annotation encoding="StarMath 5.0"> size 12{ {  { \( x+r \)  rSup { size 8{3} } }  over  {x - r} } } {}</annotation>
  </semantics>
</math>
</file>

<file path=Object 136/content.xml><?xml version="1.0" encoding="utf-8"?>
<math xmlns="http://www.w3.org/1998/Math/MathML" display="block">
  <semantics>
    <mover accent="true">
      <mi mathvariant="italic">ADH</mi>
      <mo stretchy="false">^</mo>
    </mover>
    <annotation encoding="StarMath 5.0">hat ADH</annotation>
  </semantics>
</math>
</file>

<file path=Object 137/content.xml><?xml version="1.0" encoding="utf-8"?>
<math xmlns="http://www.w3.org/1998/Math/MathML" display="block">
  <semantics>
    <mrow>
      <mstyle mathsize="12pt">
        <mrow>
          <mi>r</mi>
          <msqrt>
            <mfrac>
              <mrow>
                <mi>x</mi>
                <mo stretchy="false">+</mo>
                <mi>r</mi>
              </mrow>
              <mrow>
                <mi>x</mi>
                <mo stretchy="false">−</mo>
                <mi>r</mi>
              </mrow>
            </mfrac>
          </msqrt>
        </mrow>
      </mstyle>
      <mrow/>
    </mrow>
    <annotation encoding="StarMath 5.0"> size 12{r sqrt { {  {x+r}  over  {x - r} } } } {}</annotation>
  </semantics>
</math>
</file>

<file path=Object 138/content.xml><?xml version="1.0" encoding="utf-8"?>
<math xmlns="http://www.w3.org/1998/Math/MathML" display="block">
  <semantics>
    <mrow>
      <mstyle mathsize="12pt">
        <msqrt>
          <mn>3</mn>
        </msqrt>
      </mstyle>
      <mrow/>
    </mrow>
    <annotation encoding="StarMath 5.0"> size 12{ sqrt {3} } {}</annotation>
  </semantics>
</math>
</file>

<file path=Object 139/content.xml><?xml version="1.0" encoding="utf-8"?>
<math xmlns="http://www.w3.org/1998/Math/MathML" display="block">
  <semantics>
    <mrow>
      <mstyle mathsize="12pt">
        <msqrt>
          <mn>3</mn>
        </msqrt>
      </mstyle>
      <mrow/>
    </mrow>
    <annotation encoding="StarMath 5.0"> size 12{ sqrt {3} } {}</annotation>
  </semantics>
</math>
</file>

<file path=Object 14/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140/content.xml><?xml version="1.0" encoding="utf-8"?>
<math xmlns="http://www.w3.org/1998/Math/MathML" display="block">
  <semantics>
    <mrow>
      <mstyle mathsize="12pt">
        <mfrac>
          <mrow>
            <mi>r</mi>
            <mo stretchy="false">(</mo>
            <mrow>
              <mn>1</mn>
              <mo stretchy="false">+</mo>
              <mtext>sin</mtext>
            </mrow>
            <mi>x</mi>
            <mo stretchy="false">)</mo>
          </mrow>
          <mrow>
            <mtext>cos</mtext>
            <mi>x</mi>
          </mrow>
        </mfrac>
      </mstyle>
      <mrow/>
    </mrow>
    <annotation encoding="StarMath 5.0"> size 12{ {  {r \( 1+"sin"x \) }  over  {"cos"x} } } {}</annotation>
  </semantics>
</math>
</file>

<file path=Object 141/content.xml><?xml version="1.0" encoding="utf-8"?>
<math xmlns="http://www.w3.org/1998/Math/MathML" display="block">
  <semantics>
    <mrow>
      <mstyle mathsize="12pt">
        <mfrac>
          <mrow>
            <mi>r</mi>
            <mo stretchy="false">(</mo>
            <mrow>
              <mn>1</mn>
              <mo stretchy="false">+</mo>
              <mtext>sin</mtext>
            </mrow>
            <mi>x</mi>
            <mo stretchy="false">)</mo>
          </mrow>
          <mrow>
            <mtext>sin</mtext>
            <mi>x</mi>
          </mrow>
        </mfrac>
      </mstyle>
      <mrow/>
    </mrow>
    <annotation encoding="StarMath 5.0"> size 12{ {  {r \( 1+"sin"x \) }  over  {"sin"x} } } {}</annotation>
  </semantics>
</math>
</file>

<file path=Object 142/content.xml><?xml version="1.0" encoding="utf-8"?>
<math xmlns="http://www.w3.org/1998/Math/MathML" display="block">
  <semantics>
    <mrow>
      <mstyle mathsize="12pt">
        <mrow>
          <msup>
            <mi>r</mi>
            <mstyle mathsize="8pt">
              <mn>2</mn>
            </mstyle>
          </msup>
          <mo stretchy="false">⋅</mo>
          <mfrac>
            <mrow>
              <mo stretchy="false">(</mo>
              <mrow>
                <mn>1</mn>
                <mo stretchy="false">+</mo>
                <mtext>sin</mtext>
              </mrow>
              <mi>x</mi>
              <msup>
                <mo stretchy="false">)</mo>
                <mstyle mathsize="8pt">
                  <mn>2</mn>
                </mstyle>
              </msup>
            </mrow>
            <mrow>
              <mtext>sin</mtext>
              <mi>x</mi>
              <mtext>cos</mtext>
              <mi>x</mi>
            </mrow>
          </mfrac>
        </mrow>
      </mstyle>
      <mrow/>
    </mrow>
    <annotation encoding="StarMath 5.0"> size 12{r rSup { size 8{2} }  cdot  {  { \( 1+"sin"x \)  rSup { size 8{2} } }  over  {"sin"x"cos"x} } } {}</annotation>
  </semantics>
</math>
</file>

<file path=Object 143/content.xml><?xml version="1.0" encoding="utf-8"?>
<math xmlns="http://www.w3.org/1998/Math/MathML" display="block">
  <semantics>
    <mrow>
      <mstyle mathsize="12pt">
        <mrow>
          <msup>
            <mi>r</mi>
            <mstyle mathsize="8pt">
              <mn>2</mn>
            </mstyle>
          </msup>
          <mrow>
            <mo fence="true" form="prefix" stretchy="true">[</mo>
            <mrow>
              <mfrac>
                <mrow>
                  <mn>2</mn>
                  <mo stretchy="false">(</mo>
                  <mrow>
                    <mn>1</mn>
                    <mo stretchy="false">+</mo>
                    <mtext>sin</mtext>
                  </mrow>
                  <mi>x</mi>
                  <mo stretchy="false">)</mo>
                  <msup>
                    <mtext>cos</mtext>
                    <mstyle mathsize="8pt">
                      <mn>2</mn>
                    </mstyle>
                  </msup>
                  <mi>x</mi>
                  <mtext>sin</mtext>
                  <mrow>
                    <mi>x</mi>
                    <mo stretchy="false">+</mo>
                    <mo stretchy="false">(</mo>
                  </mrow>
                  <msup>
                    <mtext>sin</mtext>
                    <mstyle mathsize="8pt">
                      <mn>2</mn>
                    </mstyle>
                  </msup>
                  <mrow>
                    <mi>x</mi>
                    <mo stretchy="false">−</mo>
                    <msup>
                      <mtext>cos</mtext>
                      <mstyle mathsize="8pt">
                        <mn>2</mn>
                      </mstyle>
                    </msup>
                  </mrow>
                  <mi>x</mi>
                  <mo stretchy="false">)</mo>
                  <mo stretchy="false">(</mo>
                  <mrow>
                    <mn>1</mn>
                    <mo stretchy="false">+</mo>
                    <mtext>sin</mtext>
                  </mrow>
                  <mi>x</mi>
                  <msup>
                    <mo stretchy="false">)</mo>
                    <mstyle mathsize="8pt">
                      <mn>2</mn>
                    </mstyle>
                  </msup>
                </mrow>
                <mrow>
                  <msup>
                    <mtext>sin</mtext>
                    <mstyle mathsize="8pt">
                      <mn>2</mn>
                    </mstyle>
                  </msup>
                  <mi>x</mi>
                  <msup>
                    <mtext>cos</mtext>
                    <mstyle mathsize="8pt">
                      <mn>2</mn>
                    </mstyle>
                  </msup>
                  <mi>x</mi>
                </mrow>
              </mfrac>
            </mrow>
            <mo fence="true" form="postfix" stretchy="true">]</mo>
          </mrow>
        </mrow>
      </mstyle>
      <mrow/>
    </mrow>
    <annotation encoding="StarMath 5.0"> size 12{r rSup { size 8{2} }  left [ {  {2 \( 1+"sin"x \) "cos" rSup { size 8{2} } x"sin"x+ \( "sin" rSup { size 8{2} } x - "cos" rSup { size 8{2} } x \)  \( 1+"sin"x \)  rSup { size 8{2} } }  over  {"sin" rSup { size 8{2} } x"cos" rSup { size 8{2} } x} }  right ]} {}</annotation>
  </semantics>
</math>
</file>

<file path=Object 144/content.xml><?xml version="1.0" encoding="utf-8"?>
<math xmlns="http://www.w3.org/1998/Math/MathML" display="block">
  <semantics>
    <mrow>
      <mstyle mathsize="12pt">
        <mrow>
          <mo stretchy="false">(</mo>
          <mrow>
            <mn>1</mn>
            <mo stretchy="false">+</mo>
            <mtext>sin</mtext>
          </mrow>
          <mi>x</mi>
          <mo stretchy="false">)</mo>
          <mo stretchy="false">(</mo>
          <mn>2</mn>
          <msup>
            <mtext>sin</mtext>
            <mstyle mathsize="8pt">
              <mn>2</mn>
            </mstyle>
          </msup>
          <mrow>
            <mi>x</mi>
            <mo stretchy="false">+</mo>
            <mtext>sin</mtext>
          </mrow>
          <mrow>
            <mi>x</mi>
            <mo stretchy="false">−</mo>
            <mn>1</mn>
          </mrow>
          <mo stretchy="false">)</mo>
        </mrow>
      </mstyle>
      <mrow/>
    </mrow>
    <annotation encoding="StarMath 5.0"> size 12{ \( 1+"sin"x \)  \( 2"sin" rSup { size 8{2} } x+"sin"x - 1 \) } {}</annotation>
  </semantics>
</math>
</file>

<file path=Object 145/content.xml><?xml version="1.0" encoding="utf-8"?>
<math xmlns="http://www.w3.org/1998/Math/MathML" display="block">
  <semantics>
    <mrow>
      <mstyle mathsize="12pt">
        <mfrac>
          <mn>1</mn>
          <mn>2</mn>
        </mfrac>
      </mstyle>
      <mrow/>
    </mrow>
    <annotation encoding="StarMath 5.0"> size 12{ {  {1}  over  {2} } } {}</annotation>
  </semantics>
</math>
</file>

<file path=Object 146/content.xml><?xml version="1.0" encoding="utf-8"?>
<math xmlns="http://www.w3.org/1998/Math/MathML" display="block">
  <semantics>
    <mrow>
      <mstyle mathsize="12pt">
        <mrow>
          <mrow/>
          <mrow/>
        </mrow>
      </mstyle>
      <mrow/>
    </mrow>
    <annotation encoding="StarMath 5.0"> size 12{ &gt;= {}} {}</annotation>
  </semantics>
</math>
</file>

<file path=Object 147/content.xml><?xml version="1.0" encoding="utf-8"?>
<math xmlns="http://www.w3.org/1998/Math/MathML" display="block">
  <semantics>
    <mrow>
      <mstyle mathsize="12pt">
        <mrow>
          <mfrac>
            <mn>1</mn>
            <mn>3</mn>
          </mfrac>
          <mrow>
            <msubsup>
              <mi>r</mi>
              <mstyle mathsize="8pt">
                <mi>b</mi>
              </mstyle>
              <mstyle mathsize="8pt">
                <mn>2</mn>
              </mstyle>
            </msubsup>
            <mo stretchy="false">⋅</mo>
            <mi>h</mi>
          </mrow>
        </mrow>
      </mstyle>
      <mrow/>
    </mrow>
    <annotation encoding="StarMath 5.0"> size 12{ {  {1}  over  {3} } r rSub { size 8{b} }  rSup { size 8{2} }  cdot h} {}</annotation>
  </semantics>
</math>
</file>

<file path=Object 148/content.xml><?xml version="1.0" encoding="utf-8"?>
<math xmlns="http://www.w3.org/1998/Math/MathML" display="block">
  <semantics>
    <mrow>
      <mstyle mathsize="12pt">
        <msub>
          <mi>r</mi>
          <mstyle mathsize="8pt">
            <mi>b</mi>
          </mstyle>
        </msub>
      </mstyle>
      <mrow/>
    </mrow>
    <annotation encoding="StarMath 5.0"> size 12{r rSub { size 8{b} } } {}</annotation>
  </semantics>
</math>
</file>

<file path=Object 149/content.xml><?xml version="1.0" encoding="utf-8"?>
<math xmlns="http://www.w3.org/1998/Math/MathML" display="block">
  <semantics>
    <mrow>
      <mstyle mathsize="12pt">
        <mrow>
          <mfrac>
            <mn>1</mn>
            <mn>3</mn>
          </mfrac>
          <msup>
            <mi>r</mi>
            <mstyle mathsize="8pt">
              <mn>2</mn>
            </mstyle>
          </msup>
          <mo stretchy="false">(</mo>
          <mfrac>
            <mrow>
              <mi>x</mi>
              <mo stretchy="false">+</mo>
              <mi>r</mi>
            </mrow>
            <mrow>
              <mi>x</mi>
              <mo stretchy="false">−</mo>
              <mi>r</mi>
            </mrow>
          </mfrac>
          <mrow>
            <mo stretchy="false">)</mo>
            <mo stretchy="false">⋅</mo>
            <mo stretchy="false">(</mo>
          </mrow>
          <mrow>
            <mi>x</mi>
            <mo stretchy="false">+</mo>
            <mi>r</mi>
          </mrow>
          <mo stretchy="false">)</mo>
        </mrow>
      </mstyle>
      <mrow/>
    </mrow>
    <annotation encoding="StarMath 5.0"> size 12{ {  {1}  over  {3} } r rSup { size 8{2} }  \(  {  {x+r}  over  {x - r} }  \)  cdot  \( x+r \) } {}</annotation>
  </semantics>
</math>
</file>

<file path=Object 15/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150/content.xml><?xml version="1.0" encoding="utf-8"?>
<math xmlns="http://www.w3.org/1998/Math/MathML" display="block">
  <semantics>
    <mrow>
      <mstyle mathsize="12pt">
        <mrow>
          <mfrac>
            <msup>
              <mi>r</mi>
              <mstyle mathsize="8pt">
                <mn>2</mn>
              </mstyle>
            </msup>
            <mn>3</mn>
          </mfrac>
          <mo stretchy="false">⋅</mo>
          <mfrac>
            <mrow>
              <mo stretchy="false">(</mo>
              <mrow>
                <mi>x</mi>
                <mo stretchy="false">+</mo>
                <mi>r</mi>
              </mrow>
              <msup>
                <mo stretchy="false">)</mo>
                <mstyle mathsize="8pt">
                  <mn>2</mn>
                </mstyle>
              </msup>
            </mrow>
            <mrow>
              <mi>x</mi>
              <mo stretchy="false">−</mo>
              <mi>r</mi>
            </mrow>
          </mfrac>
        </mrow>
      </mstyle>
      <mrow/>
    </mrow>
    <annotation encoding="StarMath 5.0"> size 12{ {  {r rSup { size 8{2} } }  over  {3} }  cdot  {  { \( x+r \)  rSup { size 8{2} } }  over  {x - r} } } {}</annotation>
  </semantics>
</math>
</file>

<file path=Object 151/content.xml><?xml version="1.0" encoding="utf-8"?>
<math xmlns="http://www.w3.org/1998/Math/MathML" display="block">
  <semantics>
    <mrow>
      <mstyle mathsize="12pt">
        <mfrac>
          <mrow>
            <mo stretchy="false">(</mo>
            <mrow>
              <mi>x</mi>
              <mo stretchy="false">+</mo>
              <mi>r</mi>
            </mrow>
            <mo stretchy="false">)</mo>
            <mo stretchy="false">(</mo>
            <mrow>
              <mi>x</mi>
              <mo stretchy="false">−</mo>
              <mn>3</mn>
            </mrow>
            <mi>r</mi>
            <mo stretchy="false">)</mo>
          </mrow>
          <mrow>
            <mo stretchy="false">(</mo>
            <mrow>
              <mi>x</mi>
              <mo stretchy="false">−</mo>
              <mi>r</mi>
            </mrow>
            <msup>
              <mo stretchy="false">)</mo>
              <mstyle mathsize="8pt">
                <mn>2</mn>
              </mstyle>
            </msup>
          </mrow>
        </mfrac>
      </mstyle>
      <mrow/>
    </mrow>
    <annotation encoding="StarMath 5.0"> size 12{ {  { \( x+r \)  \( x - 3r \) }  over  { \( x - r \)  rSup { size 8{2} } } } } {}</annotation>
  </semantics>
</math>
</file>

<file path=Object 152/content.xml><?xml version="1.0" encoding="utf-8"?>
<math xmlns="http://www.w3.org/1998/Math/MathML" display="block">
  <semantics>
    <mrow>
      <mstyle mathsize="12pt">
        <mrow>
          <mi>π</mi>
          <mo stretchy="false">⋅</mo>
          <msub>
            <mi>r</mi>
            <mstyle mathsize="8pt">
              <mi>b</mi>
            </mstyle>
          </msub>
          <mo stretchy="false">⋅</mo>
          <mi>a</mi>
        </mrow>
      </mstyle>
      <mrow/>
    </mrow>
    <annotation encoding="StarMath 5.0"> size 12{π cdot r rSub { size 8{b} }  cdot a} {}</annotation>
  </semantics>
</math>
</file>

<file path=Object 153/content.xml><?xml version="1.0" encoding="utf-8"?>
<math xmlns="http://www.w3.org/1998/Math/MathML" display="block">
  <semantics>
    <mrow>
      <mstyle mathsize="12pt">
        <mrow>
          <mi>r</mi>
          <msqrt>
            <mfrac>
              <mrow>
                <mi>x</mi>
                <mo stretchy="false">+</mo>
                <mi>r</mi>
              </mrow>
              <mrow>
                <mi>x</mi>
                <mo stretchy="false">−</mo>
                <mi>r</mi>
              </mrow>
            </mfrac>
          </msqrt>
        </mrow>
      </mstyle>
      <mrow/>
    </mrow>
    <annotation encoding="StarMath 5.0"> size 12{r sqrt { {  {x+r}  over  {x - r} } } } {}</annotation>
  </semantics>
</math>
</file>

<file path=Object 154/content.xml><?xml version="1.0" encoding="utf-8"?>
<math xmlns="http://www.w3.org/1998/Math/MathML" display="block">
  <semantics>
    <mrow>
      <mstyle mathsize="12pt">
        <msqrt>
          <mrow>
            <msup>
              <mtext>HC</mtext>
              <mstyle mathsize="8pt">
                <mn>2</mn>
              </mstyle>
            </msup>
            <mo stretchy="false">+</mo>
            <msup>
              <mtext>HB</mtext>
              <mstyle mathsize="8pt">
                <mn>2</mn>
              </mstyle>
            </msup>
          </mrow>
        </msqrt>
      </mstyle>
      <mrow/>
    </mrow>
    <annotation encoding="StarMath 5.0"> size 12{ sqrt {"HC" rSup { size 8{2} } +"HB" rSup { size 8{2} } } } {}</annotation>
  </semantics>
</math>
</file>

<file path=Object 155/content.xml><?xml version="1.0" encoding="utf-8"?>
<math xmlns="http://www.w3.org/1998/Math/MathML" display="block">
  <semantics>
    <mrow>
      <mstyle mathsize="12pt">
        <msqrt>
          <mrow>
            <mo stretchy="false">(</mo>
            <mrow>
              <mi>x</mi>
              <mo stretchy="false">+</mo>
              <mi>r</mi>
            </mrow>
            <mrow>
              <msup>
                <mo stretchy="false">)</mo>
                <mstyle mathsize="8pt">
                  <mn>2</mn>
                </mstyle>
              </msup>
              <mo stretchy="false">+</mo>
              <mrow>
                <msup>
                  <mi>r</mi>
                  <mstyle mathsize="8pt">
                    <mn>2</mn>
                  </mstyle>
                </msup>
                <mo stretchy="false">⋅</mo>
                <mfrac>
                  <mrow>
                    <mi>x</mi>
                    <mo stretchy="false">+</mo>
                    <mi>r</mi>
                  </mrow>
                  <mrow>
                    <mi>x</mi>
                    <mo stretchy="false">−</mo>
                    <mi>r</mi>
                  </mrow>
                </mfrac>
              </mrow>
            </mrow>
          </mrow>
        </msqrt>
      </mstyle>
      <mrow/>
    </mrow>
    <annotation encoding="StarMath 5.0"> size 12{ sqrt { \( x+r \)  rSup { size 8{2} } +r rSup { size 8{2} }  cdot  {  {x+r}  over  {x - r} } } } {}</annotation>
  </semantics>
</math>
</file>

<file path=Object 156/content.xml><?xml version="1.0" encoding="utf-8"?>
<math xmlns="http://www.w3.org/1998/Math/MathML" display="block">
  <semantics>
    <mrow>
      <mstyle mathsize="12pt">
        <mrow>
          <mi>x</mi>
          <mo stretchy="false">⋅</mo>
          <msqrt>
            <mfrac>
              <mrow>
                <mi>x</mi>
                <mo stretchy="false">+</mo>
                <mi>r</mi>
              </mrow>
              <mrow>
                <mi>x</mi>
                <mo stretchy="false">−</mo>
                <mi>r</mi>
              </mrow>
            </mfrac>
          </msqrt>
        </mrow>
      </mstyle>
      <mrow/>
    </mrow>
    <annotation encoding="StarMath 5.0"> size 12{x cdot  sqrt { {  {x+r}  over  {x - r} } } } {}</annotation>
  </semantics>
</math>
</file>

<file path=Object 157/content.xml><?xml version="1.0" encoding="utf-8"?>
<math xmlns="http://www.w3.org/1998/Math/MathML" display="block">
  <semantics>
    <mrow>
      <mstyle mathsize="12pt">
        <mfrac>
          <mrow>
            <mtext>OC</mtext>
            <mo stretchy="false">⋅</mo>
            <mtext>HB</mtext>
          </mrow>
          <mi>r</mi>
        </mfrac>
      </mstyle>
      <mrow/>
    </mrow>
    <annotation encoding="StarMath 5.0"> size 12{ {  {"OC" cdot "HB"}  over  {r} } } {}</annotation>
  </semantics>
</math>
</file>

<file path=Object 158/content.xml><?xml version="1.0" encoding="utf-8"?>
<math xmlns="http://www.w3.org/1998/Math/MathML" display="block">
  <semantics>
    <mrow>
      <mstyle mathsize="12pt">
        <mrow>
          <mfrac>
            <mi>x</mi>
            <mi>r</mi>
          </mfrac>
          <mo stretchy="false">⋅</mo>
          <mrow>
            <mo fence="true" form="prefix" stretchy="true">[</mo>
            <mrow>
              <mrow>
                <mi>r</mi>
                <msqrt>
                  <mfrac>
                    <mrow>
                      <mi>x</mi>
                      <mo stretchy="false">+</mo>
                      <mi>r</mi>
                    </mrow>
                    <mrow>
                      <mi>x</mi>
                      <mo stretchy="false">−</mo>
                      <mi>r</mi>
                    </mrow>
                  </mfrac>
                </msqrt>
              </mrow>
            </mrow>
            <mo fence="true" form="postfix" stretchy="true">]</mo>
          </mrow>
        </mrow>
      </mstyle>
      <mrow/>
    </mrow>
    <annotation encoding="StarMath 5.0"> size 12{ {  {x}  over  {r} }  cdot  left [r sqrt { {  {x+r}  over  {x - r} } }  right ]} {}</annotation>
  </semantics>
</math>
</file>

<file path=Object 159/content.xml><?xml version="1.0" encoding="utf-8"?>
<math xmlns="http://www.w3.org/1998/Math/MathML" display="block">
  <semantics>
    <mrow>
      <mstyle mathsize="12pt">
        <mrow>
          <mi>π</mi>
          <mo stretchy="false">⋅</mo>
          <mi>r</mi>
          <mo stretchy="false">⋅</mo>
          <mi>x</mi>
          <mo stretchy="false">⋅</mo>
          <mfrac>
            <mrow>
              <mi>x</mi>
              <mo stretchy="false">+</mo>
              <mi>r</mi>
            </mrow>
            <mrow>
              <mi>x</mi>
              <mo stretchy="false">−</mo>
              <mi>r</mi>
            </mrow>
          </mfrac>
        </mrow>
      </mstyle>
      <mrow/>
    </mrow>
    <annotation encoding="StarMath 5.0"> size 12{π cdot r cdot x cdot  {  {x+r}  over  {x - r} } } {}</annotation>
  </semantics>
</math>
</file>

<file path=Object 16/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160/content.xml><?xml version="1.0" encoding="utf-8"?>
<math xmlns="http://www.w3.org/1998/Math/MathML" display="block">
  <semantics>
    <mstyle mathsize="12pt">
      <mi mathvariant="italic">πr</mi>
    </mstyle>
    <annotation encoding="StarMath 5.0"> size 12{πr}</annotation>
  </semantics>
</math>
</file>

<file path=Object 161/content.xml><?xml version="1.0" encoding="utf-8"?>
<math xmlns="http://www.w3.org/1998/Math/MathML" display="block">
  <semantics>
    <mrow>
      <mstyle mathsize="12pt">
        <mfrac>
          <mrow>
            <mrow>
              <msup>
                <mi>x</mi>
                <mstyle mathsize="8pt">
                  <mn>2</mn>
                </mstyle>
              </msup>
              <mo stretchy="false">−</mo>
              <mn>2</mn>
            </mrow>
            <mrow>
              <mstyle mathvariant="italic">
                <mtext>rx</mtext>
              </mstyle>
              <mo stretchy="false">−</mo>
              <msup>
                <mi>r</mi>
                <mstyle mathsize="8pt">
                  <mn>2</mn>
                </mstyle>
              </msup>
            </mrow>
          </mrow>
          <mrow>
            <mo stretchy="false">(</mo>
            <mrow>
              <mi>x</mi>
              <mo stretchy="false">−</mo>
              <mi>r</mi>
            </mrow>
            <msup>
              <mo stretchy="false">)</mo>
              <mstyle mathsize="8pt">
                <mn>2</mn>
              </mstyle>
            </msup>
          </mrow>
        </mfrac>
      </mstyle>
      <mrow/>
    </mrow>
    <annotation encoding="StarMath 5.0"> size 12{ {  {x rSup { size 8{2} }  - 2 ital "rx" - r rSup { size 8{2} } }  over  { \( x - r \)  rSup { size 8{2} } } } } {}</annotation>
  </semantics>
</math>
</file>

<file path=Object 162/content.xml><?xml version="1.0" encoding="utf-8"?>
<math xmlns="http://www.w3.org/1998/Math/MathML" display="block">
  <semantics>
    <mrow>
      <mstyle mathsize="12pt">
        <mrow>
          <mo stretchy="false">±</mo>
          <mrow/>
        </mrow>
      </mstyle>
      <mrow/>
    </mrow>
    <annotation encoding="StarMath 5.0"> size 12{ +- {}} {}</annotation>
  </semantics>
</math>
</file>

<file path=Object 163/content.xml><?xml version="1.0" encoding="utf-8"?>
<math xmlns="http://www.w3.org/1998/Math/MathML" display="block">
  <semantics>
    <mrow>
      <mstyle mathsize="12pt">
        <mrow>
          <mi>r</mi>
          <msqrt>
            <mn>2</mn>
          </msqrt>
        </mrow>
      </mstyle>
      <mrow/>
    </mrow>
    <annotation encoding="StarMath 5.0"> size 12{r sqrt {2} } {}</annotation>
  </semantics>
</math>
</file>

<file path=Object 164/content.xml><?xml version="1.0" encoding="utf-8"?>
<math xmlns="http://www.w3.org/1998/Math/MathML" display="block">
  <semantics>
    <mrow>
      <mstyle mathsize="12pt">
        <msqrt>
          <mn>2</mn>
        </msqrt>
      </mstyle>
      <mrow/>
    </mrow>
    <annotation encoding="StarMath 5.0"> size 12{ sqrt {2} } {}</annotation>
  </semantics>
</math>
</file>

<file path=Object 165/content.xml><?xml version="1.0" encoding="utf-8"?>
<math xmlns="http://www.w3.org/1998/Math/MathML" display="block">
  <semantics>
    <mrow>
      <mstyle mathsize="12pt">
        <mrow>
          <mrow/>
          <mrow/>
        </mrow>
      </mstyle>
      <mrow/>
    </mrow>
    <annotation encoding="StarMath 5.0"> size 12{ &gt;= {}} {}</annotation>
  </semantics>
</math>
</file>

<file path=Object 166/content.xml><?xml version="1.0" encoding="utf-8"?>
<math xmlns="http://www.w3.org/1998/Math/MathML" display="block">
  <semantics>
    <mrow>
      <mstyle mathsize="12pt">
        <mrow>
          <mrow>
            <mi>π</mi>
            <mo stretchy="false">⋅</mo>
            <msubsup>
              <mi>r</mi>
              <mstyle mathsize="8pt">
                <mi>b</mi>
              </mstyle>
              <mstyle mathsize="8pt">
                <mn>2</mn>
              </mstyle>
            </msubsup>
          </mrow>
          <mo stretchy="false">+</mo>
          <mrow>
            <mi>π</mi>
            <mo stretchy="false">⋅</mo>
            <msub>
              <mi>r</mi>
              <mstyle mathsize="8pt">
                <mi>b</mi>
              </mstyle>
            </msub>
            <mo stretchy="false">⋅</mo>
            <mi>a</mi>
          </mrow>
        </mrow>
      </mstyle>
      <mrow/>
    </mrow>
    <annotation encoding="StarMath 5.0"> size 12{π cdot r rSub { size 8{b} }  rSup { size 8{2} } +π cdot r rSub { size 8{b} }  cdot a} {}</annotation>
  </semantics>
</math>
</file>

<file path=Object 167/content.xml><?xml version="1.0" encoding="utf-8"?>
<math xmlns="http://www.w3.org/1998/Math/MathML" display="block">
  <semantics>
    <mrow>
      <mstyle mathsize="12pt">
        <msub>
          <mi>r</mi>
          <mstyle mathsize="8pt">
            <mi>b</mi>
          </mstyle>
        </msub>
      </mstyle>
      <mrow/>
    </mrow>
    <annotation encoding="StarMath 5.0"> size 12{r rSub { size 8{b} } } {}</annotation>
  </semantics>
</math>
</file>

<file path=Object 168/content.xml><?xml version="1.0" encoding="utf-8"?>
<math xmlns="http://www.w3.org/1998/Math/MathML" display="block">
  <semantics>
    <mrow>
      <mstyle mathsize="12pt">
        <msub>
          <mi>r</mi>
          <mstyle mathsize="8pt">
            <mi>b</mi>
          </mstyle>
        </msub>
      </mstyle>
      <mrow/>
    </mrow>
    <annotation encoding="StarMath 5.0"> size 12{r rSub { size 8{b} } } {}</annotation>
  </semantics>
</math>
</file>

<file path=Object 169/content.xml><?xml version="1.0" encoding="utf-8"?>
<math xmlns="http://www.w3.org/1998/Math/MathML" display="block">
  <semantics>
    <mrow>
      <mstyle mathsize="12pt">
        <mrow>
          <mi>π</mi>
          <mo stretchy="false">(</mo>
          <mrow>
            <mrow>
              <msup>
                <mi>r</mi>
                <mstyle mathsize="8pt">
                  <mn>2</mn>
                </mstyle>
              </msup>
              <mo stretchy="false">⋅</mo>
              <mfrac>
                <mrow>
                  <mi>x</mi>
                  <mo stretchy="false">+</mo>
                  <mi>r</mi>
                </mrow>
                <mrow>
                  <mi>x</mi>
                  <mo stretchy="false">−</mo>
                  <mi>r</mi>
                </mrow>
              </mfrac>
            </mrow>
            <mo stretchy="false">+</mo>
            <mrow>
              <mstyle mathvariant="italic">
                <mtext>rx</mtext>
              </mstyle>
              <mo stretchy="false">⋅</mo>
              <mfrac>
                <mrow>
                  <mi>x</mi>
                  <mo stretchy="false">+</mo>
                  <mi>r</mi>
                </mrow>
                <mrow>
                  <mi>x</mi>
                  <mo stretchy="false">−</mo>
                  <mi>r</mi>
                </mrow>
              </mfrac>
            </mrow>
          </mrow>
          <mo stretchy="false">)</mo>
        </mrow>
      </mstyle>
      <mrow/>
    </mrow>
    <annotation encoding="StarMath 5.0"> size 12{π \( r rSup { size 8{2} }  cdot  {  {x+r}  over  {x - r} } + ital "rx" cdot  {  {x+r}  over  {x - r} }  \) } {}</annotation>
  </semantics>
</math>
</file>

<file path=Object 17/content.xml><?xml version="1.0" encoding="utf-8"?>
<math xmlns="http://www.w3.org/1998/Math/MathML" display="block">
  <semantics>
    <mrow>
      <mstyle mathsize="12pt">
        <mrow>
          <mfrac>
            <mn>1</mn>
            <mn>2</mn>
          </mfrac>
          <mo stretchy="false">(</mo>
          <mrow>
            <mstyle mathvariant="italic">
              <mtext>AB</mtext>
            </mstyle>
            <mo stretchy="false">+</mo>
            <mstyle mathvariant="italic">
              <mtext>CD</mtext>
            </mstyle>
          </mrow>
          <mrow>
            <mo stretchy="false">)</mo>
            <mo stretchy="false">⋅</mo>
            <mstyle mathvariant="italic">
              <mtext>DH</mtext>
            </mstyle>
          </mrow>
        </mrow>
      </mstyle>
      <mrow/>
    </mrow>
    <annotation encoding="StarMath 5.0"> size 12{ {  {1}  over  {2} }  \(  ital "AB"+ ital "CD" \)  cdot  ital "DH"} {}</annotation>
  </semantics>
</math>
</file>

<file path=Object 170/content.xml><?xml version="1.0" encoding="utf-8"?>
<math xmlns="http://www.w3.org/1998/Math/MathML" display="block">
  <semantics>
    <mrow>
      <mstyle mathsize="12pt">
        <mrow>
          <mi mathvariant="italic">πr</mi>
          <mo stretchy="false">⋅</mo>
          <mfrac>
            <mrow>
              <mo stretchy="false">(</mo>
              <mrow>
                <mi>x</mi>
                <mo stretchy="false">+</mo>
                <mi>r</mi>
              </mrow>
              <msup>
                <mo stretchy="false">)</mo>
                <mstyle mathsize="8pt">
                  <mn>2</mn>
                </mstyle>
              </msup>
            </mrow>
            <mrow>
              <mi>x</mi>
              <mo stretchy="false">−</mo>
              <mi>r</mi>
            </mrow>
          </mfrac>
        </mrow>
      </mstyle>
      <mrow/>
    </mrow>
    <annotation encoding="StarMath 5.0"> size 12{πr cdot  {  { \( x+r \)  rSup { size 8{2} } }  over  {x - r} } } {}</annotation>
  </semantics>
</math>
</file>

<file path=Object 171/content.xml><?xml version="1.0" encoding="utf-8"?>
<math xmlns="http://www.w3.org/1998/Math/MathML" display="block">
  <semantics>
    <mover accent="true">
      <mi mathvariant="italic">AOT</mi>
      <mo stretchy="false">^</mo>
    </mover>
    <annotation encoding="StarMath 5.0">hat AOT</annotation>
  </semantics>
</math>
</file>

<file path=Object 172/content.xml><?xml version="1.0" encoding="utf-8"?>
<math xmlns="http://www.w3.org/1998/Math/MathML" display="block">
  <semantics>
    <mover accent="true">
      <mi mathvariant="italic">DAH</mi>
      <mo stretchy="false">^</mo>
    </mover>
    <annotation encoding="StarMath 5.0">hat DAH</annotation>
  </semantics>
</math>
</file>

<file path=Object 173/content.xml><?xml version="1.0" encoding="utf-8"?>
<math xmlns="http://www.w3.org/1998/Math/MathML" display="block">
  <semantics>
    <mrow>
      <mstyle mathsize="12pt">
        <mrow>
          <mrow/>
          <mrow/>
        </mrow>
      </mstyle>
      <mrow/>
    </mrow>
    <annotation encoding="StarMath 5.0"> size 12{ &gt;= {}} {}</annotation>
  </semantics>
</math>
</file>

<file path=Object 174/content.xml><?xml version="1.0" encoding="utf-8"?>
<math xmlns="http://www.w3.org/1998/Math/MathML" display="block">
  <semantics>
    <mrow>
      <mstyle mathsize="12pt">
        <mrow>
          <mrow/>
          <mrow/>
        </mrow>
      </mstyle>
      <mrow/>
    </mrow>
    <annotation encoding="StarMath 5.0"> size 12{ &lt;= {}} {}</annotation>
  </semantics>
</math>
</file>

<file path=Object 175/content.xml><?xml version="1.0" encoding="utf-8"?>
<math xmlns="http://www.w3.org/1998/Math/MathML" display="block">
  <semantics>
    <mrow>
      <mstyle mathsize="12pt">
        <mrow>
          <mrow/>
          <mrow/>
        </mrow>
      </mstyle>
      <mrow/>
    </mrow>
    <annotation encoding="StarMath 5.0"> size 12{ &lt;= {}} {}</annotation>
  </semantics>
</math>
</file>

<file path=Object 176/content.xml><?xml version="1.0" encoding="utf-8"?>
<math xmlns="http://www.w3.org/1998/Math/MathML" display="block">
  <semantics>
    <mrow>
      <mstyle mathsize="12pt">
        <mo stretchy="false">⇒</mo>
      </mstyle>
      <mrow/>
    </mrow>
    <annotation encoding="StarMath 5.0"> size 12{ drarrow } {}</annotation>
  </semantics>
</math>
</file>

<file path=Object 177/content.xml><?xml version="1.0" encoding="utf-8"?>
<math xmlns="http://www.w3.org/1998/Math/MathML" display="block">
  <semantics>
    <mrow>
      <mstyle mathsize="12pt">
        <mo stretchy="false">⇒</mo>
      </mstyle>
      <mrow/>
    </mrow>
    <annotation encoding="StarMath 5.0"> size 12{ drarrow } {}</annotation>
  </semantics>
</math>
</file>

<file path=Object 178/content.xml><?xml version="1.0" encoding="utf-8"?>
<math xmlns="http://www.w3.org/1998/Math/MathML" display="block">
  <semantics>
    <mrow>
      <mstyle mathsize="12pt">
        <mfrac>
          <msup>
            <mi>r</mi>
            <mstyle mathsize="8pt">
              <mn>2</mn>
            </mstyle>
          </msup>
          <mi>x</mi>
        </mfrac>
      </mstyle>
      <mrow/>
    </mrow>
    <annotation encoding="StarMath 5.0"> size 12{ {  {r rSup { size 8{2} } }  over  {x} } } {}</annotation>
  </semantics>
</math>
</file>

<file path=Object 179/content.xml><?xml version="1.0" encoding="utf-8"?>
<math xmlns="http://www.w3.org/1998/Math/MathML" display="block">
  <semantics>
    <mrow>
      <mstyle mathsize="12pt">
        <mover>
          <mstyle mathvariant="italic">
            <mtext>OAT</mtext>
          </mstyle>
          <mstyle mathsize="8pt">
            <mrow/>
          </mstyle>
        </mover>
      </mstyle>
      <mrow/>
    </mrow>
    <annotation encoding="StarMath 5.0"> size 12{ { ital "OAT"}  cSup { size 8{ and } } } {}</annotation>
  </semantics>
</math>
</file>

<file path=Object 18/content.xml><?xml version="1.0" encoding="utf-8"?>
<math xmlns="http://www.w3.org/1998/Math/MathML" display="block">
  <semantics>
    <mrow>
      <mstyle mathsize="12pt">
        <mrow>
          <mfrac>
            <mn>1</mn>
            <mn>2</mn>
          </mfrac>
          <mo stretchy="false">(</mo>
          <mn>2</mn>
          <mrow>
            <mi>r</mi>
            <mo stretchy="false">+</mo>
            <mn>2</mn>
          </mrow>
          <mrow>
            <mi>r</mi>
            <mo stretchy="false">−</mo>
            <mn>2</mn>
          </mrow>
          <mi>x</mi>
          <mrow>
            <mo stretchy="false">)</mo>
            <mo stretchy="false">⋅</mo>
            <msqrt>
              <mrow>
                <mn>2</mn>
                <mrow>
                  <mstyle mathvariant="italic">
                    <mtext>rx</mtext>
                  </mstyle>
                  <mo stretchy="false">−</mo>
                  <msup>
                    <mi>x</mi>
                    <mstyle mathsize="8pt">
                      <mn>2</mn>
                    </mstyle>
                  </msup>
                </mrow>
              </mrow>
            </msqrt>
          </mrow>
        </mrow>
      </mstyle>
      <mrow/>
    </mrow>
    <annotation encoding="StarMath 5.0"> size 12{ {  {1}  over  {2} }  \( 2r+2r - 2x \)  cdot  sqrt {2 ital "rx" - x rSup { size 8{2} } } } {}</annotation>
  </semantics>
</math>
</file>

<file path=Object 180/content.xml><?xml version="1.0" encoding="utf-8"?>
<math xmlns="http://www.w3.org/1998/Math/MathML" display="block">
  <semantics>
    <mrow>
      <mstyle mathsize="12pt">
        <mover>
          <mstyle mathvariant="italic">
            <mtext>ODT</mtext>
          </mstyle>
          <mstyle mathsize="8pt">
            <mrow/>
          </mstyle>
        </mover>
      </mstyle>
      <mrow/>
    </mrow>
    <annotation encoding="StarMath 5.0"> size 12{ { ital "ODT"}  cSup { size 8{ and } } } {}</annotation>
  </semantics>
</math>
</file>

<file path=Object 181/content.xml><?xml version="1.0" encoding="utf-8"?>
<math xmlns="http://www.w3.org/1998/Math/MathML" display="block">
  <semantics>
    <mrow>
      <mstyle mathsize="12pt">
        <mover>
          <mi>A</mi>
          <mstyle mathsize="8pt">
            <mrow/>
          </mstyle>
        </mover>
      </mstyle>
      <mrow/>
    </mrow>
    <annotation encoding="StarMath 5.0"> size 12{ {A}  cSup { size 8{ and } } } {}</annotation>
  </semantics>
</math>
</file>

<file path=Object 182/content.xml><?xml version="1.0" encoding="utf-8"?>
<math xmlns="http://www.w3.org/1998/Math/MathML" display="block">
  <semantics>
    <mrow>
      <mstyle mathsize="12pt">
        <mover>
          <mi>D</mi>
          <mstyle mathsize="8pt">
            <mrow/>
          </mstyle>
        </mover>
      </mstyle>
      <mrow/>
    </mrow>
    <annotation encoding="StarMath 5.0"> size 12{ {D}  cSup { size 8{ and } } } {}</annotation>
  </semantics>
</math>
</file>

<file path=Object 183/content.xml><?xml version="1.0" encoding="utf-8"?>
<math xmlns="http://www.w3.org/1998/Math/MathML" display="block">
  <semantics>
    <mrow>
      <mstyle mathsize="12pt">
        <mover>
          <mstyle mathvariant="italic">
            <mtext>BAD</mtext>
          </mstyle>
          <mstyle mathsize="8pt">
            <mrow/>
          </mstyle>
        </mover>
      </mstyle>
      <mrow/>
    </mrow>
    <annotation encoding="StarMath 5.0"> size 12{ { ital "BAD"}  cSup { size 8{ and } } } {}</annotation>
  </semantics>
</math>
</file>

<file path=Object 184/content.xml><?xml version="1.0" encoding="utf-8"?>
<math xmlns="http://www.w3.org/1998/Math/MathML" display="block">
  <semantics>
    <mrow>
      <mstyle mathsize="12pt">
        <mrow>
          <mrow/>
          <mrow/>
        </mrow>
      </mstyle>
      <mrow/>
    </mrow>
    <annotation encoding="StarMath 5.0"> size 12{ &gt;= {}} {}</annotation>
  </semantics>
</math>
</file>

<file path=Object 185/content.xml><?xml version="1.0" encoding="utf-8"?>
<math xmlns="http://www.w3.org/1998/Math/MathML" display="block">
  <semantics>
    <mrow>
      <mstyle mathsize="12pt">
        <mfrac>
          <mrow>
            <mn>2</mn>
            <mi>r</mi>
          </mrow>
          <mrow>
            <mtext>sin</mtext>
            <mi>x</mi>
          </mrow>
        </mfrac>
      </mstyle>
      <mrow/>
    </mrow>
    <annotation encoding="StarMath 5.0"> size 12{ {  {2r}  over  {"sin"x} } } {}</annotation>
  </semantics>
</math>
</file>

<file path=Object 186/content.xml><?xml version="1.0" encoding="utf-8"?>
<math xmlns="http://www.w3.org/1998/Math/MathML" display="block">
  <semantics>
    <mrow>
      <mstyle mathsize="12pt">
        <mo stretchy="false">⇒</mo>
      </mstyle>
      <mrow/>
    </mrow>
    <annotation encoding="StarMath 5.0"> size 12{ drarrow } {}</annotation>
  </semantics>
</math>
</file>

<file path=Object 187/content.xml><?xml version="1.0" encoding="utf-8"?>
<math xmlns="http://www.w3.org/1998/Math/MathML" display="block">
  <semantics>
    <mrow>
      <mstyle mathsize="12pt">
        <mfrac>
          <mrow>
            <mn>8</mn>
            <mi>r</mi>
          </mrow>
          <mrow>
            <mtext>sin</mtext>
            <mi>x</mi>
          </mrow>
        </mfrac>
      </mstyle>
      <mrow/>
    </mrow>
    <annotation encoding="StarMath 5.0"> size 12{ {  {8r}  over  {"sin"x} } } {}</annotation>
  </semantics>
</math>
</file>

<file path=Object 188/content.xml><?xml version="1.0" encoding="utf-8"?>
<math xmlns="http://www.w3.org/1998/Math/MathML" display="block">
  <semantics>
    <mrow>
      <mstyle mathsize="12pt">
        <mrow>
          <mtext>cot</mtext>
          <mi>g</mi>
          <mfrac>
            <mi>x</mi>
            <mn>2</mn>
          </mfrac>
        </mrow>
      </mstyle>
      <mrow/>
    </mrow>
    <annotation encoding="StarMath 5.0"> size 12{"cot"g {  {x}  over  {2} } } {}</annotation>
  </semantics>
</math>
</file>

<file path=Object 189/content.xml><?xml version="1.0" encoding="utf-8"?>
<math xmlns="http://www.w3.org/1998/Math/MathML" display="block">
  <semantics>
    <mrow>
      <mstyle mathsize="12pt">
        <mfrac>
          <mrow>
            <mrow>
              <mn>1</mn>
              <mo stretchy="false">+</mo>
              <mtext>cos</mtext>
            </mrow>
            <mi>x</mi>
          </mrow>
          <mrow>
            <mtext>sin</mtext>
            <mi>x</mi>
          </mrow>
        </mfrac>
      </mstyle>
      <mrow/>
    </mrow>
    <annotation encoding="StarMath 5.0"> size 12{ {  {1+"cos"x}  over  {"sin"x} } } {}</annotation>
  </semantics>
</math>
</file>

<file path=Object 19/content.xml><?xml version="1.0" encoding="utf-8"?>
<math xmlns="http://www.w3.org/1998/Math/MathML" display="block">
  <semantics>
    <mrow>
      <mstyle mathsize="12pt">
        <mrow>
          <mo stretchy="false">(</mo>
          <mn>2</mn>
          <mrow>
            <mi>r</mi>
            <mo stretchy="false">−</mo>
            <mi>x</mi>
          </mrow>
          <mrow>
            <mo stretchy="false">)</mo>
            <mo stretchy="false">⋅</mo>
            <msqrt>
              <mrow>
                <mn>2</mn>
                <mrow>
                  <mstyle mathvariant="italic">
                    <mtext>rx</mtext>
                  </mstyle>
                  <mo stretchy="false">−</mo>
                  <msup>
                    <mi>x</mi>
                    <mstyle mathsize="8pt">
                      <mn>2</mn>
                    </mstyle>
                  </msup>
                </mrow>
              </mrow>
            </msqrt>
          </mrow>
        </mrow>
      </mstyle>
      <mrow/>
    </mrow>
    <annotation encoding="StarMath 5.0"> size 12{ \( 2r - x \)  cdot  sqrt {2 ital "rx" - x rSup { size 8{2} } } } {}</annotation>
  </semantics>
</math>
</file>

<file path=Object 190/content.xml><?xml version="1.0" encoding="utf-8"?>
<math xmlns="http://www.w3.org/1998/Math/MathML" display="block">
  <semantics>
    <mrow>
      <mstyle mathsize="12pt">
        <mover>
          <mstyle mathvariant="italic">
            <mtext>BAD</mtext>
          </mstyle>
          <mstyle mathsize="8pt">
            <mrow/>
          </mstyle>
        </mover>
      </mstyle>
      <mrow/>
    </mrow>
    <annotation encoding="StarMath 5.0"> size 12{ { ital "BAD"}  cSup { size 8{ and } } } {}</annotation>
  </semantics>
</math>
</file>

<file path=Object 192/content.xml><?xml version="1.0" encoding="utf-8"?>
<math xmlns="http://www.w3.org/1998/Math/MathML" display="block">
  <semantics>
    <mover accent="true">
      <mi mathvariant="italic">AHD</mi>
      <mo stretchy="false">^</mo>
    </mover>
    <annotation encoding="StarMath 5.0">hat AHD</annotation>
  </semantics>
</math>
</file>

<file path=Object 193/content.xml><?xml version="1.0" encoding="utf-8"?>
<math xmlns="http://www.w3.org/1998/Math/MathML" display="block">
  <semantics>
    <mover accent="true">
      <mi mathvariant="italic">ATO</mi>
      <mo stretchy="false">^</mo>
    </mover>
    <annotation encoding="StarMath 5.0">hat ATO</annotation>
  </semantics>
</math>
</file>

<file path=Object 199/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2/content.xml><?xml version="1.0" encoding="utf-8"?>
<math xmlns="http://www.w3.org/1998/Math/MathML" display="block">
  <semantics>
    <mrow>
      <mstyle mathsize="12pt">
        <mrow>
          <mrow/>
          <mrow/>
        </mrow>
      </mstyle>
      <mrow/>
    </mrow>
    <annotation encoding="StarMath 5.0"> size 12{ &lt;= {}} {}</annotation>
  </semantics>
</math>
</file>

<file path=Object 20/content.xml><?xml version="1.0" encoding="utf-8"?>
<math xmlns="http://www.w3.org/1998/Math/MathML" display="block">
  <semantics>
    <mrow>
      <mstyle mathsize="12pt">
        <msqrt>
          <mrow>
            <mi>x</mi>
            <mo stretchy="false">(</mo>
            <mn>2</mn>
            <mrow>
              <mi>r</mi>
              <mo stretchy="false">−</mo>
              <mi>x</mi>
            </mrow>
            <msup>
              <mo stretchy="false">)</mo>
              <mstyle mathsize="8pt">
                <mn>3</mn>
              </mstyle>
            </msup>
          </mrow>
        </msqrt>
      </mstyle>
      <mrow/>
    </mrow>
    <annotation encoding="StarMath 5.0"> size 12{ sqrt {x \( 2r - x \)  rSup { size 8{3} } } } {}</annotation>
  </semantics>
</math>
</file>

<file path=Object 200/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202/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203/content.xml><?xml version="1.0" encoding="utf-8"?>
<math xmlns="http://www.w3.org/1998/Math/MathML" display="block">
  <semantics>
    <mrow>
      <mstyle mathsize="12pt">
        <msqrt>
          <mrow>
            <msup>
              <mi>x</mi>
              <mstyle mathsize="8pt">
                <mn>2</mn>
              </mstyle>
            </msup>
            <mo stretchy="false">−</mo>
            <msup>
              <mi>r</mi>
              <mstyle mathsize="8pt">
                <mn>2</mn>
              </mstyle>
            </msup>
          </mrow>
        </msqrt>
      </mstyle>
      <mrow/>
    </mrow>
    <annotation encoding="StarMath 5.0"> size 12{ sqrt {x rSup { size 8{2} }  - r rSup { size 8{2} } } } {}</annotation>
  </semantics>
</math>
</file>

<file path=Object 204/content.xml><?xml version="1.0" encoding="utf-8"?>
<math xmlns="http://www.w3.org/1998/Math/MathML" display="block">
  <semantics>
    <mrow>
      <mstyle mathsize="12pt">
        <mfrac>
          <mi>x</mi>
          <msqrt>
            <mrow>
              <msup>
                <mi>x</mi>
                <mstyle mathsize="8pt">
                  <mn>2</mn>
                </mstyle>
              </msup>
              <mo stretchy="false">−</mo>
              <msup>
                <mi>r</mi>
                <mstyle mathsize="8pt">
                  <mn>2</mn>
                </mstyle>
              </msup>
            </mrow>
          </msqrt>
        </mfrac>
      </mstyle>
      <mrow/>
    </mrow>
    <annotation encoding="StarMath 5.0"> size 12{ {  {x}  over  { sqrt {x rSup { size 8{2} }  - r rSup { size 8{2} } } } } } {}</annotation>
  </semantics>
</math>
</file>

<file path=Object 205/content.xml><?xml version="1.0" encoding="utf-8"?>
<math xmlns="http://www.w3.org/1998/Math/MathML" display="block">
  <semantics>
    <mrow>
      <mstyle mathsize="12pt">
        <mrow>
          <mfrac>
            <mrow>
              <mn>3</mn>
              <msqrt>
                <mn>2</mn>
              </msqrt>
            </mrow>
            <mn>4</mn>
          </mfrac>
          <mi>r</mi>
        </mrow>
      </mstyle>
      <mrow/>
    </mrow>
    <annotation encoding="StarMath 5.0"> size 12{ {  {3 sqrt {2} }  over  {4} } r} {}</annotation>
  </semantics>
</math>
</file>

<file path=Object 206/content.xml><?xml version="1.0" encoding="utf-8"?>
<math xmlns="http://www.w3.org/1998/Math/MathML" display="block">
  <semantics>
    <mrow>
      <mstyle mathsize="12pt">
        <mrow>
          <mfrac>
            <mrow>
              <mn>2</mn>
              <msqrt>
                <mn>3</mn>
              </msqrt>
            </mrow>
            <mn>3</mn>
          </mfrac>
          <mi>r</mi>
        </mrow>
      </mstyle>
      <mrow/>
    </mrow>
    <annotation encoding="StarMath 5.0"> size 12{ {  {2 sqrt {3} }  over  {3} } r} {}</annotation>
  </semantics>
</math>
</file>

<file path=Object 207/content.xml><?xml version="1.0" encoding="utf-8"?>
<math xmlns="http://www.w3.org/1998/Math/MathML" display="block">
  <semantics>
    <mrow>
      <mstyle mathsize="12pt">
        <mrow>
          <mfrac>
            <mrow>
              <mn>2</mn>
              <msqrt>
                <mn>3</mn>
              </msqrt>
            </mrow>
            <mn>3</mn>
          </mfrac>
          <mrow>
            <mi>r</mi>
            <mo stretchy="false">−</mo>
            <msqrt>
              <mrow>
                <mfrac>
                  <mn>4</mn>
                  <mn>3</mn>
                </mfrac>
                <mrow>
                  <msup>
                    <mi>r</mi>
                    <mstyle mathsize="8pt">
                      <mn>2</mn>
                    </mstyle>
                  </msup>
                  <mo stretchy="false">−</mo>
                  <msup>
                    <mi>r</mi>
                    <mstyle mathsize="8pt">
                      <mn>2</mn>
                    </mstyle>
                  </msup>
                </mrow>
              </mrow>
            </msqrt>
          </mrow>
          <mo stretchy="false">)</mo>
        </mrow>
      </mstyle>
      <mrow/>
    </mrow>
    <annotation encoding="StarMath 5.0"> size 12{ {  {2 sqrt {3} }  over  {3} } r -  sqrt { {  {4}  over  {3} } r rSup { size 8{2} }  - r rSup { size 8{2} } }  \) } {}</annotation>
  </semantics>
</math>
</file>

<file path=Object 208/content.xml><?xml version="1.0" encoding="utf-8"?>
<math xmlns="http://www.w3.org/1998/Math/MathML" display="block">
  <semantics>
    <mrow>
      <mstyle mathsize="12pt">
        <mrow>
          <mn>2</mn>
          <mo stretchy="false">(</mo>
          <mfrac>
            <mrow>
              <mn>2</mn>
              <msqrt>
                <mn>3</mn>
              </msqrt>
            </mrow>
            <mn>3</mn>
          </mfrac>
          <mrow>
            <mi>r</mi>
            <mo stretchy="false">−</mo>
            <mfrac>
              <msqrt>
                <mn>3</mn>
              </msqrt>
              <mn>3</mn>
            </mfrac>
          </mrow>
          <mi>r</mi>
          <mo stretchy="false">)</mo>
        </mrow>
      </mstyle>
      <mrow/>
    </mrow>
    <annotation encoding="StarMath 5.0"> size 12{2 \(  {  {2 sqrt {3} }  over  {3} } r -  {  { sqrt {3} }  over  {3} } r \) } {}</annotation>
  </semantics>
</math>
</file>

<file path=Object 209/content.xml><?xml version="1.0" encoding="utf-8"?>
<math xmlns="http://www.w3.org/1998/Math/MathML" display="block">
  <semantics>
    <mrow>
      <mstyle mathsize="12pt">
        <mrow>
          <mfrac>
            <mrow>
              <mn>2</mn>
              <msqrt>
                <mn>3</mn>
              </msqrt>
            </mrow>
            <mn>3</mn>
          </mfrac>
          <mi>r</mi>
        </mrow>
      </mstyle>
      <mrow/>
    </mrow>
    <annotation encoding="StarMath 5.0"> size 12{ {  {2 sqrt {3} }  over  {3} } r} {}</annotation>
  </semantics>
</math>
</file>

<file path=Object 21/content.xml><?xml version="1.0" encoding="utf-8"?>
<math xmlns="http://www.w3.org/1998/Math/MathML" display="block">
  <semantics>
    <mover accent="true">
      <mi mathvariant="italic">DAH</mi>
      <mo stretchy="false">^</mo>
    </mover>
    <annotation encoding="StarMath 5.0">hat DAH</annotation>
  </semantics>
</math>
</file>

<file path=Object 210/content.xml><?xml version="1.0" encoding="utf-8"?>
<math xmlns="http://www.w3.org/1998/Math/MathML" display="block">
  <semantics>
    <mrow>
      <mstyle mathsize="12pt">
        <mo stretchy="false">⇒</mo>
      </mstyle>
      <mrow/>
    </mrow>
    <annotation encoding="StarMath 5.0"> size 12{ drarrow } {}</annotation>
  </semantics>
</math>
</file>

<file path=Object 22/content.xml><?xml version="1.0" encoding="utf-8"?>
<math xmlns="http://www.w3.org/1998/Math/MathML" display="block">
  <semantics>
    <mrow>
      <mstyle mathsize="12pt">
        <mrow>
          <mrow/>
          <mrow/>
        </mrow>
      </mstyle>
      <mrow/>
    </mrow>
    <annotation encoding="StarMath 5.0"> size 12{ &lt;= {}} {}</annotation>
  </semantics>
</math>
</file>

<file path=Object 23/content.xml><?xml version="1.0" encoding="utf-8"?>
<math xmlns="http://www.w3.org/1998/Math/MathML" display="block">
  <semantics>
    <mrow>
      <mstyle mathsize="12pt">
        <mrow>
          <mrow/>
          <mrow/>
        </mrow>
      </mstyle>
      <mrow/>
    </mrow>
    <annotation encoding="StarMath 5.0"> size 12{ &lt;= {}} {}</annotation>
  </semantics>
</math>
</file>

<file path=Object 24/content.xml><?xml version="1.0" encoding="utf-8"?>
<math xmlns="http://www.w3.org/1998/Math/MathML" display="block">
  <semantics>
    <mrow>
      <mstyle mathsize="12pt">
        <mrow>
          <mfrac>
            <mn>1</mn>
            <mn>2</mn>
          </mfrac>
          <mo stretchy="false">(</mo>
          <mrow>
            <mstyle mathvariant="italic">
              <mtext>AB</mtext>
            </mstyle>
            <mo stretchy="false">+</mo>
            <mstyle mathvariant="italic">
              <mtext>CD</mtext>
            </mstyle>
          </mrow>
          <mrow>
            <mo stretchy="false">)</mo>
            <mo stretchy="false">⋅</mo>
            <mstyle mathvariant="italic">
              <mtext>DH</mtext>
            </mstyle>
          </mrow>
        </mrow>
      </mstyle>
      <mrow/>
    </mrow>
    <annotation encoding="StarMath 5.0"> size 12{ {  {1}  over  {2} }  \(  ital "AB"+ ital "CD" \)  cdot  ital "DH"} {}</annotation>
  </semantics>
</math>
</file>

<file path=Object 25/content.xml><?xml version="1.0" encoding="utf-8"?>
<math xmlns="http://www.w3.org/1998/Math/MathML" display="block">
  <semantics>
    <mrow>
      <mstyle mathsize="12pt">
        <mrow>
          <mfrac>
            <mn>1</mn>
            <mn>2</mn>
          </mfrac>
          <mo stretchy="false">(</mo>
          <mn>2</mn>
          <mrow>
            <mi>r</mi>
            <mo stretchy="false">+</mo>
            <mn>2</mn>
          </mrow>
          <mrow>
            <mi>r</mi>
            <mo stretchy="false">−</mo>
            <mn>4</mn>
          </mrow>
          <mi>r</mi>
          <msup>
            <mtext>cos</mtext>
            <mstyle mathsize="8pt">
              <mn>2</mn>
            </mstyle>
          </msup>
          <mi>x</mi>
          <mrow>
            <mo stretchy="false">)</mo>
            <mo stretchy="false">⋅</mo>
            <mn>2</mn>
          </mrow>
          <mi>r</mi>
          <mtext>cos</mtext>
          <mi>x</mi>
          <mtext>sin</mtext>
          <mi>x</mi>
        </mrow>
      </mstyle>
      <mrow/>
    </mrow>
    <annotation encoding="StarMath 5.0"> size 12{ {  {1}  over  {2} }  \( 2r+2r - 4r"cos" rSup { size 8{2} } x \)  cdot 2r"cos"x"sin"x} {}</annotation>
  </semantics>
</math>
</file>

<file path=Object 26/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27/content.xml><?xml version="1.0" encoding="utf-8"?>
<math xmlns="http://www.w3.org/1998/Math/MathML" display="block">
  <semantics>
    <mrow>
      <mstyle mathsize="12pt">
        <mo stretchy="false">⇒</mo>
      </mstyle>
      <mrow/>
    </mrow>
    <annotation encoding="StarMath 5.0"> size 12{ drarrow } {}</annotation>
  </semantics>
</math>
</file>

<file path=Object 28/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29/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3/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30/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31/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32/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33/content.xml><?xml version="1.0" encoding="utf-8"?>
<math xmlns="http://www.w3.org/1998/Math/MathML" display="block">
  <semantics>
    <mrow>
      <mstyle mathsize="12pt">
        <mrow>
          <msqrt>
            <mrow>
              <mn>2</mn>
              <mi>r</mi>
            </mrow>
          </msqrt>
          <mrow>
            <mfrac>
              <mn>1</mn>
              <mrow>
                <mn>2</mn>
                <msqrt>
                  <mi>x</mi>
                </msqrt>
              </mrow>
            </mfrac>
            <mo stretchy="false">+</mo>
            <mfrac>
              <mrow>
                <mn>2</mn>
                <mrow>
                  <mi>r</mi>
                  <mo stretchy="false">−</mo>
                  <mn>2</mn>
                </mrow>
                <mi>x</mi>
              </mrow>
              <mrow>
                <mn>2</mn>
                <msqrt>
                  <mrow>
                    <mn>2</mn>
                    <mrow>
                      <mstyle mathvariant="italic">
                        <mtext>rx</mtext>
                      </mstyle>
                      <mo stretchy="false">−</mo>
                      <msup>
                        <mi>x</mi>
                        <mstyle mathsize="8pt">
                          <mn>2</mn>
                        </mstyle>
                      </msup>
                    </mrow>
                  </mrow>
                </msqrt>
              </mrow>
            </mfrac>
          </mrow>
        </mrow>
      </mstyle>
      <mrow/>
    </mrow>
    <annotation encoding="StarMath 5.0"> size 12{ sqrt {2r}  {  {1}  over  {2 sqrt {x} } } + {  {2r - 2x}  over  {2 sqrt {2 ital "rx" - x rSup { size 8{2} } } } } } {}</annotation>
  </semantics>
</math>
</file>

<file path=Object 34/content.xml><?xml version="1.0" encoding="utf-8"?>
<math xmlns="http://www.w3.org/1998/Math/MathML" display="block">
  <semantics>
    <mrow>
      <mstyle mathsize="12pt">
        <mfrac>
          <mrow>
            <msqrt>
              <mrow>
                <mn>2</mn>
                <mi>r</mi>
              </mrow>
            </msqrt>
            <mrow>
              <msqrt>
                <mrow>
                  <mn>2</mn>
                  <mrow>
                    <mstyle mathvariant="italic">
                      <mtext>rx</mtext>
                    </mstyle>
                    <mo stretchy="false">−</mo>
                    <msup>
                      <mi>x</mi>
                      <mstyle mathsize="8pt">
                        <mn>2</mn>
                      </mstyle>
                    </msup>
                  </mrow>
                </mrow>
              </msqrt>
              <mo stretchy="false">+</mo>
              <mo stretchy="false">(</mo>
            </mrow>
            <mn>2</mn>
            <mrow>
              <mi>r</mi>
              <mo stretchy="false">−</mo>
              <mn>2</mn>
            </mrow>
            <mi>x</mi>
            <mo stretchy="false">)</mo>
            <msqrt>
              <mi>x</mi>
            </msqrt>
          </mrow>
          <mrow>
            <mn>2</mn>
            <msqrt>
              <mi>x</mi>
            </msqrt>
            <msqrt>
              <mrow>
                <mn>2</mn>
                <mrow>
                  <mstyle mathvariant="italic">
                    <mtext>rx</mtext>
                  </mstyle>
                  <mo stretchy="false">−</mo>
                  <msup>
                    <mi>x</mi>
                    <mstyle mathsize="8pt">
                      <mn>2</mn>
                    </mstyle>
                  </msup>
                </mrow>
              </mrow>
            </msqrt>
          </mrow>
        </mfrac>
      </mstyle>
      <mrow/>
    </mrow>
    <annotation encoding="StarMath 5.0"> size 12{ {  { sqrt {2r}  sqrt {2 ital "rx" - x rSup { size 8{2} } } + \( 2r - 2x \)  sqrt {x} }  over  {2 sqrt {x}  sqrt {2 ital "rx" - x rSup { size 8{2} } } } } } {}</annotation>
  </semantics>
</math>
</file>

<file path=Object 35/content.xml><?xml version="1.0" encoding="utf-8"?>
<math xmlns="http://www.w3.org/1998/Math/MathML" display="block">
  <semantics>
    <mrow>
      <mstyle mathsize="12pt">
        <mfrac>
          <mrow>
            <msqrt>
              <mi>x</mi>
            </msqrt>
            <mo stretchy="false">(</mo>
            <msqrt>
              <mrow>
                <mn>2</mn>
                <mi>r</mi>
              </mrow>
            </msqrt>
            <mrow>
              <msqrt>
                <mrow>
                  <mn>2</mn>
                  <mrow>
                    <mi>r</mi>
                    <mo stretchy="false">−</mo>
                    <mi>x</mi>
                  </mrow>
                </mrow>
              </msqrt>
              <mo stretchy="false">+</mo>
              <mn>2</mn>
            </mrow>
            <mrow>
              <mi>r</mi>
              <mo stretchy="false">−</mo>
              <mn>2</mn>
            </mrow>
            <mi>x</mi>
            <mo stretchy="false">)</mo>
          </mrow>
          <mrow>
            <mn>2</mn>
            <msqrt>
              <mi>x</mi>
            </msqrt>
            <msqrt>
              <mrow>
                <mn>2</mn>
                <mrow>
                  <mstyle mathvariant="italic">
                    <mtext>rx</mtext>
                  </mstyle>
                  <mo stretchy="false">−</mo>
                  <msup>
                    <mi>x</mi>
                    <mstyle mathsize="8pt">
                      <mn>2</mn>
                    </mstyle>
                  </msup>
                </mrow>
              </mrow>
            </msqrt>
          </mrow>
        </mfrac>
      </mstyle>
      <mrow/>
    </mrow>
    <annotation encoding="StarMath 5.0"> size 12{ {  { sqrt {x}  \(  sqrt {2r}  sqrt {2r - x} +2r - 2x \) }  over  {2 sqrt {x}  sqrt {2 ital "rx" - x rSup { size 8{2} } } } } } {}</annotation>
  </semantics>
</math>
</file>

<file path=Object 36/content.xml><?xml version="1.0" encoding="utf-8"?>
<math xmlns="http://www.w3.org/1998/Math/MathML" display="block">
  <semantics>
    <mrow>
      <mstyle mathsize="12pt">
        <msqrt>
          <mrow>
            <mn>4</mn>
            <mrow>
              <msup>
                <mi>r</mi>
                <mstyle mathsize="8pt">
                  <mn>2</mn>
                </mstyle>
              </msup>
              <mo stretchy="false">−</mo>
              <mn>2</mn>
            </mrow>
            <mstyle mathvariant="italic">
              <mtext>rx</mtext>
            </mstyle>
          </mrow>
        </msqrt>
      </mstyle>
      <mrow/>
    </mrow>
    <annotation encoding="StarMath 5.0"> size 12{ sqrt {4r rSup { size 8{2} }  - 2 ital "rx"} } {}</annotation>
  </semantics>
</math>
</file>

<file path=Object 37/content.xml><?xml version="1.0" encoding="utf-8"?>
<math xmlns="http://www.w3.org/1998/Math/MathML" display="block">
  <semantics>
    <mrow>
      <mstyle mathsize="12pt">
        <mo stretchy="false">⇒</mo>
      </mstyle>
      <mrow/>
    </mrow>
    <annotation encoding="StarMath 5.0"> size 12{ drarrow } {}</annotation>
  </semantics>
</math>
</file>

<file path=Object 38/content.xml><?xml version="1.0" encoding="utf-8"?>
<math xmlns="http://www.w3.org/1998/Math/MathML" display="block">
  <semantics>
    <mrow>
      <mstyle mathsize="12pt">
        <mo stretchy="false">⇒</mo>
      </mstyle>
      <mrow/>
    </mrow>
    <annotation encoding="StarMath 5.0"> size 12{ drarrow } {}</annotation>
  </semantics>
</math>
</file>

<file path=Object 39/content.xml><?xml version="1.0" encoding="utf-8"?>
<math xmlns="http://www.w3.org/1998/Math/MathML" display="block">
  <semantics>
    <mrow>
      <mstyle mathsize="12pt">
        <mfrac>
          <mrow>
            <mn>3</mn>
            <mi>r</mi>
          </mrow>
          <mn>2</mn>
        </mfrac>
      </mstyle>
      <mrow/>
    </mrow>
    <annotation encoding="StarMath 5.0"> size 12{ {  {3r}  over  {2} } } {}</annotation>
  </semantics>
</math>
</file>

<file path=Object 4/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40/content.xml><?xml version="1.0" encoding="utf-8"?>
<math xmlns="http://www.w3.org/1998/Math/MathML" display="block">
  <semantics>
    <mrow>
      <mstyle mathsize="12pt">
        <msqrt>
          <mrow>
            <mn>2</mn>
            <mi>r</mi>
            <mfrac>
              <mrow>
                <mn>3</mn>
                <mi>r</mi>
              </mrow>
              <mn>2</mn>
            </mfrac>
          </mrow>
        </msqrt>
      </mstyle>
      <mrow/>
    </mrow>
    <annotation encoding="StarMath 5.0"> size 12{ sqrt {2r {  {3r}  over  {2} } } } {}</annotation>
  </semantics>
</math>
</file>

<file path=Object 41/content.xml><?xml version="1.0" encoding="utf-8"?>
<math xmlns="http://www.w3.org/1998/Math/MathML" display="block">
  <semantics>
    <mrow>
      <mstyle mathsize="12pt">
        <mrow>
          <mi>r</mi>
          <msqrt>
            <mn>3</mn>
          </msqrt>
        </mrow>
      </mstyle>
      <mrow/>
    </mrow>
    <annotation encoding="StarMath 5.0"> size 12{r sqrt {3} } {}</annotation>
  </semantics>
</math>
</file>

<file path=Object 42/content.xml><?xml version="1.0" encoding="utf-8"?>
<math xmlns="http://www.w3.org/1998/Math/MathML" display="block">
  <semantics>
    <mrow>
      <mstyle mathsize="12pt">
        <mrow>
          <mn>2</mn>
          <msqrt>
            <mrow>
              <mn>2</mn>
              <mi>r</mi>
              <mrow>
                <mfrac>
                  <mi>r</mi>
                  <mn>2</mn>
                </mfrac>
                <mo stretchy="false">−</mo>
                <msup>
                  <mrow>
                    <mo fence="true" form="prefix" stretchy="true">(</mo>
                    <mrow>
                      <mfrac>
                        <mi>r</mi>
                        <mn>2</mn>
                      </mfrac>
                    </mrow>
                    <mo fence="true" form="postfix" stretchy="true">)</mo>
                  </mrow>
                  <mstyle mathsize="8pt">
                    <mn>2</mn>
                  </mstyle>
                </msup>
              </mrow>
            </mrow>
          </msqrt>
        </mrow>
      </mstyle>
      <mrow/>
    </mrow>
    <annotation encoding="StarMath 5.0"> size 12{2 sqrt {2r {  {r}  over  {2} }  -  left ( {  {r}  over  {2} }  right ) rSup { size 8{2} } } } {}</annotation>
  </semantics>
</math>
</file>

<file path=Object 43/content.xml><?xml version="1.0" encoding="utf-8"?>
<math xmlns="http://www.w3.org/1998/Math/MathML" display="block">
  <semantics>
    <mrow>
      <mstyle mathsize="12pt">
        <mrow>
          <mn>2</mn>
          <msqrt>
            <mrow>
              <msup>
                <mi>r</mi>
                <mstyle mathsize="8pt">
                  <mn>2</mn>
                </mstyle>
              </msup>
              <mo stretchy="false">−</mo>
              <mfrac>
                <msup>
                  <mi>r</mi>
                  <mstyle mathsize="8pt">
                    <mn>2</mn>
                  </mstyle>
                </msup>
                <mn>4</mn>
              </mfrac>
            </mrow>
          </msqrt>
        </mrow>
      </mstyle>
      <mrow/>
    </mrow>
    <annotation encoding="StarMath 5.0"> size 12{2 sqrt {r rSup { size 8{2} }  -  {  {r rSup { size 8{2} } }  over  {4} } } } {}</annotation>
  </semantics>
</math>
</file>

<file path=Object 44/content.xml><?xml version="1.0" encoding="utf-8"?>
<math xmlns="http://www.w3.org/1998/Math/MathML" display="block">
  <semantics>
    <mrow>
      <mstyle mathsize="12pt">
        <mrow>
          <mi>r</mi>
          <msqrt>
            <mn>3</mn>
          </msqrt>
        </mrow>
      </mstyle>
      <mrow/>
    </mrow>
    <annotation encoding="StarMath 5.0"> size 12{r sqrt {3} } {}</annotation>
  </semantics>
</math>
</file>

<file path=Object 45/content.xml><?xml version="1.0" encoding="utf-8"?>
<math xmlns="http://www.w3.org/1998/Math/MathML" display="block">
  <semantics>
    <mrow>
      <mstyle mathsize="12pt">
        <msqrt>
          <mi>x</mi>
        </msqrt>
      </mstyle>
      <mrow/>
    </mrow>
    <annotation encoding="StarMath 5.0"> size 12{ sqrt {x} } {}</annotation>
  </semantics>
</math>
</file>

<file path=Object 46/content.xml><?xml version="1.0" encoding="utf-8"?>
<math xmlns="http://www.w3.org/1998/Math/MathML" display="block">
  <semantics>
    <mrow>
      <mstyle mathsize="12pt">
        <msqrt>
          <mi>A</mi>
        </msqrt>
      </mstyle>
      <mrow/>
    </mrow>
    <annotation encoding="StarMath 5.0"> size 12{ sqrt {A} } {}</annotation>
  </semantics>
</math>
</file>

<file path=Object 47/content.xml><?xml version="1.0" encoding="utf-8"?>
<math xmlns="http://www.w3.org/1998/Math/MathML" display="block">
  <semantics>
    <mrow>
      <mstyle mathsize="12pt">
        <mfrac>
          <mrow>
            <mn>3</mn>
            <mi>r</mi>
          </mrow>
          <mn>2</mn>
        </mfrac>
      </mstyle>
      <mrow/>
    </mrow>
    <annotation encoding="StarMath 5.0"> size 12{ {  {3r}  over  {2} } } {}</annotation>
  </semantics>
</math>
</file>

<file path=Object 48/content.xml><?xml version="1.0" encoding="utf-8"?>
<math xmlns="http://www.w3.org/1998/Math/MathML" display="block">
  <semantics>
    <mrow>
      <mstyle mathsize="12pt">
        <mfrac>
          <mrow>
            <msqrt>
              <mi>x</mi>
            </msqrt>
            <mo stretchy="false">(</mo>
            <msqrt>
              <mrow>
                <mn>2</mn>
                <mi>r</mi>
              </mrow>
            </msqrt>
            <mrow>
              <msqrt>
                <mrow>
                  <mn>2</mn>
                  <mrow>
                    <mi>r</mi>
                    <mo stretchy="false">−</mo>
                    <mi>x</mi>
                  </mrow>
                </mrow>
              </msqrt>
              <mo stretchy="false">+</mo>
              <mn>2</mn>
            </mrow>
            <mrow>
              <mi>r</mi>
              <mo stretchy="false">−</mo>
              <mn>2</mn>
            </mrow>
            <mi>x</mi>
            <mo stretchy="false">)</mo>
          </mrow>
          <mrow>
            <mn>2</mn>
            <msqrt>
              <mi>x</mi>
            </msqrt>
            <msqrt>
              <mrow>
                <mn>2</mn>
                <mrow>
                  <mstyle mathvariant="italic">
                    <mtext>rx</mtext>
                  </mstyle>
                  <mo stretchy="false">−</mo>
                  <msup>
                    <mi>x</mi>
                    <mstyle mathsize="8pt">
                      <mn>2</mn>
                    </mstyle>
                  </msup>
                </mrow>
              </mrow>
            </msqrt>
          </mrow>
        </mfrac>
      </mstyle>
      <mrow/>
    </mrow>
    <annotation encoding="StarMath 5.0"> size 12{ {  { sqrt {x}  \(  sqrt {2r}  sqrt {2r - x} +2r - 2x \) }  over  {2 sqrt {x}  sqrt {2 ital "rx" - x rSup { size 8{2} } } } } } {}</annotation>
  </semantics>
</math>
</file>

<file path=Object 49/content.xml><?xml version="1.0" encoding="utf-8"?>
<math xmlns="http://www.w3.org/1998/Math/MathML" display="block">
  <semantics>
    <mrow>
      <mstyle mathsize="12pt">
        <mrow>
          <mrow/>
          <mrow/>
        </mrow>
      </mstyle>
      <mrow/>
    </mrow>
    <annotation encoding="StarMath 5.0"> size 12{ &lt;= {}} {}</annotation>
  </semantics>
</math>
</file>

<file path=Object 5/content.xml><?xml version="1.0" encoding="utf-8"?>
<math xmlns="http://www.w3.org/1998/Math/MathML" display="block">
  <semantics>
    <mover accent="true">
      <mi mathvariant="italic">HAC</mi>
      <mo stretchy="false">^</mo>
    </mover>
    <annotation encoding="StarMath 5.0">hat HAC</annotation>
  </semantics>
</math>
</file>

<file path=Object 50/content.xml><?xml version="1.0" encoding="utf-8"?>
<math xmlns="http://www.w3.org/1998/Math/MathML" display="block">
  <semantics>
    <mrow>
      <mstyle mathsize="12pt">
        <mrow>
          <mrow/>
          <mrow/>
        </mrow>
      </mstyle>
      <mrow/>
    </mrow>
    <annotation encoding="StarMath 5.0"> size 12{ &lt;= {}} {}</annotation>
  </semantics>
</math>
</file>

<file path=Object 51/content.xml><?xml version="1.0" encoding="utf-8"?>
<math xmlns="http://www.w3.org/1998/Math/MathML" display="block">
  <semantics>
    <mrow>
      <mstyle mathsize="12pt">
        <msqrt>
          <mrow>
            <mn>4</mn>
            <mrow>
              <msup>
                <mi>r</mi>
                <mstyle mathsize="8pt">
                  <mn>2</mn>
                </mstyle>
              </msup>
              <mo stretchy="false">−</mo>
              <mn>2</mn>
            </mrow>
            <mstyle mathvariant="italic">
              <mtext>rx</mtext>
            </mstyle>
          </mrow>
        </msqrt>
      </mstyle>
      <mrow/>
    </mrow>
    <annotation encoding="StarMath 5.0"> size 12{ sqrt {4r rSup { size 8{2} }  - 2 ital "rx"} } {}</annotation>
  </semantics>
</math>
</file>

<file path=Object 52/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53/content.xml><?xml version="1.0" encoding="utf-8"?>
<math xmlns="http://www.w3.org/1998/Math/MathML" display="block">
  <semantics>
    <mrow>
      <mstyle mathsize="12pt">
        <msqrt>
          <mrow>
            <mn>2</mn>
            <mrow>
              <mstyle mathvariant="italic">
                <msup>
                  <mtext>rx</mtext>
                  <mstyle mathsize="8pt">
                    <mn>3</mn>
                  </mstyle>
                </msup>
              </mstyle>
              <mo stretchy="false">−</mo>
              <msup>
                <mi>x</mi>
                <mstyle mathsize="8pt">
                  <mn>4</mn>
                </mstyle>
              </msup>
            </mrow>
          </mrow>
        </msqrt>
      </mstyle>
      <mrow/>
    </mrow>
    <annotation encoding="StarMath 5.0"> size 12{ sqrt {2 ital "rx" rSup { size 8{3} }  - x rSup { size 8{4} } } } {}</annotation>
  </semantics>
</math>
</file>

<file path=Object 54/content.xml><?xml version="1.0" encoding="utf-8"?>
<math xmlns="http://www.w3.org/1998/Math/MathML" display="block">
  <semantics>
    <mrow>
      <mstyle mathsize="12pt">
        <mfrac>
          <mrow>
            <mn>3</mn>
            <mi>r</mi>
          </mrow>
          <mn>2</mn>
        </mfrac>
      </mstyle>
      <mrow/>
    </mrow>
    <annotation encoding="StarMath 5.0"> size 12{ {  {3r}  over  {2} } } {}</annotation>
  </semantics>
</math>
</file>

<file path=Object 55/content.xml><?xml version="1.0" encoding="utf-8"?>
<math xmlns="http://www.w3.org/1998/Math/MathML" display="block">
  <semantics>
    <mrow>
      <mstyle mathsize="12pt">
        <mfrac>
          <mrow>
            <mn>3</mn>
            <mi>r</mi>
          </mrow>
          <mn>2</mn>
        </mfrac>
      </mstyle>
      <mrow/>
    </mrow>
    <annotation encoding="StarMath 5.0"> size 12{ {  {3r}  over  {2} } } {}</annotation>
  </semantics>
</math>
</file>

<file path=Object 56/content.xml><?xml version="1.0" encoding="utf-8"?>
<math xmlns="http://www.w3.org/1998/Math/MathML" display="block">
  <semantics>
    <mrow>
      <mstyle mathsize="12pt">
        <mrow>
          <mi>A</mi>
          <mover>
            <mi>C</mi>
            <mstyle mathsize="8pt">
              <mrow/>
            </mstyle>
          </mover>
          <mi>H</mi>
        </mrow>
      </mstyle>
      <mrow/>
    </mrow>
    <annotation encoding="StarMath 5.0"> size 12{A {C}  cSup { size 8{ and } } H} {}</annotation>
  </semantics>
</math>
</file>

<file path=Object 57/content.xml><?xml version="1.0" encoding="utf-8"?>
<math xmlns="http://www.w3.org/1998/Math/MathML" display="block">
  <semantics>
    <mrow>
      <mstyle mathsize="12pt">
        <mrow>
          <mi>H</mi>
          <mover>
            <mi>C</mi>
            <mstyle mathsize="8pt">
              <mrow/>
            </mstyle>
          </mover>
          <mi>B</mi>
        </mrow>
      </mstyle>
      <mrow/>
    </mrow>
    <annotation encoding="StarMath 5.0"> size 12{H {C}  cSup { size 8{ and } } B} {}</annotation>
  </semantics>
</math>
</file>

<file path=Object 58/content.xml><?xml version="1.0" encoding="utf-8"?>
<math xmlns="http://www.w3.org/1998/Math/MathML" display="block">
  <semantics>
    <mrow>
      <mstyle mathsize="12pt">
        <mrow>
          <mrow/>
          <mrow/>
        </mrow>
      </mstyle>
      <mrow/>
    </mrow>
    <annotation encoding="StarMath 5.0"> size 12{ &lt;= {}} {}</annotation>
  </semantics>
</math>
</file>

<file path=Object 59/content.xml><?xml version="1.0" encoding="utf-8"?>
<math xmlns="http://www.w3.org/1998/Math/MathML" display="block">
  <semantics>
    <mrow>
      <mstyle mathsize="12pt">
        <mrow>
          <mrow/>
          <mrow/>
        </mrow>
      </mstyle>
      <mrow/>
    </mrow>
    <annotation encoding="StarMath 5.0"> size 12{ &lt;= {}} {}</annotation>
  </semantics>
</math>
</file>

<file path=Object 6/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60/content.xml><?xml version="1.0" encoding="utf-8"?>
<math xmlns="http://www.w3.org/1998/Math/MathML" display="block">
  <semantics>
    <mrow>
      <mstyle mathsize="12pt">
        <msqrt>
          <mrow>
            <mn>2</mn>
            <mrow>
              <mstyle mathvariant="italic">
                <mtext>rx</mtext>
              </mstyle>
              <mo stretchy="false">−</mo>
              <msup>
                <mi>x</mi>
                <mstyle mathsize="8pt">
                  <mn>2</mn>
                </mstyle>
              </msup>
            </mrow>
          </mrow>
        </msqrt>
      </mstyle>
      <mrow/>
    </mrow>
    <annotation encoding="StarMath 5.0"> size 12{ sqrt {2 ital "rx" - x rSup { size 8{2} } } } {}</annotation>
  </semantics>
</math>
</file>

<file path=Object 61/content.xml><?xml version="1.0" encoding="utf-8"?>
<math xmlns="http://www.w3.org/1998/Math/MathML" display="block">
  <semantics>
    <mrow>
      <mstyle mathsize="12pt">
        <msqrt>
          <mrow>
            <mn>2</mn>
            <mstyle mathvariant="italic">
              <mtext>rx</mtext>
            </mstyle>
          </mrow>
        </msqrt>
      </mstyle>
      <mrow/>
    </mrow>
    <annotation encoding="StarMath 5.0"> size 12{ sqrt {2 ital "rx"} } {}</annotation>
  </semantics>
</math>
</file>

<file path=Object 62/content.xml><?xml version="1.0" encoding="utf-8"?>
<math xmlns="http://www.w3.org/1998/Math/MathML" display="block">
  <semantics>
    <mrow>
      <mstyle mathsize="12pt">
        <mrow>
          <msub>
            <mi mathvariant="italic">πr</mi>
            <mstyle mathsize="8pt">
              <mi>b</mi>
            </mstyle>
          </msub>
          <mi>a</mi>
        </mrow>
      </mstyle>
      <mrow/>
    </mrow>
    <annotation encoding="StarMath 5.0"> size 12{πr rSub { size 8{b} } a} {}</annotation>
  </semantics>
</math>
</file>

<file path=Object 63/content.xml><?xml version="1.0" encoding="utf-8"?>
<math xmlns="http://www.w3.org/1998/Math/MathML" display="block">
  <semantics>
    <mrow>
      <mstyle mathsize="12pt">
        <mrow>
          <mi>π</mi>
          <msqrt>
            <mrow>
              <mn>2</mn>
              <mstyle mathvariant="italic">
                <mtext>Rx</mtext>
              </mstyle>
            </mrow>
          </msqrt>
          <msqrt>
            <mrow>
              <mn>2</mn>
              <mrow>
                <mstyle mathvariant="italic">
                  <mtext>Rx</mtext>
                </mstyle>
                <mo stretchy="false">−</mo>
                <msup>
                  <mi>x</mi>
                  <mstyle mathsize="8pt">
                    <mn>2</mn>
                  </mstyle>
                </msup>
              </mrow>
            </mrow>
          </msqrt>
        </mrow>
      </mstyle>
      <mrow/>
    </mrow>
    <annotation encoding="StarMath 5.0"> size 12{π sqrt {2 ital "Rx"}  sqrt {2 ital "Rx" - x rSup { size 8{2} } } } {}</annotation>
  </semantics>
</math>
</file>

<file path=Object 64/content.xml><?xml version="1.0" encoding="utf-8"?>
<math xmlns="http://www.w3.org/1998/Math/MathML" display="block">
  <semantics>
    <mrow>
      <mstyle mathsize="12pt">
        <mrow>
          <mi>π</mi>
          <msqrt>
            <mrow>
              <mn>4</mn>
              <msup>
                <mi>R</mi>
                <mstyle mathsize="8pt">
                  <mn>2</mn>
                </mstyle>
              </msup>
              <mrow>
                <msup>
                  <mi>x</mi>
                  <mstyle mathsize="8pt">
                    <mn>2</mn>
                  </mstyle>
                </msup>
                <mo stretchy="false">−</mo>
                <mn>2</mn>
              </mrow>
              <mstyle mathvariant="italic">
                <msup>
                  <mtext>Rx</mtext>
                  <mstyle mathsize="8pt">
                    <mn>3</mn>
                  </mstyle>
                </msup>
              </mstyle>
            </mrow>
          </msqrt>
        </mrow>
      </mstyle>
      <mrow/>
    </mrow>
    <annotation encoding="StarMath 5.0"> size 12{π sqrt {4R rSup { size 8{2} } x rSup { size 8{2} }  - 2 ital "Rx" rSup { size 8{3} } } } {}</annotation>
  </semantics>
</math>
</file>

<file path=Object 65/content.xml><?xml version="1.0" encoding="utf-8"?>
<math xmlns="http://www.w3.org/1998/Math/MathML" display="block">
  <semantics>
    <mrow>
      <mstyle mathsize="12pt">
        <mrow>
          <mn>4</mn>
          <msup>
            <mi mathvariant="italic">πR</mi>
            <mstyle mathsize="8pt">
              <mn>2</mn>
            </mstyle>
          </msup>
          <mtext>sin</mtext>
          <mi>x</mi>
          <msup>
            <mtext>cos</mtext>
            <mstyle mathsize="8pt">
              <mn>2</mn>
            </mstyle>
          </msup>
          <mi>x</mi>
        </mrow>
      </mstyle>
      <mrow/>
    </mrow>
    <annotation encoding="StarMath 5.0"> size 12{4πR rSup { size 8{2} } "sin"x"cos" rSup { size 8{2} } x} {}</annotation>
  </semantics>
</math>
</file>

<file path=Object 66/content.xml><?xml version="1.0" encoding="utf-8"?>
<math xmlns="http://www.w3.org/1998/Math/MathML" display="block">
  <semantics>
    <mrow>
      <mstyle mathsize="12pt">
        <mrow>
          <msub>
            <mi mathvariant="italic">πr</mi>
            <mstyle mathsize="8pt">
              <mi>b</mi>
            </mstyle>
          </msub>
          <mo stretchy="false">(</mo>
          <mrow>
            <msub>
              <mi>r</mi>
              <mstyle mathsize="8pt">
                <mi>b</mi>
              </mstyle>
            </msub>
            <mo stretchy="false">+</mo>
            <mi>a</mi>
          </mrow>
          <mo stretchy="false">)</mo>
        </mrow>
      </mstyle>
      <mrow/>
    </mrow>
    <annotation encoding="StarMath 5.0"> size 12{πr rSub { size 8{b} }  \( r rSub { size 8{b} } +a \) } {}</annotation>
  </semantics>
</math>
</file>

<file path=Object 67/content.xml><?xml version="1.0" encoding="utf-8"?>
<math xmlns="http://www.w3.org/1998/Math/MathML" display="block">
  <semantics>
    <mrow>
      <mstyle mathsize="12pt">
        <mrow>
          <mrow>
            <mi>π</mi>
            <mo stretchy="false">⋅</mo>
            <mo stretchy="false">(</mo>
          </mrow>
          <msqrt>
            <mrow>
              <mn>2</mn>
              <mrow>
                <mstyle mathvariant="italic">
                  <mtext>Rx</mtext>
                </mstyle>
                <mo stretchy="false">−</mo>
                <msup>
                  <mi>x</mi>
                  <mstyle mathsize="8pt">
                    <mn>2</mn>
                  </mstyle>
                </msup>
              </mrow>
            </mrow>
          </msqrt>
          <mrow>
            <mo stretchy="false">)</mo>
            <mo stretchy="false">⋅</mo>
            <mo stretchy="false">(</mo>
          </mrow>
          <mrow>
            <msqrt>
              <mrow>
                <mn>2</mn>
                <mrow>
                  <mstyle mathvariant="italic">
                    <mtext>Rx</mtext>
                  </mstyle>
                  <mo stretchy="false">−</mo>
                  <msup>
                    <mi>x</mi>
                    <mstyle mathsize="8pt">
                      <mn>2</mn>
                    </mstyle>
                  </msup>
                </mrow>
              </mrow>
            </msqrt>
            <mo stretchy="false">+</mo>
            <msqrt>
              <mrow>
                <mn>2</mn>
                <mstyle mathvariant="italic">
                  <mtext>Rx</mtext>
                </mstyle>
              </mrow>
            </msqrt>
          </mrow>
          <mo stretchy="false">)</mo>
        </mrow>
      </mstyle>
      <mrow/>
    </mrow>
    <annotation encoding="StarMath 5.0"> size 12{π cdot  \(  sqrt {2 ital "Rx" - x rSup { size 8{2} } }  \)  cdot  \(  sqrt {2 ital "Rx" - x rSup { size 8{2} } } + sqrt {2 ital "Rx"}  \) } {}</annotation>
  </semantics>
</math>
</file>

<file path=Object 68/content.xml><?xml version="1.0" encoding="utf-8"?>
<math xmlns="http://www.w3.org/1998/Math/MathML" display="block">
  <semantics>
    <mrow>
      <mstyle mathsize="12pt">
        <mrow>
          <mn>4</mn>
          <mrow>
            <msup>
              <mi mathvariant="italic">πR</mi>
              <mstyle mathsize="8pt">
                <mn>2</mn>
              </mstyle>
            </msup>
            <mo stretchy="false">⋅</mo>
            <mo stretchy="false">(</mo>
          </mrow>
          <msup>
            <mtext>sin</mtext>
            <mstyle mathsize="8pt">
              <mn>2</mn>
            </mstyle>
          </msup>
          <mi>x</mi>
          <msup>
            <mtext>cos</mtext>
            <mstyle mathsize="8pt">
              <mn>2</mn>
            </mstyle>
          </msup>
          <mrow>
            <mi>x</mi>
            <mo stretchy="false">+</mo>
            <mtext>sin</mtext>
          </mrow>
          <mi>x</mi>
          <msup>
            <mtext>cos</mtext>
            <mstyle mathsize="8pt">
              <mn>2</mn>
            </mstyle>
          </msup>
          <mi>x</mi>
          <mo stretchy="false">)</mo>
        </mrow>
      </mstyle>
      <mrow/>
    </mrow>
    <annotation encoding="StarMath 5.0"> size 12{4πR rSup { size 8{2} }  cdot  \( "sin" rSup { size 8{2} } x"cos" rSup { size 8{2} } x+"sin"x"cos" rSup { size 8{2} } x \) } {}</annotation>
  </semantics>
</math>
</file>

<file path=Object 69/content.xml><?xml version="1.0" encoding="utf-8"?>
<math xmlns="http://www.w3.org/1998/Math/MathML" display="block">
  <semantics>
    <mrow>
      <mstyle mathsize="12pt">
        <mrow>
          <mfrac>
            <mi>π</mi>
            <mn>3</mn>
          </mfrac>
          <msubsup>
            <mi>r</mi>
            <mstyle mathsize="8pt">
              <mi>b</mi>
            </mstyle>
            <mstyle mathsize="8pt">
              <mn>2</mn>
            </mstyle>
          </msubsup>
          <mi>h</mi>
        </mrow>
      </mstyle>
      <mrow/>
    </mrow>
    <annotation encoding="StarMath 5.0"> size 12{ {  {π}  over  {3} } r rSub { size 8{b} }  rSup { size 8{2} } h} {}</annotation>
  </semantics>
</math>
</file>

<file path=Object 7/content.xml><?xml version="1.0" encoding="utf-8"?>
<math xmlns="http://www.w3.org/1998/Math/MathML" display="block">
  <semantics>
    <mrow>
      <mstyle mathsize="12pt">
        <msqrt>
          <mrow>
            <mn>2</mn>
            <mi>r</mi>
            <mo stretchy="false">(</mo>
            <mn>2</mn>
            <mrow>
              <mi>r</mi>
              <mo stretchy="false">−</mo>
              <mi>x</mi>
            </mrow>
            <mo stretchy="false">)</mo>
          </mrow>
        </msqrt>
      </mstyle>
      <mrow/>
    </mrow>
    <annotation encoding="StarMath 5.0"> size 12{ sqrt {2r \( 2r - x \) } } {}</annotation>
  </semantics>
</math>
</file>

<file path=Object 70/content.xml><?xml version="1.0" encoding="utf-8"?>
<math xmlns="http://www.w3.org/1998/Math/MathML" display="block">
  <semantics>
    <mrow>
      <mstyle mathsize="12pt">
        <mrow>
          <mfrac>
            <mi>π</mi>
            <mn>3</mn>
          </mfrac>
          <mo stretchy="false">(</mo>
          <mn>2</mn>
          <mrow>
            <mstyle mathvariant="italic">
              <mtext>Rx</mtext>
            </mstyle>
            <mo stretchy="false">−</mo>
            <msup>
              <mi>x</mi>
              <mstyle mathsize="8pt">
                <mn>2</mn>
              </mstyle>
            </msup>
          </mrow>
          <mo stretchy="false">)</mo>
          <mi>x</mi>
        </mrow>
      </mstyle>
      <mrow/>
    </mrow>
    <annotation encoding="StarMath 5.0"> size 12{ {  {π}  over  {3} }  \( 2 ital "Rx" - x rSup { size 8{2} }  \) x} {}</annotation>
  </semantics>
</math>
</file>

<file path=Object 71/content.xml><?xml version="1.0" encoding="utf-8"?>
<math xmlns="http://www.w3.org/1998/Math/MathML" display="block">
  <semantics>
    <mrow>
      <mstyle mathsize="12pt">
        <mrow>
          <mfrac>
            <mi>π</mi>
            <mn>3</mn>
          </mfrac>
          <mo stretchy="false">(</mo>
          <mn>2</mn>
          <mrow>
            <mstyle mathvariant="italic">
              <msup>
                <mtext>Rx</mtext>
                <mstyle mathsize="8pt">
                  <mn>2</mn>
                </mstyle>
              </msup>
            </mstyle>
            <mo stretchy="false">−</mo>
            <msup>
              <mi>x</mi>
              <mstyle mathsize="8pt">
                <mn>3</mn>
              </mstyle>
            </msup>
          </mrow>
          <mo stretchy="false">)</mo>
        </mrow>
      </mstyle>
      <mrow/>
    </mrow>
    <annotation encoding="StarMath 5.0"> size 12{ {  {π}  over  {3} }  \( 2 ital "Rx" rSup { size 8{2} }  - x rSup { size 8{3} }  \) } {}</annotation>
  </semantics>
</math>
</file>

<file path=Object 72/content.xml><?xml version="1.0" encoding="utf-8"?>
<math xmlns="http://www.w3.org/1998/Math/MathML" display="block">
  <semantics>
    <mrow>
      <mstyle mathsize="12pt">
        <mfrac>
          <mi>π</mi>
          <mn>3</mn>
        </mfrac>
      </mstyle>
      <mrow/>
    </mrow>
    <annotation encoding="StarMath 5.0"> size 12{ {  {π}  over  {3} } } {}</annotation>
  </semantics>
</math>
</file>

<file path=Object 73/content.xml><?xml version="1.0" encoding="utf-8"?>
<math xmlns="http://www.w3.org/1998/Math/MathML" display="block">
  <semantics>
    <mrow>
      <mstyle mathsize="12pt">
        <mfrac>
          <mrow>
            <mn>8</mn>
            <mi>π</mi>
          </mrow>
          <mn>3</mn>
        </mfrac>
      </mstyle>
      <mrow/>
    </mrow>
    <annotation encoding="StarMath 5.0"> size 12{ {  {8π}  over  {3} } } {}</annotation>
  </semantics>
</math>
</file>

<file path=Object 74/content.xml><?xml version="1.0" encoding="utf-8"?>
<math xmlns="http://www.w3.org/1998/Math/MathML" display="block">
  <semantics>
    <mrow>
      <mstyle mathsize="12pt">
        <mfrac>
          <mrow>
            <mn>4</mn>
            <mi>R</mi>
          </mrow>
          <mn>3</mn>
        </mfrac>
      </mstyle>
      <mrow/>
    </mrow>
    <annotation encoding="StarMath 5.0"> size 12{ {  {4R}  over  {3} } } {}</annotation>
  </semantics>
</math>
</file>

<file path=Object 75/content.xml><?xml version="1.0" encoding="utf-8"?>
<math xmlns="http://www.w3.org/1998/Math/MathML" display="block">
  <semantics>
    <mrow>
      <mstyle mathsize="12pt">
        <mfrac>
          <mrow>
            <mn>4</mn>
            <mi>R</mi>
          </mrow>
          <mn>3</mn>
        </mfrac>
      </mstyle>
      <mrow/>
    </mrow>
    <annotation encoding="StarMath 5.0"> size 12{ {  {4R}  over  {3} } } {}</annotation>
  </semantics>
</math>
</file>

<file path=Object 76/content.xml><?xml version="1.0" encoding="utf-8"?>
<math xmlns="http://www.w3.org/1998/Math/MathML" display="block">
  <semantics>
    <mstyle mathsize="12pt">
      <msqrt>
        <mfrac>
          <mn>2</mn>
          <mn>3</mn>
        </mfrac>
      </msqrt>
    </mstyle>
    <annotation encoding="StarMath 5.0"> size 12    sqrt {2  over  3 } </annotation>
  </semantics>
</math>
</file>

<file path=Object 77/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78/content.xml><?xml version="1.0" encoding="utf-8"?>
<math xmlns="http://www.w3.org/1998/Math/MathML" display="block">
  <semantics>
    <mrow>
      <mstyle mathsize="12pt">
        <mrow>
          <mrow/>
          <mrow/>
        </mrow>
      </mstyle>
      <mrow/>
    </mrow>
    <annotation encoding="StarMath 5.0"> size 12{ &lt;= {}} {}</annotation>
  </semantics>
</math>
</file>

<file path=Object 79/content.xml><?xml version="1.0" encoding="utf-8"?>
<math xmlns="http://www.w3.org/1998/Math/MathML" display="block">
  <semantics>
    <mrow>
      <mstyle mathsize="12pt">
        <mrow>
          <mrow/>
          <mrow/>
        </mrow>
      </mstyle>
      <mrow/>
    </mrow>
    <annotation encoding="StarMath 5.0"> size 12{ &lt;= {}} {}</annotation>
  </semantics>
</math>
</file>

<file path=Object 8/content.xml><?xml version="1.0" encoding="utf-8"?>
<math xmlns="http://www.w3.org/1998/Math/MathML" display="block">
  <semantics>
    <mrow>
      <mstyle mathsize="12pt">
        <mrow>
          <mrow>
            <mfrac>
              <mn>1</mn>
              <mn>2</mn>
            </mfrac>
            <mo stretchy="false">⋅</mo>
            <mn>2</mn>
          </mrow>
          <mi>r</mi>
          <mtext>sin</mtext>
          <mrow>
            <mi>x</mi>
            <mo stretchy="false">⋅</mo>
            <mn>2</mn>
          </mrow>
          <mi>r</mi>
          <mtext>cos</mtext>
          <mi>x</mi>
        </mrow>
      </mstyle>
      <mrow/>
    </mrow>
    <annotation encoding="StarMath 5.0"> size 12{ {  {1}  over  {2} }  cdot 2r"sin"x cdot 2r"cos"x} {}</annotation>
  </semantics>
</math>
</file>

<file path=Object 80/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81/content.xml><?xml version="1.0" encoding="utf-8"?>
<math xmlns="http://www.w3.org/1998/Math/MathML" display="block">
  <semantics>
    <mrow>
      <mstyle mathsize="12pt">
        <mrow>
          <mn>4</mn>
          <mi>x</mi>
          <msqrt>
            <mrow>
              <msup>
                <mi>r</mi>
                <mstyle mathsize="8pt">
                  <mn>2</mn>
                </mstyle>
              </msup>
              <mo stretchy="false">−</mo>
              <msup>
                <mi>x</mi>
                <mstyle mathsize="8pt">
                  <mn>2</mn>
                </mstyle>
              </msup>
            </mrow>
          </msqrt>
        </mrow>
      </mstyle>
      <mrow/>
    </mrow>
    <annotation encoding="StarMath 5.0"> size 12{4x sqrt {r rSup { size 8{2} }  - x rSup { size 8{2} } } } {}</annotation>
  </semantics>
</math>
</file>

<file path=Object 82/content.xml><?xml version="1.0" encoding="utf-8"?>
<math xmlns="http://www.w3.org/1998/Math/MathML" display="block">
  <semantics>
    <mrow>
      <mstyle mathsize="12pt">
        <mrow>
          <mi>H</mi>
          <mover>
            <mi>O</mi>
            <mstyle mathsize="8pt">
              <mrow/>
            </mstyle>
          </mover>
          <mi>C</mi>
        </mrow>
      </mstyle>
      <mrow/>
    </mrow>
    <annotation encoding="StarMath 5.0"> size 12{H {O}  cSup { size 8{ and } } C} {}</annotation>
  </semantics>
</math>
</file>

<file path=Object 83/content.xml><?xml version="1.0" encoding="utf-8"?>
<math xmlns="http://www.w3.org/1998/Math/MathML" display="block">
  <semantics>
    <mrow>
      <mstyle mathsize="12pt">
        <mrow>
          <mrow/>
          <mrow/>
        </mrow>
      </mstyle>
      <mrow/>
    </mrow>
    <annotation encoding="StarMath 5.0"> size 12{ &lt;= {}} {}</annotation>
  </semantics>
</math>
</file>

<file path=Object 84/content.xml><?xml version="1.0" encoding="utf-8"?>
<math xmlns="http://www.w3.org/1998/Math/MathML" display="block">
  <semantics>
    <mrow>
      <mstyle mathsize="12pt">
        <mrow>
          <mrow/>
          <mrow/>
        </mrow>
      </mstyle>
      <mrow/>
    </mrow>
    <annotation encoding="StarMath 5.0"> size 12{ &lt;= {}} {}</annotation>
  </semantics>
</math>
</file>

<file path=Object 85/content.xml><?xml version="1.0" encoding="utf-8"?>
<math xmlns="http://www.w3.org/1998/Math/MathML" display="block">
  <semantics>
    <mrow>
      <mstyle mathsize="12pt">
        <mo stretchy="false">⇒</mo>
      </mstyle>
      <mrow/>
    </mrow>
    <annotation encoding="StarMath 5.0"> size 12{ drarrow } {}</annotation>
  </semantics>
</math>
</file>

<file path=Object 86/content.xml><?xml version="1.0" encoding="utf-8"?>
<math xmlns="http://www.w3.org/1998/Math/MathML" display="block">
  <semantics>
    <mrow>
      <mstyle mathsize="12pt">
        <mfrac>
          <mn>1</mn>
          <mn>2</mn>
        </mfrac>
      </mstyle>
      <mrow/>
    </mrow>
    <annotation encoding="StarMath 5.0"> size 12{ {  {1}  over  {2} } } {}</annotation>
  </semantics>
</math>
</file>

<file path=Object 87/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88/content.xml><?xml version="1.0" encoding="utf-8"?>
<math xmlns="http://www.w3.org/1998/Math/MathML" display="block">
  <semantics>
    <mrow>
      <mstyle mathsize="12pt">
        <msqrt>
          <mrow>
            <msup>
              <mi>r</mi>
              <mstyle mathsize="8pt">
                <mn>2</mn>
              </mstyle>
            </msup>
            <mo stretchy="false">−</mo>
            <msup>
              <mi>s</mi>
              <mstyle mathsize="8pt">
                <mn>2</mn>
              </mstyle>
            </msup>
          </mrow>
        </msqrt>
      </mstyle>
      <mrow/>
    </mrow>
    <annotation encoding="StarMath 5.0"> size 12{ sqrt {r rSup { size 8{2} }  - s rSup { size 8{2} } } } {}</annotation>
  </semantics>
</math>
</file>

<file path=Object 89/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9/content.xml><?xml version="1.0" encoding="utf-8"?>
<math xmlns="http://www.w3.org/1998/Math/MathML" display="block">
  <semantics>
    <mrow>
      <mstyle mathsize="12pt">
        <mrow>
          <mrow>
            <mfrac>
              <mn>1</mn>
              <mn>2</mn>
            </mfrac>
            <mo stretchy="false">⋅</mo>
            <mn>2</mn>
          </mrow>
          <mrow>
            <mi>r</mi>
            <mo stretchy="false">⋅</mo>
            <msqrt>
              <mrow>
                <mn>2</mn>
                <mrow>
                  <mstyle mathvariant="italic">
                    <mtext>rx</mtext>
                  </mstyle>
                  <mo stretchy="false">−</mo>
                  <msup>
                    <mi>x</mi>
                    <mstyle mathsize="8pt">
                      <mn>2</mn>
                    </mstyle>
                  </msup>
                </mrow>
              </mrow>
            </msqrt>
          </mrow>
        </mrow>
      </mstyle>
      <mrow/>
    </mrow>
    <annotation encoding="StarMath 5.0"> size 12{ {  {1}  over  {2} }  cdot 2r cdot  sqrt {2 ital "rx" - x rSup { size 8{2} } } } {}</annotation>
  </semantics>
</math>
</file>

<file path=Object 90/content.xml><?xml version="1.0" encoding="utf-8"?>
<math xmlns="http://www.w3.org/1998/Math/MathML" display="block">
  <semantics>
    <mrow>
      <mstyle mathsize="12pt">
        <mo stretchy="false">⇒</mo>
      </mstyle>
      <mrow/>
    </mrow>
    <annotation encoding="StarMath 5.0"> size 12{ drarrow } {}</annotation>
  </semantics>
</math>
</file>

<file path=Object 91/content.xml><?xml version="1.0" encoding="utf-8"?>
<math xmlns="http://www.w3.org/1998/Math/MathML" display="block">
  <semantics>
    <mrow>
      <mstyle mathsize="12pt">
        <mfrac>
          <mi>r</mi>
          <msqrt>
            <mn>2</mn>
          </msqrt>
        </mfrac>
      </mstyle>
      <mrow/>
    </mrow>
    <annotation encoding="StarMath 5.0"> size 12{ {  {r}  over  { sqrt {2} } } } {}</annotation>
  </semantics>
</math>
</file>

<file path=Object 92/content.xml><?xml version="1.0" encoding="utf-8"?>
<math xmlns="http://www.w3.org/1998/Math/MathML" display="block">
  <semantics>
    <mrow>
      <mstyle mathsize="12pt">
        <mrow>
          <mtext>sin</mtext>
          <mi>x</mi>
          <mi>↔</mi>
          <mtext>cos</mtext>
          <mi>x</mi>
        </mrow>
      </mstyle>
      <mrow/>
    </mrow>
    <annotation encoding="StarMath 5.0"> size 12{"sin"x↔"cos"x} {}</annotation>
  </semantics>
</math>
</file>

<file path=Object 93/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94/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95/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96/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97/content.xml><?xml version="1.0" encoding="utf-8"?>
<math xmlns="http://www.w3.org/1998/Math/MathML" display="block">
  <semantics>
    <mrow>
      <mstyle mathsize="12pt">
        <mfrac>
          <mi>R</mi>
          <msqrt>
            <mn>2</mn>
          </msqrt>
        </mfrac>
      </mstyle>
      <mrow/>
    </mrow>
    <annotation encoding="StarMath 5.0"> size 12{ {  {R}  over  { sqrt {2} } } } {}</annotation>
  </semantics>
</math>
</file>

<file path=Object 98/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

<file path=Object 99/content.xml><?xml version="1.0" encoding="utf-8"?>
<math xmlns="http://www.w3.org/1998/Math/MathML" display="block">
  <semantics>
    <mrow>
      <mstyle mathsize="12pt">
        <msqrt>
          <mrow>
            <msup>
              <mi>R</mi>
              <mstyle mathsize="8pt">
                <mn>2</mn>
              </mstyle>
            </msup>
            <mo stretchy="false">−</mo>
            <msup>
              <mi>x</mi>
              <mstyle mathsize="8pt">
                <mn>2</mn>
              </mstyle>
            </msup>
          </mrow>
        </msqrt>
      </mstyle>
      <mrow/>
    </mrow>
    <annotation encoding="StarMath 5.0"> size 12{ sqrt {R rSup { size 8{2} }  - x rSup { size 8{2} } } } {}</annotation>
  </semantics>
</math>
</file>